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bouwen/verduurzamen van een woning (gemeentelijk monument), Hoofdstraat 31, 7213CP Gor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deze Omgevingsvergunning bekendgemaakt aan de aanvrager van de vergunning:</text:p>
            <text:p text:style-name="common-al">Hoofdstraat 31, 7213CP Gorssel, het verbouwen/verduurzamen van een woning (gemeentelijk monument), Z2026-01095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75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5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095</meta:user-defined>
    <meta:user-defined meta:name="DCTERMS.abstract">Z2026-01095 Hoofdstraat 31, 7213CP Gorssel</meta:user-defined>
    <dc:language>nl</dc:language>
    <meta:user-defined meta:name="OVERHEIDop.locatietype/OVERHEIDop.gebiedsmarkering">Vlak</meta:user-defined>
    <meta:user-defined meta:name="DC.title">Bekendgemaakte Omgevingsvergunning voor het verbouwen/verduurzamen van een woning (gemeentelijk monument), Hoofdstraat 31, 7213CP Gorss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7596</meta:user-defined>
    <meta:user-defined meta:name="OVERHEIDop.GmbID/DC.identifier">gmb-2026-367596</meta:user-defined>
    <meta:user-defined meta:name="OVERHEIDop.versieInformatie"/>
  </office:meta>
</office:document-meta>
</file>