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Fresh-hop Festival, Ontariodreef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1991</text:span>
          </text:p>
            <text:p text:style-name="common-al">
            <text:span text:style-name="nadrukvet"> Algemene kenmerken van het evenement:</text:span>
          </text:p>
            <text:p text:style-name="common-al">Naam evenement: Fresh-hop Festival</text:p>
            <text:p text:style-name="common-al">Locatie: Ontariodreef te Utrecht</text:p>
            <text:p text:style-name="common-al">
            <text:span text:style-name="nadrukvet">Data en tijden evenement</text:span>:</text:p>
            <text:p text:style-name="common-al">Het evenement is op de onderstaande dagen en tijdstippen:</text:p>
            <text:p text:style-name="common-al">Op vrijdag 16 oktober 2026 12:00 uur t/m vrijdag 16 oktober 2026 23:00 uur</text:p>
            <text:p text:style-name="common-al">Op zaterdag 17 oktober 2026 12:00 uur t/m zaterdag 17 oktober 2026 23:00 uur</text:p>
            <text:p text:style-name="common-al">Op zondag 18 oktober 2026 13:00 uur t/m zondag 18 oktober 2026 22:00 uur</text:p>
            <text:p text:style-name="common-al">Opbouw vanaf vrijdag 16 oktober 2026 t/m vrijdag 16 oktober 2026 12:00 uur</text:p>
            <text:p text:style-name="common-al">Afbouw vanaf maandag 19 oktober 2026</text:p>
            <text:p text:style-name="common-al">De volgende bijzonderheden zijn van toepassing op deze aanvraag:</text:p>
            <text:list text:style-name="id1-3-2-1-1-14">
              <text:list-item text:style-override="id1-3-2-1-1-14-1">
                <text:number>•</text:number>
                <text:p text:style-name="al">Versterkt geluid</text:p>
              </text:list-item>
              <text:list-item text:style-override="id1-3-2-1-1-14-2">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9">
              <text:list-item text:style-override="id1-3-2-1-1-19-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759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9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9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1991</meta:user-defined>
    <meta:user-defined meta:name="DCTERMS.abstract">Toelichting: Fresh-hop Festival</meta:user-defined>
    <dc:language>nl</dc:language>
    <meta:user-defined meta:name="OVERHEIDop.locatietype/OVERHEIDop.gebiedsmarkering">Punt</meta:user-defined>
    <meta:user-defined meta:name="DC.title">Aangevraagde evenementenvergunningen, Fresh-hop Festival, Ontariodreef te Utrecht</meta:user-defined>
    <meta:user-defined meta:name="DCTERMS.W3CDTF/DCTERMS.available">2026-07-31</meta:user-defined>
    <meta:user-defined meta:name="DCTERMS.W3CDTF/OVERHEIDop.jaargang">2026</meta:user-defined>
    <meta:user-defined meta:name="OVERHEIDop.publicationIssue">367595</meta:user-defined>
    <meta:user-defined meta:name="OVERHEIDop.GmbID/DC.identifier">gmb-2026-367595</meta:user-defined>
    <meta:user-defined meta:name="OVERHEIDop.versieInformatie"/>
  </office:meta>
</office:document-meta>
</file>