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urendag op 26 september 2026, Rembrandtweg 129B, in de expeditiestraat achter de winkels, oneven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li 2026 is een melding evenement ontvangen voor de locatie Rembrandtweg 129B, in de expeditiestraat achter de winkels, onevenzijde. De melding is geregistreerd onder zaaknummer Z2026-00007426. De melding betreft Burendag op 26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4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759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426</meta:user-defined>
    <meta:user-defined meta:name="DCTERMS.abstract">Betreft: melding op locatie Rembrandtweg 129B, in de expeditiestraat achter de winkels, onevenzijde</meta:user-defined>
    <dc:language>nl</dc:language>
    <meta:user-defined meta:name="OVERHEIDop.locatietype/OVERHEIDop.gebiedsmarkering">Punt</meta:user-defined>
    <meta:user-defined meta:name="DC.title">Melding Burendag op 26 september 2026, Rembrandtweg 129B, in de expeditiestraat achter de winkels, onevenzijd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94</meta:user-defined>
    <meta:user-defined meta:name="OVERHEIDop.GmbID/DC.identifier">gmb-2026-367594</meta:user-defined>
    <meta:user-defined meta:name="OVERHEIDop.versieInformatie"/>
  </office:meta>
</office:document-meta>
</file>