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Toestemming voor een gewijzigde vergunning voor het plaatsen van een opslagcontainer van 13 augustus 2026 tot en met 15 oktober 2026 ter hoogte van Magnolialaan 99 te Sint Pancra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Tegen de afgifte van deze vergunningen kunt u wel bezwaar maken.</text:p>
            <text:p text:style-name="common-al">
            <text:span text:style-name="nadrukvet">Gewijzigde vergunning:</text:span>
          </text:p>
            <text:list text:style-name="id1-3-2-1-1-4">
              <text:list-item text:style-override="id1-3-2-1-1-4-1">
                <text:number>-</text:number>
                <text:p text:style-name="al">In de eerder gepubliceerde vergunning is een ingangsdatum vermeld.</text:p>
              </text:list-item>
            </text:list>
            <text:p text:style-name="common-al">  Dit moet zijn:</text:p>
            <text:p text:style-name="common-al">  Vergunning voor het plaatsen van een opslagcontainer ter hoogte van Magnolialaan 99 te Sint Pancras van 13 augustus 2026 tot en met 15 oktober 2026 (besluit d.d. 9 juli 2026)</text:p>
            <text:p text:style-name="common-al">  zaaknummer 1264478.</text:p>
            <text:p text:style-name="common-al">   De eerder vermelde datum 17 augustus 2026 komt hiermee te vervallen. Wij verzoeken u deze wijziging als correctie op de eerder gepubliceerde vergunning te beschouwen.</text:p>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12">
              <text:list-item text:style-override="id1-3-2-1-1-12-1">
                <text:number>-</text:number>
                <text:p text:style-name="al">Per post: college van Burgemeester en wethouders, Postbus 390, 1700 AJ Heerhugowaard </text:p>
              </text:list-item>
              <text:list-item text:style-override="id1-3-2-1-1-12-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4">
              <text:list-item text:style-override="id1-3-2-1-1-14-1">
                <text:number>-</text:number>
                <text:p text:style-name="al">Uw naam, adres In het bezwaarschrift moet ten minste zijn vermeld: </text:p>
              </text:list-item>
              <text:list-item text:style-override="id1-3-2-1-1-14-2">
                <text:number>-</text:number>
                <text:p text:style-name="al"> Een omschrijving van het besluit waartegen u bezwaar maakt </text:p>
              </text:list-item>
              <text:list-item text:style-override="id1-3-2-1-1-14-3">
                <text:number>-</text:number>
                <text:p text:style-name="al"> De reden(en) waarom u het niet eens bent met de beslissing </text:p>
              </text:list-item>
              <text:list-item text:style-override="id1-3-2-1-1-14-4">
                <text:number>-</text:number>
                <text:p text:style-name="al">De datum waarop u het bezwaarschrift geschreven heeft </text:p>
              </text:list-item>
              <text:list-item text:style-override="id1-3-2-1-1-14-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758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8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8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264478</meta:user-defined>
    <dc:language>nl</dc:language>
    <meta:user-defined meta:name="OVERHEIDop.locatietype/OVERHEIDop.gebiedsmarkering">Adres</meta:user-defined>
    <meta:user-defined meta:name="DC.title">Toestemming voor een gewijzigde vergunning voor het plaatsen van een opslagcontainer van 13 augustus 2026 tot en met 15 oktober 2026 ter hoogte van Magnolialaan 99 te Sint Pancras</meta:user-defined>
    <meta:user-defined meta:name="DCTERMS.W3CDTF/DCTERMS.available">2026-07-31</meta:user-defined>
    <meta:user-defined meta:name="DCTERMS.W3CDTF/OVERHEIDop.jaargang">2026</meta:user-defined>
    <meta:user-defined meta:name="OVERHEIDop.publicationIssue">367589</meta:user-defined>
    <meta:user-defined meta:name="OVERHEIDop.GmbID/DC.identifier">gmb-2026-367589</meta:user-defined>
    <meta:user-defined meta:name="OVERHEIDop.versieInformatie"/>
  </office:meta>
</office:document-meta>
</file>