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voor het vervangen van het dak van de schuur en stal op de locatie Hoofdweg 8, 7382BH Kl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29 juli 2026</text:p>
            <text:p text:style-name="common-al">Kenmerk: Z2026-00001141</text:p>
            <text:p text:style-name="common-al"/>
            <text:p text:style-name="common-al">
            <text:span text:style-name="nadrukvet">Procedure</text:span>
          </text:p>
            <text:p text:style-name="common-al">Het gaat hier om het verlengen van de beslistermijn op de aanvraag met zes weken. 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Heeft u nog vragen? Neem dan gerust contact op met de gemeente Voorst. Het telefoonnummer is 0571-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6758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8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8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41</meta:user-defined>
    <meta:user-defined meta:name="DCTERMS.abstract">Hoofdweg 8, 7382BH Klarenbeek</meta:user-defined>
    <dc:language>nl</dc:language>
    <meta:user-defined meta:name="OVERHEIDop.locatietype/OVERHEIDop.gebiedsmarkering">Vlak</meta:user-defined>
    <meta:user-defined meta:name="DC.title">Verlengen beslistermijn aanvraag omgevingsvergunning voor het vervangen van het dak van de schuur en stal op de locatie Hoofdweg 8, 7382BH Klarenbeek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87</meta:user-defined>
    <meta:user-defined meta:name="OVERHEIDop.GmbID/DC.identifier">gmb-2026-367587</meta:user-defined>
    <meta:user-defined meta:name="OVERHEIDop.versieInformatie"/>
  </office:meta>
</office:document-meta>
</file>