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lla Vistapark 1 1096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het kunstobject "Zwevende Ruiter" in het Bella Vistapark</text:p>
            <text:p text:style-name="common-al">Zaakadres: Bella Vistapark 1 1096GW Amsterdam</text:p>
            <text:p text:style-name="common-al">Datum ontvangst: 17-07-2026</text:p>
            <text:p text:style-name="common-al">Zaaknummer: Z2026-031849</text:p>
            <text:p text:style-name="common-al">DSO-nummer: 20260717010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5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849</meta:user-defined>
    <meta:user-defined meta:name="DCTERMS.abstract">plaatsen van het kunstobject "Zwevende Ruiter" in het Bella Vista Pa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lla Vistapark 1 1096GW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78</meta:user-defined>
    <meta:user-defined meta:name="OVERHEIDop.GmbID/DC.identifier">gmb-2026-367578</meta:user-defined>
    <meta:user-defined meta:name="OVERHEIDop.versieInformatie"/>
  </office:meta>
</office:document-meta>
</file>