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oosje Voshoeve 68, 2743HS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6 juli 2026 een aanvraag om een omgevingsvergunning ontvangen. Het gaat over het tijdelijk (t/m uiterlijk 13-11-2026) plaatsen van een afvalcontainer  op de locatie Roosje Voshoeve 68, 2743HS Waddinxveen. De aanvraag is geregistreerd onder kenmerk 2026-00018723.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756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6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6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723</meta:user-defined>
    <meta:user-defined meta:name="DCTERMS.abstract">Aanvraag omgevingsvergun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Roosje Voshoeve 68, 2743HS Waddinxveen</meta:user-defined>
    <meta:user-defined meta:name="DCTERMS.W3CDTF/DCTERMS.available">2026-07-31</meta:user-defined>
    <meta:user-defined meta:name="DCTERMS.W3CDTF/OVERHEIDop.jaargang">2026</meta:user-defined>
    <meta:user-defined meta:name="OVERHEIDop.publicationIssue">367564</meta:user-defined>
    <meta:user-defined meta:name="OVERHEIDop.GmbID/DC.identifier">gmb-2026-367564</meta:user-defined>
    <meta:user-defined meta:name="OVERHEIDop.versieInformatie"/>
  </office:meta>
</office:document-meta>
</file>