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pschorten beslistermijn aanvraag omgevingsvergunning met instemming voor het splitsen van het hoofdgebouw in drie aparte woningen en het herbestemmen van de manege in een woning op het 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emeente Gilze en Rijen hebben op 28 juli 2026 besloten om de wettelijke beslistermijn voor de aanvraag voor een omgevingsvergunning voor het splitsen van het hoofdgebouw in drie aparte woningen en het herbestemmen van de manege in een woning op het adres Valkenberg 3, 5126 NA Gilze, met instemming van de aanvrager op te schorten tot vier weken nadat de aanvraag positief is beoordeeld (1129464).</text:p>
            <text:p text:style-name="common-al">
            
          </text:p>
            <text:p text:style-name="common-al">
            <text:span text:style-name="nadrukvet">Bezwaar</text:span>
          </text:p>
            <text:p text:style-name="common-al">Tegen het opschorten van de beslistermijn kunt u géén bezwaarschrift of zienswijze indienen.<text:span text:style-name="nadrukvet"/></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6755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5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5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29464</meta:user-defined>
    <dc:language>nl</dc:language>
    <meta:user-defined meta:name="OVERHEIDop.locatietype/OVERHEIDop.gebiedsmarkering">Vlak</meta:user-defined>
    <meta:user-defined meta:name="OVERHEIDop.locatietype/OVERHEIDop.gebiedsmarkering">Punt</meta:user-defined>
    <meta:user-defined meta:name="DC.title">Kennisgeving opschorten beslistermijn aanvraag omgevingsvergunning met instemming voor het splitsen van het hoofdgebouw in drie aparte woningen en het herbestemmen van de manege in een woning op het a</meta:user-defined>
    <meta:user-defined meta:name="DCTERMS.W3CDTF/DCTERMS.available">2026-07-31</meta:user-defined>
    <meta:user-defined meta:name="DCTERMS.W3CDTF/OVERHEIDop.jaargang">2026</meta:user-defined>
    <meta:user-defined meta:name="OVERHEIDop.publicationIssue">367558</meta:user-defined>
    <meta:user-defined meta:name="OVERHEIDop.GmbID/DC.identifier">gmb-2026-367558</meta:user-defined>
    <meta:user-defined meta:name="OVERHEIDop.versieInformatie"/>
  </office:meta>
</office:document-meta>
</file>