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1i006e10d4-c4c7-44b4-84aa-4d1caa8b585a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straatnaamgev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Aa en Hunze;</text:p>
            <text:p text:style-name="al"/>
            <text:p text:style-name="al">Gelet op artikel 2, lid 1 ven de Verordening naamgeving en nummering (adressen) gemeente Aa en Hunze 2010</text:p>
            <text:p text:style-name="al"/>
            <text:p text:style-name="al">B E S L U I T E N 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volgende straatnaam vast te stellen:</text:p>
            <text:p text:style-name="al"/>
            <text:p text:style-name="al">“Wichersdraai”</text:p>
            <text:p text:style-name="al"/>
            <text:p text:style-name="al">conform de bij dit besluit behorende en als zodanig gewaarmerkte tekening.</text:p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3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Aldus vastgesteld in de vergadering van het college van burgemeester en wethouders van de gemeente Aa en Hunze, op 23 juni 2026. </text:span></text:p>
            <text:p><text:span text:style-name="deze"/></text:p>
            <text:p><text:span text:style-name="organisatie"/></text:p>
          </text:section>
        </text:section>
        <text:section text:name="bijlage_id1-3-2-4" text:style-name="bijlage">
          <text:p text:style-name="bijlage_top"/>
          <text:p text:style-name="artikel_kop_titel"><text:span text:style-name="label"/> </text:p>
          <text:p text:style-name="al">
          <draw:frame><draw:text-box><text:section text:name="plaatje_id1-3-2-4-2-1" text:style-name="plaatje">
            <text:p text:style-name="illustratie_id1-3-2-4-2-1-1"><draw:frame draw:style-name="illustratie_id1-3-2-4-2-1-1" text:anchor-type="paragraph" svg:width="153mm" svg:height="135.39056603773582mm"><draw:image xlink:href="Pictures/1i006e10d4-c4c7-44b4-84aa-4d1caa8b585a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-1-1" style:parent-style-name="Standard">
      <style:paragraph-properties style:line-spacing="0mm" style:text-autospace="none" ofo:line-height="0.001cm"/>
    </style:style>
    <style:style style:family="graphic" style:name="illustratie_id1-3-2-4-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6755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Aa en Hunz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a en Hunze</meta:user-defined>
    <meta:user-defined meta:name="OVERHEID.Gemeente/DCTERMS.publisher">Aa en Hunze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Besluit straatnaamgeving</meta:user-defined>
    <meta:user-defined meta:name="DCTERMS.W3CDTF/DCTERMS.available">2026-08-03</meta:user-defined>
    <meta:user-defined meta:name="OVERHEIDop.externeBijlage">Kaart voorlopige straatnaamgeving|exb-2026-27426</meta:user-defined>
    <meta:user-defined meta:name="DCTERMS.W3CDTF/OVERHEIDop.jaargang">2026</meta:user-defined>
    <meta:user-defined meta:name="OVERHEIDop.publicationIssue">367551</meta:user-defined>
    <meta:user-defined meta:name="OVERHEIDop.GmbID/DC.identifier">gmb-2026-367551</meta:user-defined>
    <meta:user-defined meta:name="OVERHEIDop.versieInformatie"/>
  </office:meta>
</office:document-meta>
</file>