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Samen werken aan een sterke wijk op zaterdag 26 september 2026 in de bomenwig tussen de Meidoornstraat, de Seringenstraat en de Magnoliastraat te Vlaardingen</text:p>
      <text:section text:name="zakelijke-mededeling_id1-3-2" text:style-name="zakelijke-mededeling">
        <text:section text:name="zakelijke-mededeling-tekst_id1-3-2-1" text:style-name="zakelijke-mededeling-tekst">
          <text:section text:name="tekst_id1-3-2-1-1" text:style-name="tekst">
            <text:p text:style-name="common-al">De burgemeester van Vlaardingen maakt bekend dat er een aanvraag is ontvangen voor het organiseren van een evenement:</text:p>
            <text:p text:style-name="common-al">Voor:  Samen werken aan een sterke wijk</text:p>
            <text:p text:style-name="common-al">Datum:   Zaterdag 26 september 2026</text:p>
            <text:p text:style-name="common-al">Tijd:  12.00 uur – 16.00 uur</text:p>
            <text:p text:style-name="common-al">Locatie: In de bomenwig tussen de Meidoornstraat, de Seringenstraat en de Magnoliastraat</text:p>
            <text:p text:style-name="common-al">Activiteiten:  Iedere wijk kent mensen met talenten, ideeën en de bereidheid om iets voor een ander te betekenen. Toch zijn veel inwoners vooral bekend met organisaties op het moment dat er problemen ontstaan. Vaak wordt pas hulp gezocht wanneer schulden, eenzaamheid, gezondheidsproblemen of opvoedvragen al groot zijn geworden. Met "Samen Werken aan een Sterke Wijk" willen we laten zien dat een sterke wijk niet alleen ontstaat door professionele organisaties, maar juist door de samenwerking tussen inwoners, vrijwilligers, maatschappelijke organisaties, zorginstellingen, sportverenigingen, woningcorporaties, scholen, kerken, ondernemers en de gemeente. De centrale vraag is daarom: Hoe maken we van inwoners niet alleen hulpvragers, maar ook mede-oplossers?</text:p>
            <text:p text:style-name="common-al">Aantal bezoekers drukste moment:  100</text:p>
            <text:p text:style-name="last-al">Heeft u hier vragen over? Neem dan contact op met het team Openbare Orde &amp; Veiligheid via 010 248 4000 of <text:a xlink:href="mailto:bijzonderewetten@vlaardingen.nl" xlink:type="simple">bijzonderewetten@vlaard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754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4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4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vraag vergunning voor Samen werken aan een sterke wijk op zaterdag 26 september 2026 in de bomenwig tussen de Meidoornstraat, de Seringenstraat en de Magnoliastraat te Vlaardingen</meta:user-defined>
    <meta:user-defined meta:name="DCTERMS.W3CDTF/DCTERMS.available">2026-07-31</meta:user-defined>
    <meta:user-defined meta:name="DCTERMS.W3CDTF/OVERHEIDop.jaargang">2026</meta:user-defined>
    <meta:user-defined meta:name="OVERHEIDop.publicationIssue">367545</meta:user-defined>
    <meta:user-defined meta:name="OVERHEIDop.GmbID/DC.identifier">gmb-2026-367545</meta:user-defined>
    <meta:user-defined meta:name="OVERHEIDop.versieInformatie"/>
  </office:meta>
</office:document-meta>
</file>