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Lijnbaansgracht 224 1017P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9-07-2026</text:p>
            <text:p text:style-name="common-al">Zaakadres: Lijnbaansgracht 224 1017PH Amsterdam</text:p>
            <text:p text:style-name="common-al">Zaaknummer: Z2026-02970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29702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9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54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4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4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970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Lijnbaansgracht 224 1017PH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44</meta:user-defined>
    <meta:user-defined meta:name="OVERHEIDop.GmbID/DC.identifier">gmb-2026-367544</meta:user-defined>
    <meta:user-defined meta:name="OVERHEIDop.versieInformatie"/>
  </office:meta>
</office:document-meta>
</file>