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office:automatic-styles>
  <office:body>
    <office:text>
      <text:p text:style-name="new_page_staatscourant"/>
      <text:p text:style-name="single-kop-titel">Aanvraag renovatie Hendrik Breitnerstraat, Jozef Israëlsstraat en Jacob Marisstraa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aanvraag ontvangen voor het tijdelijk in gebruik nemen van gemeentegrond aan de Hendrik Breitnerstraat, Jozef Israëlsstraat en Jacob Marisstraat.</text:p>
            <text:p text:style-name="common-al">Van 17 augustus 2026 tot en met 21 januari 2028 worden renovatie- en verduurzamingswerkzaamheden uitgevoerd aan drie appartementencomplexen. De werkzaamheden starten aan de Hendrik Breitnerstraat. Na voltooiing worden de werkzaamheden voortgezet aan de Jozef Israëlsstraat en vervolgens aan de Jacob Marisstraat.</text:p>
            <text:p text:style-name="common-al">Gedurende de gehele uitvoeringsperiode wordt een ketenpark ingericht op het grasveld en een gedeelte van de parkeerstrook (rechts van de speeltuin), tegenover Anton Mauvestraat 50.</text:p>
            <text:p text:style-name="common-al">
            <text:span text:style-name="nadrukvet">Appartementencomplex Hendrik Breitnerstraat</text:span>
          </text:p>
            <text:list text:style-name="id1-3-2-1-1-5">
              <text:list-item text:style-override="id1-3-2-1-1-5-1">
                <text:number>•</text:number>
                <text:p text:style-name="al">Periode: 17 augustus 2026 t/m 12 februari 2027</text:p>
              </text:list-item>
            </text:list>
            <text:p text:style-name="common-al">Aan de voorzijde van het appartementencomplex worden werkzaamheden uitgevoerd met behulp van steigers. Aan de achterzijde worden rijplaten in het gras geplaatst. De werkzaamheden aan de achterzijde worden uitgevoerd met een hoogwerker.</text:p>
            <text:p text:style-name="common-al">Tegenover Anton Mauvestraat 15 wordt op het grasveld en op circa vier parkeerplaatsen een opslagdepot ingericht.</text:p>
            <text:p text:style-name="common-al">Op de kruising van de Vincent van Goghlaan en de Hendrik Breitnerstraat (ter hoogte van de brievenbus) wordt op het voetpad een opslagdepot ingericht</text:p>
            <text:p text:style-name="common-al">
            <text:span text:style-name="nadrukvet">Appartementencomplex Jozef Israëlsstraat</text:span>
          </text:p>
            <text:list text:style-name="id1-3-2-1-1-10">
              <text:list-item text:style-override="id1-3-2-1-1-10-1">
                <text:number>•</text:number>
                <text:p text:style-name="al">Periode: 18 januari 2027 t/m 16 juli 2027</text:p>
              </text:list-item>
            </text:list>
            <text:p text:style-name="common-al">Aan de voorzijde van het appartementencomplex worden werkzaamheden uitgevoerd met behulp van steigers. Aan de achterzijde worden rijplaten in het gras geplaatst. De werkzaamheden aan de achterzijde worden uitgevoerd met een hoogwerker. De parkeerstrook aan de Anton Mauvestraat wordt gedeeltelijk in gebruik genomen om de hoogwerker toegang te geven tot de achterzijde van het appartementencomplex.</text:p>
            <text:p text:style-name="common-al">Tijdens de werkzaamheden wordt het volledige parkeerterrein ter hoogte van de kruising van de Jozef Israëlsstraat en de Willem Roelofsstraat gebruikt als opslagdepot.</text:p>
            <text:p text:style-name="common-al">Het speeltuintje wordt om veiligheidsredenen afgezet met bouwhekken, maar blijft toegankelijk.</text:p>
            <text:p text:style-name="common-al">Tussen het speeltuintje en het ketenpark aan de Anton Mauvestraat 50 worden 2 containers geplaatst (gedeeltelijk op het gras en de parkeerplaatsen)</text:p>
            <text:p text:style-name="common-al">
            <text:span text:style-name="nadrukvet">Appartementencomplex Jacob Marisstraat</text:span>
          </text:p>
            <text:list text:style-name="id1-3-2-1-1-16">
              <text:list-item text:style-override="id1-3-2-1-1-16-1">
                <text:number>•</text:number>
                <text:p text:style-name="al">Periode: 21 juni 2027 t/m 21 januari 2028</text:p>
              </text:list-item>
            </text:list>
            <text:p text:style-name="common-al">Aan de voorzijde van het appartementencomplex worden werkzaamheden uitgevoerd met behulp van steigers. Aan de achterzijde worden rijplaten in het gras geplaatst. De werkzaamheden aan de achterzijde worden uitgevoerd met een hoogwerker. De parkeerstrook aan de Willem Roelofsstraat wordt gedeeltelijk in gebruik genomen om de hoogwerker toegang te geven tot de achterzijde van het appartementencomplex.</text:p>
            <text:p text:style-name="common-al">Het speeltuintje wordt om veiligheidsredenen afgezet met bouwhekken, maar blijft toegankelijk.</text:p>
            <text:p text:style-name="common-al">Tegenover Willem Roelofsstraat 50 worden een deel van de parkeerplaatsen en het aangrenzende grasveld gebruikt als opslagdepot.</text:p>
            <text:p text:style-name="common-al">Daarnaast worden het grasveld en een deel van de parkeerstrook tegenover H.W. Mesdagstraat 43 gebruikt als opslagdepot.</text:p>
            <text:p text:style-name="common-al">De aanvraag is geregistreerd onder zaaknummer Z2026-00005358.</text:p>
            <text:p text:style-name="common-al">Het college heeft de aanvraag voor een vergunning ontvangen op 8 juli 2026. Het college heeft in principe acht weken de tijd om een beslissing te nemen op de aanvraag. In sommige gevallen kan deze termijn verlengd worden waardoor het langer duurt voor het college een beslissing neemt.</text:p>
            <text:p text:style-name="common-al">
            <text:span text:style-name="nadrukvet">Waarom publiceert de gemeente Papendrecht dit bericht?</text:span>
          </text:p>
            <text:p text:style-name="common-al">Met dit bericht laat de gemeente Papendrecht u weten dat er misschien iets verandert in uw omgeving. Als de vergunning wordt verleend dan publiceert de gemeente Papendrecht weer een bericht. Vanaf dat moment kunt u als u het niet eens bent met de vergunning bezwaar maken. U kunt nu nog niet reageren/ bezwaar maken.</text:p>
            <text:p text:style-name="common-al">
            <text:span text:style-name="nadrukvet">Heeft u vragen over de aanvraag van de vergunning?</text:span>
          </text:p>
            <text:p text:style-name="last-al">Voor vragen kunt u mailen of bellen met de gemeente Papendrecht. Dit kan via email apv@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6754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4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4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358</meta:user-defined>
    <meta:user-defined meta:name="DCTERMS.abstract">Aanvraag renovatie Hendrik Breitnerstraat, Jozef Israëlsstraat en Jacob Marisstraat</meta:user-defined>
    <dc:language>nl</dc:language>
    <meta:user-defined meta:name="OVERHEIDop.locatietype/OVERHEIDop.gebiedsmarkering">Vlak</meta:user-defined>
    <meta:user-defined meta:name="OVERHEIDop.locatietype/OVERHEIDop.gebiedsmarkering">Vlak</meta:user-defined>
    <meta:user-defined meta:name="DC.title">Aanvraag renovatie Hendrik Breitnerstraat, Jozef Israëlsstraat en Jacob Marisstraat</meta:user-defined>
    <meta:user-defined meta:name="DCTERMS.W3CDTF/DCTERMS.available">2026-07-31</meta:user-defined>
    <meta:user-defined meta:name="DCTERMS.W3CDTF/OVERHEIDop.jaargang">2026</meta:user-defined>
    <meta:user-defined meta:name="OVERHEIDop.publicationIssue">367543</meta:user-defined>
    <meta:user-defined meta:name="OVERHEIDop.GmbID/DC.identifier">gmb-2026-367543</meta:user-defined>
    <meta:user-defined meta:name="OVERHEIDop.versieInformatie"/>
  </office:meta>
</office:document-meta>
</file>