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obiel breken bouw- en sloopafval, Science Park Eindhoven 5041 te Son en Breug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er een melding op grond van artikel 7.33 van het Besluit bouwwerken leefomgeving is ontvangen van Jansen Infra B.V.</text:p>
            <text:p text:style-name="common-al">Het betreft een melding voor het mobiel breken van bouw- en sloopafval op de locatie</text:p>
            <text:p text:style-name="common-al">Science Park Eindhoven 5041 te Son en Breugel voor de duur van 4 werkdagen in de periode van</text:p>
            <text:p text:style-name="common-al">17 augustus 2026 tot 21 augustus 2026.</text:p>
            <text:p text:style-name="common-al">Een melding in het kader van het Besluit bouwwerken leefomgeving betreft uitsluitend een kennisgeving. Er is geen mogelijkheid om tegen een melding bezwaar te mak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6753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3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3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on en Breug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241</meta:user-defined>
    <dc:language>nl</dc:language>
    <meta:user-defined meta:name="OVERHEIDop.locatietype/OVERHEIDop.gebiedsmarkering">Adres</meta:user-defined>
    <meta:user-defined meta:name="DC.title">Kennisgeving melding mobiel breken bouw- en sloopafval, Science Park Eindhoven 5041 te Son en Breug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39</meta:user-defined>
    <meta:user-defined meta:name="OVERHEIDop.GmbID/DC.identifier">gmb-2026-367539</meta:user-defined>
    <meta:user-defined meta:name="OVERHEIDop.versieInformatie"/>
  </office:meta>
</office:document-meta>
</file>