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rijp maken van het terrein t.b.v. nieuwbouw aan de Gnephoek,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bouwrijp maken van het terrein t.b.v. nieuwbouw aan de Gnephoek, Alphen aan den Rijn, geregistreerd onder nr. 0484394908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8-07-2026. De gemeente neemt daarover waarschijnlijk voor 22-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752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2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2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4843949089</meta:user-defined>
    <meta:user-defined meta:name="DCTERMS.abstract">Aanvraag vergunning voor het bouwrijp maken van het terrein t.b.v. nieuwbouw aan de Gnephoek, Alphen aan den Rijn</meta:user-defined>
    <dc:language>nl</dc:language>
    <meta:user-defined meta:name="OVERHEIDop.locatietype/OVERHEIDop.gebiedsmarkering">Vlak</meta:user-defined>
    <meta:user-defined meta:name="DC.title">Aanvraag vergunning voor het bouwrijp maken van het terrein t.b.v. nieuwbouw aan de Gnephoek, Alphen aan den Rijn</meta:user-defined>
    <meta:user-defined meta:name="DCTERMS.W3CDTF/DCTERMS.available">2026-07-31</meta:user-defined>
    <meta:user-defined meta:name="DCTERMS.W3CDTF/OVERHEIDop.jaargang">2026</meta:user-defined>
    <meta:user-defined meta:name="OVERHEIDop.publicationIssue">367525</meta:user-defined>
    <meta:user-defined meta:name="OVERHEIDop.GmbID/DC.identifier">gmb-2026-367525</meta:user-defined>
    <meta:user-defined meta:name="OVERHEIDop.versieInformatie"/>
  </office:meta>
</office:document-meta>
</file>