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Pelenerf 8 Nijkerk, het aanleggen van een gesloten bodemenergiesystee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866</text:p>
            <text:p text:style-name="common-al">Ontvangen op 28 juli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6751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1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1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Pelenerf 8 Nijkerk, het aanleggen van een gesloten bodemenergiesysteem.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515</meta:user-defined>
    <meta:user-defined meta:name="OVERHEIDop.GmbID/DC.identifier">gmb-2026-367515</meta:user-defined>
    <meta:user-defined meta:name="OVERHEIDop.versieInformatie"/>
  </office:meta>
</office:document-meta>
</file>