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reguliere procedure, De Veenhuis 3 Nijkerk, het aanbrengen van halfverharding op erf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W1860</text:p>
            <text:p text:style-name="common-al">Ontvangen op 27 juli 2026</text:p>
            <text:p text:style-name="last-al">De aanvraag om een omgevingsvergunning is nog niet beoordeeld. Het is momenteel dus nog niet bekend of naar aanleiding van deze aanvraag vergunning kan worden verleend. Wilt u stukken inzien? Hiervoor kunt u een afspraak maken via telefoonnummer 033 247 22 22 of via het e-mailadres loketbwv@nijkerk.eu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367507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50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50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reguliere procedure, De Veenhuis 3 Nijkerk, het aanbrengen van halfverharding op erf.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507</meta:user-defined>
    <meta:user-defined meta:name="OVERHEIDop.GmbID/DC.identifier">gmb-2026-367507</meta:user-defined>
    <meta:user-defined meta:name="OVERHEIDop.versieInformatie"/>
  </office:meta>
</office:document-meta>
</file>