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Naaldenkoperweg 3 Nijkerkerveen, het uitbouw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859</text:p>
            <text:p text:style-name="common-al">Ontvangen op 27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6750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0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0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Naaldenkoperweg 3 Nijkerkerveen, het uitbouwen van de woning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06</meta:user-defined>
    <meta:user-defined meta:name="OVERHEIDop.GmbID/DC.identifier">gmb-2026-367506</meta:user-defined>
    <meta:user-defined meta:name="OVERHEIDop.versieInformatie"/>
  </office:meta>
</office:document-meta>
</file>