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bouwen van de sportschool en fitnessclub aan Koolhovenstraat 7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856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7 juli 2026. De gemeente Barneveld neemt daarover waarschijnlijk binnen 8 weken na 27 juli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6750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0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0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verbouwen van de sportschool en fitnessclub aan Koolhovenstraat 7 Barneveld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503</meta:user-defined>
    <meta:user-defined meta:name="OVERHEIDop.GmbID/DC.identifier">gmb-2026-367503</meta:user-defined>
    <meta:user-defined meta:name="OVERHEIDop.versieInformatie"/>
  </office:meta>
</office:document-meta>
</file>