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FL-Bijlage1Aanvullinggroenekaart2026_1i5025a1b2-bec7-4e10-b63e-70a0c265951b.png" manifest:media-type="image/png"/>
  <manifest:file-entry manifest:full-path="Pictures/Afbeelding1ie92dbb73-8bd5-4174-9e11-5f265bbbba4b.png" manifest:media-type="image/png"/>
  <manifest:file-entry manifest:full-path="Pictures/Afbeelding2idce9792a-1199-4ab5-a7a2-90f60a06dbc1.png" manifest:media-type="image/png"/>
  <manifest:file-entry manifest:full-path="Pictures/Afbeelding3i98b6d6d6-29d5-4d2f-8694-07e7c96cd57b.png" manifest:media-type="image/png"/>
  <manifest:file-entry manifest:full-path="Pictures/Afbeelding4i1b816f6e-8845-4374-8a80-786f25c9bea7.png" manifest:media-type="image/png"/>
  <manifest:file-entry manifest:full-path="Pictures/Afbeelding5i24278334-8911-424a-b6ec-374159c4ef10.png" manifest:media-type="image/png"/>
  <manifest:file-entry manifest:full-path="Pictures/Afbeelding6i4a1013eb-5cff-4c80-bb29-be36a327bda5.png" manifest:media-type="image/png"/>
  <manifest:file-entry manifest:full-path="Pictures/Afbeelding7i48c48362-a69b-4a01-b481-9bab05f06f79.png" manifest:media-type="image/png"/>
  <manifest:file-entry manifest:full-path="Pictures/Afbeelding8id7725601-781f-4983-ab09-52cfc8665fac.png" manifest:media-type="image/png"/>
  <manifest:file-entry manifest:full-path="Pictures/Afbeelding9i05fb8cee-8058-4597-94f1-f089beb8ab1d.png" manifest:media-type="image/png"/>
  <manifest:file-entry manifest:full-path="Pictures/Afbeelding10ic019bcbe-ee54-4880-a3cb-426285d1d27d.png" manifest:media-type="image/png"/>
  <manifest:file-entry manifest:full-path="Pictures/Afbeelding11i5fc2817c-87f6-4c87-b544-a31a45f5c8a8.png" manifest:media-type="image/png"/>
  <manifest:file-entry manifest:full-path="Pictures/Afbeelding12i7db94e84-94d7-4494-81a6-9a158caf00c1.png" manifest:media-type="image/png"/>
  <manifest:file-entry manifest:full-path="Pictures/Afbeelding13i1cf0acab-0ab0-45b8-a098-4b488b51b115.png" manifest:media-type="image/png"/>
  <manifest:file-entry manifest:full-path="Pictures/Afbeelding14i3a2327a3-1f3d-42ef-bf6e-7ce96dc9b4ab.png" manifest:media-type="image/png"/>
  <manifest:file-entry manifest:full-path="Pictures/Afbeelding15i0c46811d-45ad-42b0-810b-79c55647f92c.png" manifest:media-type="image/png"/>
  <manifest:file-entry manifest:full-path="Pictures/Afbeelding16ia60da80a-c9fd-41a1-bcad-c959afb084df.png" manifest:media-type="image/png"/>
  <manifest:file-entry manifest:full-path="Pictures/Afbeelding17i74315069-f658-4d0e-854b-94a408aedd73.png" manifest:media-type="image/png"/>
  <manifest:file-entry manifest:full-path="Pictures/Afbeelding18ia00ffb36-78b6-42c1-b475-e406e3da65a4.png" manifest:media-type="image/png"/>
  <manifest:file-entry manifest:full-path="Pictures/Afbeelding19i9500b250-0d9b-4ef5-898d-a28a038cc401.png" manifest:media-type="image/png"/>
  <manifest:file-entry manifest:full-path="Pictures/Afbeelding20ia0fe0ac4-8fc8-48f9-9f9a-120045084819.png" manifest:media-type="image/png"/>
  <manifest:file-entry manifest:full-path="Pictures/Afbeelding21i2659ac85-05e8-4452-8851-7e5b909e7af9.png" manifest:media-type="image/png"/>
  <manifest:file-entry manifest:full-path="Pictures/Afbeelding22i449fecd3-5443-4472-af3c-323342501ab0.png" manifest:media-type="image/png"/>
  <manifest:file-entry manifest:full-path="Pictures/Afbeelding23i2fc0633f-eb59-46e7-96fb-43ea76e19b98.png" manifest:media-type="image/png"/>
  <manifest:file-entry manifest:full-path="Pictures/Afbeelding24i814a60f7-0e77-4088-b3c4-0c97b9c17603.png" manifest:media-type="image/png"/>
  <manifest:file-entry manifest:full-path="Pictures/Afbeelding25i2c345bc0-4af0-4a9c-aefd-0999e8fe8af6.png" manifest:media-type="image/png"/>
  <manifest:file-entry manifest:full-path="Pictures/Afbeelding26ia28650ec-bfe8-4f3a-ae12-b455c6f32b90.png" manifest:media-type="image/png"/>
  <manifest:file-entry manifest:full-path="Pictures/Afbeelding27i0cd8fb6c-4305-4187-b2f0-280614b26997.png" manifest:media-type="image/png"/>
  <manifest:file-entry manifest:full-path="Pictures/Afbeelding28i40c85a26-b955-47ed-aa25-2c61da0bc692.png" manifest:media-type="image/png"/>
  <manifest:file-entry manifest:full-path="Pictures/Afbeelding29ic9139177-c4c6-4e74-877f-aa601deff314.png" manifest:media-type="image/png"/>
  <manifest:file-entry manifest:full-path="Pictures/Afbeelding30i50f5a017-ad53-4e54-bd29-00d254de935f.png" manifest:media-type="image/png"/>
  <manifest:file-entry manifest:full-path="Pictures/Afbeelding31ie30c75c2-88f4-4d8f-83e6-5db89a9de1ed.png" manifest:media-type="image/png"/>
  <manifest:file-entry manifest:full-path="Pictures/Afbeelding32ic768b2f2-6087-4465-8984-d29b8d15bc1b.png" manifest:media-type="image/png"/>
  <manifest:file-entry manifest:full-path="Pictures/Afbeelding33id59c2f9d-3923-4ad4-9fc1-859dc74339f8.png" manifest:media-type="image/png"/>
  <manifest:file-entry manifest:full-path="Pictures/Afbeelding34i071c1bdb-3313-4f65-940c-3791b1e1ee17.png" manifest:media-type="image/png"/>
  <manifest:file-entry manifest:full-path="Pictures/Afbeelding35i52cdabf9-596f-4bc0-b027-fa5c706b450c.png" manifest:media-type="image/png"/>
  <manifest:file-entry manifest:full-path="Pictures/Afbeelding36i94b5dceb-44f7-45ed-902c-9a26e7f45c86.png" manifest:media-type="image/png"/>
  <manifest:file-entry manifest:full-path="Pictures/Afbeelding37i91e20dc8-ddb3-41c3-9571-de560e879a64.png" manifest:media-type="image/png"/>
  <manifest:file-entry manifest:full-path="Pictures/Afbeelding38ia73ae908-f931-4903-afd7-4f8b425d189e.png" manifest:media-type="image/png"/>
  <manifest:file-entry manifest:full-path="Pictures/Afbeelding39ic2940459-6ccd-406d-b0d0-03f814f260fe.png" manifest:media-type="image/png"/>
  <manifest:file-entry manifest:full-path="Pictures/Afbeelding40i39a70ac3-2f83-4d23-84e8-d597a02ff1ff.png" manifest:media-type="image/png"/>
  <manifest:file-entry manifest:full-path="Pictures/VFL-Bijlage4Ligplaatsenhistorischeschepeni530e881f-98e7-489b-ae77-7d6ff85ad19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style:style style:family="table-column" style:parent-style-name="colspec" style:name="id1-3-2-2-1-3-1-1">
      <style:table-column-properties/>
    </style:style>
    <style:style style:family="table-column" style:parent-style-name="colspec" style:name="id1-3-2-2-1-3-1-2">
      <style:table-column-properties/>
    </style:style>
    <style:style style:family="table-column" style:parent-style-name="colspec" style:name="id1-3-2-2-1-3-1-3">
      <style:table-column-properties/>
    </style:style>
    <text:list-style style:name="id1-3-2-2-1-3-1-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5-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1-5-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5-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5-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5-2-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5-2-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5-2-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1-5-2-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1-5-2-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1-5-2-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3-1-5-2-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3-1-5-2-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3-1-5-2-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3-1-5-2-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3-1-5-2-2-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3-1-5-2-2-3-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3-1-5-2-2-3-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3-1-5-2-2-3-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1-3-1-5-2-2-3-26">
      <text:list-level-style-number style:num-format="" style:num-prefix="z." text:level="1" text:start-value="26">
        <style:list-level-properties text:min-label-width="10mm"/>
      </text:list-level-style-number>
      <text:list-level-style-number style:num-format="" style:num-prefix="z." text:level="2">
        <style:list-level-properties text:min-label-width="10mm" text:space-before="10mm"/>
      </text:list-level-style-number>
    </text:list-style>
    <text:list-style style:name="id1-3-2-2-1-3-1-5-2-2-3-27">
      <text:list-level-style-number style:num-format="" style:num-prefix="aa." text:level="1" text:start-value="1">
        <style:list-level-properties text:min-label-width="10mm"/>
      </text:list-level-style-number>
      <text:list-level-style-number style:num-format="" style:num-prefix="aa." text:level="2">
        <style:list-level-properties text:min-label-width="10mm" text:space-before="10mm"/>
      </text:list-level-style-number>
    </text:list-style>
    <text:list-style style:name="id1-3-2-2-1-3-1-5-2-2-3-28">
      <text:list-level-style-number style:num-format="" style:num-prefix="bb." text:level="1" text:start-value="2">
        <style:list-level-properties text:min-label-width="10mm"/>
      </text:list-level-style-number>
      <text:list-level-style-number style:num-format="" style:num-prefix="bb." text:level="2">
        <style:list-level-properties text:min-label-width="10mm" text:space-before="10mm"/>
      </text:list-level-style-number>
    </text:list-style>
    <text:list-style style:name="id1-3-2-2-1-3-1-5-2-2-3-29">
      <text:list-level-style-number style:num-format="" style:num-prefix="cc." text:level="1" text:start-value="3">
        <style:list-level-properties text:min-label-width="10mm"/>
      </text:list-level-style-number>
      <text:list-level-style-number style:num-format="" style:num-prefix="cc." text:level="2">
        <style:list-level-properties text:min-label-width="10mm" text:space-before="10mm"/>
      </text:list-level-style-number>
    </text:list-style>
    <text:list-style style:name="id1-3-2-2-1-3-1-5-2-2-3-30">
      <text:list-level-style-number style:num-format="" style:num-prefix="dd." text:level="1" text:start-value="4">
        <style:list-level-properties text:min-label-width="10mm"/>
      </text:list-level-style-number>
      <text:list-level-style-number style:num-format="" style:num-prefix="dd." text:level="2">
        <style:list-level-properties text:min-label-width="10mm" text:space-before="10mm"/>
      </text:list-level-style-number>
    </text:list-style>
    <text:list-style style:name="id1-3-2-2-1-3-1-5-2-2-3-31">
      <text:list-level-style-number style:num-format="" style:num-prefix="ee." text:level="1" text:start-value="5">
        <style:list-level-properties text:min-label-width="10mm"/>
      </text:list-level-style-number>
      <text:list-level-style-number style:num-format="" style:num-prefix="ee." text:level="2">
        <style:list-level-properties text:min-label-width="10mm" text:space-before="10mm"/>
      </text:list-level-style-number>
    </text:list-style>
    <text:list-style style:name="id1-3-2-2-1-3-1-5-2-2-3-32">
      <text:list-level-style-number style:num-format="" style:num-prefix="ff." text:level="1" text:start-value="6">
        <style:list-level-properties text:min-label-width="10mm"/>
      </text:list-level-style-number>
      <text:list-level-style-number style:num-format="" style:num-prefix="ff." text:level="2">
        <style:list-level-properties text:min-label-width="10mm" text:space-before="10mm"/>
      </text:list-level-style-number>
    </text:list-style>
    <text:list-style style:name="id1-3-2-2-1-3-1-5-2-2-3-33">
      <text:list-level-style-number style:num-format="" style:num-prefix="gg." text:level="1" text:start-value="7">
        <style:list-level-properties text:min-label-width="10mm"/>
      </text:list-level-style-number>
      <text:list-level-style-number style:num-format="" style:num-prefix="gg." text:level="2">
        <style:list-level-properties text:min-label-width="10mm" text:space-before="10mm"/>
      </text:list-level-style-number>
    </text:list-style>
    <text:list-style style:name="id1-3-2-2-1-3-1-5-2-2-3-34">
      <text:list-level-style-number style:num-format="" style:num-prefix="hh." text:level="1" text:start-value="8">
        <style:list-level-properties text:min-label-width="10mm"/>
      </text:list-level-style-number>
      <text:list-level-style-number style:num-format="" style:num-prefix="hh." text:level="2">
        <style:list-level-properties text:min-label-width="10mm" text:space-before="10mm"/>
      </text:list-level-style-number>
    </text:list-style>
    <text:list-style style:name="id1-3-2-2-1-3-1-5-2-2-3-35">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1-5-2-2-3-36">
      <text:list-level-style-number style:num-format="" style:num-prefix="jj." text:level="1" text:start-value="10">
        <style:list-level-properties text:min-label-width="10mm"/>
      </text:list-level-style-number>
      <text:list-level-style-number style:num-format="" style:num-prefix="jj." text:level="2">
        <style:list-level-properties text:min-label-width="10mm" text:space-before="10mm"/>
      </text:list-level-style-number>
    </text:list-style>
    <text:list-style style:name="id1-3-2-2-1-3-1-5-2-2-3-37">
      <text:list-level-style-number style:num-format="" style:num-prefix="kk." text:level="1" text:start-value="11">
        <style:list-level-properties text:min-label-width="10mm"/>
      </text:list-level-style-number>
      <text:list-level-style-number style:num-format="" style:num-prefix="kk." text:level="2">
        <style:list-level-properties text:min-label-width="10mm" text:space-before="10mm"/>
      </text:list-level-style-number>
    </text:list-style>
    <text:list-style style:name="id1-3-2-2-1-3-1-5-2-2-3-38">
      <text:list-level-style-number style:num-format="" style:num-prefix="ll." text:level="1" text:start-value="12">
        <style:list-level-properties text:min-label-width="10mm"/>
      </text:list-level-style-number>
      <text:list-level-style-number style:num-format="" style:num-prefix="ll." text:level="2">
        <style:list-level-properties text:min-label-width="10mm" text:space-before="10mm"/>
      </text:list-level-style-number>
    </text:list-style>
    <text:list-style style:name="id1-3-2-2-1-3-1-5-2-2-3-39">
      <text:list-level-style-number style:num-format="" style:num-prefix="mm." text:level="1" text:start-value="13">
        <style:list-level-properties text:min-label-width="10mm"/>
      </text:list-level-style-number>
      <text:list-level-style-number style:num-format="" style:num-prefix="mm." text:level="2">
        <style:list-level-properties text:min-label-width="10mm" text:space-before="10mm"/>
      </text:list-level-style-number>
    </text:list-style>
    <text:list-style style:name="id1-3-2-2-1-3-1-5-2-2-3-40">
      <text:list-level-style-number style:num-format="" style:num-prefix="nn." text:level="1" text:start-value="14">
        <style:list-level-properties text:min-label-width="10mm"/>
      </text:list-level-style-number>
      <text:list-level-style-number style:num-format="" style:num-prefix="nn." text:level="2">
        <style:list-level-properties text:min-label-width="10mm" text:space-before="10mm"/>
      </text:list-level-style-number>
    </text:list-style>
    <text:list-style style:name="id1-3-2-2-1-3-1-5-2-2-3-41">
      <text:list-level-style-number style:num-format="" style:num-prefix="oo." text:level="1" text:start-value="15">
        <style:list-level-properties text:min-label-width="10mm"/>
      </text:list-level-style-number>
      <text:list-level-style-number style:num-format="" style:num-prefix="oo." text:level="2">
        <style:list-level-properties text:min-label-width="10mm" text:space-before="10mm"/>
      </text:list-level-style-number>
    </text:list-style>
    <text:list-style style:name="id1-3-2-2-1-3-1-5-2-2-3-42">
      <text:list-level-style-number style:num-format="" style:num-prefix="pp," text:level="1" text:start-value="16">
        <style:list-level-properties text:min-label-width="10mm"/>
      </text:list-level-style-number>
      <text:list-level-style-number style:num-format="" style:num-prefix="pp," text:level="2">
        <style:list-level-properties text:min-label-width="10mm" text:space-before="10mm"/>
      </text:list-level-style-number>
    </text:list-style>
    <text:list-style style:name="id1-3-2-2-1-3-1-5-2-2-3-43">
      <text:list-level-style-number style:num-format="" style:num-prefix="qq." text:level="1" text:start-value="17">
        <style:list-level-properties text:min-label-width="10mm"/>
      </text:list-level-style-number>
      <text:list-level-style-number style:num-format="" style:num-prefix="qq." text:level="2">
        <style:list-level-properties text:min-label-width="10mm" text:space-before="10mm"/>
      </text:list-level-style-number>
    </text:list-style>
    <text:list-style style:name="id1-3-2-2-1-3-1-5-2-2-3-44">
      <text:list-level-style-number style:num-format="" style:num-prefix="rr." text:level="1" text:start-value="18">
        <style:list-level-properties text:min-label-width="10mm"/>
      </text:list-level-style-number>
      <text:list-level-style-number style:num-format="" style:num-prefix="rr." text:level="2">
        <style:list-level-properties text:min-label-width="10mm" text:space-before="10mm"/>
      </text:list-level-style-number>
    </text:list-style>
    <text:list-style style:name="id1-3-2-2-1-3-1-5-2-2-3-45">
      <text:list-level-style-number style:num-format="" style:num-prefix="ss." text:level="1" text:start-value="19">
        <style:list-level-properties text:min-label-width="10mm"/>
      </text:list-level-style-number>
      <text:list-level-style-number style:num-format="" style:num-prefix="ss." text:level="2">
        <style:list-level-properties text:min-label-width="10mm" text:space-before="10mm"/>
      </text:list-level-style-number>
    </text:list-style>
    <text:list-style style:name="id1-3-2-2-1-3-1-5-2-2-3-46">
      <text:list-level-style-number style:num-format="" style:num-prefix="tt." text:level="1" text:start-value="20">
        <style:list-level-properties text:min-label-width="10mm"/>
      </text:list-level-style-number>
      <text:list-level-style-number style:num-format="" style:num-prefix="tt." text:level="2">
        <style:list-level-properties text:min-label-width="10mm" text:space-before="10mm"/>
      </text:list-level-style-number>
    </text:list-style>
    <text:list-style style:name="id1-3-2-2-1-3-1-5-2-2-3-47">
      <text:list-level-style-number style:num-format="" style:num-prefix="uu." text:level="1" text:start-value="21">
        <style:list-level-properties text:min-label-width="10mm"/>
      </text:list-level-style-number>
      <text:list-level-style-number style:num-format="" style:num-prefix="uu." text:level="2">
        <style:list-level-properties text:min-label-width="10mm" text:space-before="10mm"/>
      </text:list-level-style-number>
    </text:list-style>
    <text:list-style style:name="id1-3-2-2-1-3-1-5-2-2-3-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2-3-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2-3-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2-3-48">
      <text:list-level-style-number style:num-format="" style:num-prefix="vv." text:level="1" text:start-value="22">
        <style:list-level-properties text:min-label-width="10mm"/>
      </text:list-level-style-number>
      <text:list-level-style-number style:num-format="" style:num-prefix="vv." text:level="2">
        <style:list-level-properties text:min-label-width="10mm" text:space-before="10mm"/>
      </text:list-level-style-number>
    </text:list-style>
    <text:list-style style:name="id1-3-2-2-1-3-1-5-2-2-3-49">
      <text:list-level-style-number style:num-format="" style:num-prefix="ww." text:level="1" text:start-value="23">
        <style:list-level-properties text:min-label-width="10mm"/>
      </text:list-level-style-number>
      <text:list-level-style-number style:num-format="" style:num-prefix="ww." text:level="2">
        <style:list-level-properties text:min-label-width="10mm" text:space-before="10mm"/>
      </text:list-level-style-number>
    </text:list-style>
    <text:list-style style:name="id1-3-2-2-1-3-1-5-2-2-3-4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2-3-4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2-3-4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2-3-50">
      <text:list-level-style-number style:num-format="" style:num-prefix="xx." text:level="1" text:start-value="24">
        <style:list-level-properties text:min-label-width="10mm"/>
      </text:list-level-style-number>
      <text:list-level-style-number style:num-format="" style:num-prefix="xx." text:level="2">
        <style:list-level-properties text:min-label-width="10mm" text:space-before="10mm"/>
      </text:list-level-style-number>
    </text:list-style>
    <text:list-style style:name="id1-3-2-2-1-3-1-5-2-2-3-51">
      <text:list-level-style-number style:num-format="" style:num-prefix="yy." text:level="1" text:start-value="25">
        <style:list-level-properties text:min-label-width="10mm"/>
      </text:list-level-style-number>
      <text:list-level-style-number style:num-format="" style:num-prefix="yy." text:level="2">
        <style:list-level-properties text:min-label-width="10mm" text:space-before="10mm"/>
      </text:list-level-style-number>
    </text:list-style>
    <text:list-style style:name="id1-3-2-2-1-3-1-5-2-2-3-52">
      <text:list-level-style-number style:num-format="" style:num-prefix="zz." text:level="1" text:start-value="26">
        <style:list-level-properties text:min-label-width="10mm"/>
      </text:list-level-style-number>
      <text:list-level-style-number style:num-format="" style:num-prefix="zz." text:level="2">
        <style:list-level-properties text:min-label-width="10mm" text:space-before="10mm"/>
      </text:list-level-style-number>
    </text:list-style>
    <text:list-style style:name="id1-3-2-2-1-3-1-5-2-2-3-53">
      <text:list-level-style-number style:num-format="" style:num-prefix="aaa." text:level="1" text:start-value="1">
        <style:list-level-properties text:min-label-width="10mm"/>
      </text:list-level-style-number>
      <text:list-level-style-number style:num-format="" style:num-prefix="aaa." text:level="2">
        <style:list-level-properties text:min-label-width="10mm" text:space-before="10mm"/>
      </text:list-level-style-number>
    </text:list-style>
    <text:list-style style:name="id1-3-2-2-1-3-1-5-2-2-3-54">
      <text:list-level-style-number style:num-format="" style:num-prefix="bbb." text:level="1" text:start-value="2">
        <style:list-level-properties text:min-label-width="10mm"/>
      </text:list-level-style-number>
      <text:list-level-style-number style:num-format="" style:num-prefix="bbb." text:level="2">
        <style:list-level-properties text:min-label-width="10mm" text:space-before="10mm"/>
      </text:list-level-style-number>
    </text:list-style>
    <text:list-style style:name="id1-3-2-2-1-3-1-5-2-2-3-55">
      <text:list-level-style-number style:num-format="" style:num-prefix="ccc." text:level="1" text:start-value="3">
        <style:list-level-properties text:min-label-width="10mm"/>
      </text:list-level-style-number>
      <text:list-level-style-number style:num-format="" style:num-prefix="ccc." text:level="2">
        <style:list-level-properties text:min-label-width="10mm" text:space-before="10mm"/>
      </text:list-level-style-number>
    </text:list-style>
    <text:list-style style:name="id1-3-2-2-1-3-1-5-2-2-3-56">
      <text:list-level-style-number style:num-format="" style:num-prefix="ddd." text:level="1" text:start-value="4">
        <style:list-level-properties text:min-label-width="10mm"/>
      </text:list-level-style-number>
      <text:list-level-style-number style:num-format="" style:num-prefix="ddd." text:level="2">
        <style:list-level-properties text:min-label-width="10mm" text:space-before="10mm"/>
      </text:list-level-style-number>
    </text:list-style>
    <text:list-style style:name="id1-3-2-2-1-3-1-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5-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1-5-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5-2-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5-2-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5-2-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5-2-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5-2-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1-5-2-3-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1-5-2-3-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1-5-2-3-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3-1-5-2-3-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3-1-5-2-3-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3-1-5-2-3-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3-1-5-2-3-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3-1-5-2-3-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3-1-5-2-3-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3-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3-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3-3-23">
      <text:list-level-style-bullet style:num-suffix="" text:bullet-char="​" text:level="1">
        <style:list-level-properties text:min-label-width="10mm"/>
      </text:list-level-style-bullet>
    </text:list-style>
    <text:list-style style:name="id1-3-2-2-1-3-1-5-2-3-3-24">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3-1-5-2-3-3-25">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3-1-5-2-3-3-26">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1-3-1-5-2-3-3-27">
      <text:list-level-style-number style:num-format="" style:num-prefix="z." text:level="1" text:start-value="26">
        <style:list-level-properties text:min-label-width="10mm"/>
      </text:list-level-style-number>
      <text:list-level-style-number style:num-format="" style:num-prefix="z." text:level="2">
        <style:list-level-properties text:min-label-width="10mm" text:space-before="10mm"/>
      </text:list-level-style-number>
    </text:list-style>
    <text:list-style style:name="id1-3-2-2-1-3-1-5-2-3-3-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3-3-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3-3-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3-3-28">
      <text:list-level-style-number style:num-format="" style:num-prefix="aa." text:level="1" text:start-value="1">
        <style:list-level-properties text:min-label-width="10mm"/>
      </text:list-level-style-number>
      <text:list-level-style-number style:num-format="" style:num-prefix="aa." text:level="2">
        <style:list-level-properties text:min-label-width="10mm" text:space-before="10mm"/>
      </text:list-level-style-number>
    </text:list-style>
    <text:list-style style:name="id1-3-2-2-1-3-1-5-2-3-3-29">
      <text:list-level-style-number style:num-format="" style:num-prefix="bb." text:level="1" text:start-value="2">
        <style:list-level-properties text:min-label-width="10mm"/>
      </text:list-level-style-number>
      <text:list-level-style-number style:num-format="" style:num-prefix="bb." text:level="2">
        <style:list-level-properties text:min-label-width="10mm" text:space-before="10mm"/>
      </text:list-level-style-number>
    </text:list-style>
    <text:list-style style:name="id1-3-2-2-1-3-1-5-2-3-3-30">
      <text:list-level-style-number style:num-format="" style:num-prefix="cc." text:level="1" text:start-value="3">
        <style:list-level-properties text:min-label-width="10mm"/>
      </text:list-level-style-number>
      <text:list-level-style-number style:num-format="" style:num-prefix="cc." text:level="2">
        <style:list-level-properties text:min-label-width="10mm" text:space-before="10mm"/>
      </text:list-level-style-number>
    </text:list-style>
    <text:list-style style:name="id1-3-2-2-1-3-1-5-2-3-3-31">
      <text:list-level-style-number style:num-format="" style:num-prefix="dd." text:level="1" text:start-value="4">
        <style:list-level-properties text:min-label-width="10mm"/>
      </text:list-level-style-number>
      <text:list-level-style-number style:num-format="" style:num-prefix="dd." text:level="2">
        <style:list-level-properties text:min-label-width="10mm" text:space-before="10mm"/>
      </text:list-level-style-number>
    </text:list-style>
    <text:list-style style:name="id1-3-2-2-1-3-1-5-2-3-3-32">
      <text:list-level-style-number style:num-format="" style:num-prefix="ee." text:level="1" text:start-value="5">
        <style:list-level-properties text:min-label-width="10mm"/>
      </text:list-level-style-number>
      <text:list-level-style-number style:num-format="" style:num-prefix="ee." text:level="2">
        <style:list-level-properties text:min-label-width="10mm" text:space-before="10mm"/>
      </text:list-level-style-number>
    </text:list-style>
    <text:list-style style:name="id1-3-2-2-1-3-1-5-2-3-3-33">
      <text:list-level-style-number style:num-format="" style:num-prefix="ff." text:level="1" text:start-value="6">
        <style:list-level-properties text:min-label-width="10mm"/>
      </text:list-level-style-number>
      <text:list-level-style-number style:num-format="" style:num-prefix="ff." text:level="2">
        <style:list-level-properties text:min-label-width="10mm" text:space-before="10mm"/>
      </text:list-level-style-number>
    </text:list-style>
    <text:list-style style:name="id1-3-2-2-1-3-1-5-2-3-3-34">
      <text:list-level-style-number style:num-format="" style:num-prefix="gg." text:level="1" text:start-value="7">
        <style:list-level-properties text:min-label-width="10mm"/>
      </text:list-level-style-number>
      <text:list-level-style-number style:num-format="" style:num-prefix="gg." text:level="2">
        <style:list-level-properties text:min-label-width="10mm" text:space-before="10mm"/>
      </text:list-level-style-number>
    </text:list-style>
    <text:list-style style:name="id1-3-2-2-1-3-1-5-2-3-3-35">
      <text:list-level-style-number style:num-format="" style:num-prefix="hh." text:level="1" text:start-value="8">
        <style:list-level-properties text:min-label-width="10mm"/>
      </text:list-level-style-number>
      <text:list-level-style-number style:num-format="" style:num-prefix="hh." text:level="2">
        <style:list-level-properties text:min-label-width="10mm" text:space-before="10mm"/>
      </text:list-level-style-number>
    </text:list-style>
    <text:list-style style:name="id1-3-2-2-1-3-1-5-2-3-3-36">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1-5-2-3-3-37">
      <text:list-level-style-number style:num-format="" style:num-prefix="jj." text:level="1" text:start-value="10">
        <style:list-level-properties text:min-label-width="10mm"/>
      </text:list-level-style-number>
      <text:list-level-style-number style:num-format="" style:num-prefix="jj." text:level="2">
        <style:list-level-properties text:min-label-width="10mm" text:space-before="10mm"/>
      </text:list-level-style-number>
    </text:list-style>
    <text:list-style style:name="id1-3-2-2-1-3-1-5-2-3-3-38">
      <text:list-level-style-number style:num-format="" style:num-prefix="kk." text:level="1" text:start-value="11">
        <style:list-level-properties text:min-label-width="10mm"/>
      </text:list-level-style-number>
      <text:list-level-style-number style:num-format="" style:num-prefix="kk." text:level="2">
        <style:list-level-properties text:min-label-width="10mm" text:space-before="10mm"/>
      </text:list-level-style-number>
    </text:list-style>
    <text:list-style style:name="id1-3-2-2-1-3-1-5-2-3-3-39">
      <text:list-level-style-number style:num-format="" style:num-prefix="ll." text:level="1" text:start-value="12">
        <style:list-level-properties text:min-label-width="10mm"/>
      </text:list-level-style-number>
      <text:list-level-style-number style:num-format="" style:num-prefix="ll." text:level="2">
        <style:list-level-properties text:min-label-width="10mm" text:space-before="10mm"/>
      </text:list-level-style-number>
    </text:list-style>
    <text:list-style style:name="id1-3-2-2-1-3-1-5-2-3-3-40">
      <text:list-level-style-number style:num-format="" style:num-prefix="mm." text:level="1" text:start-value="13">
        <style:list-level-properties text:min-label-width="10mm"/>
      </text:list-level-style-number>
      <text:list-level-style-number style:num-format="" style:num-prefix="mm." text:level="2">
        <style:list-level-properties text:min-label-width="10mm" text:space-before="10mm"/>
      </text:list-level-style-number>
    </text:list-style>
    <text:list-style style:name="id1-3-2-2-1-3-1-5-2-3-3-41">
      <text:list-level-style-number style:num-format="" style:num-prefix="nn." text:level="1" text:start-value="14">
        <style:list-level-properties text:min-label-width="10mm"/>
      </text:list-level-style-number>
      <text:list-level-style-number style:num-format="" style:num-prefix="nn." text:level="2">
        <style:list-level-properties text:min-label-width="10mm" text:space-before="10mm"/>
      </text:list-level-style-number>
    </text:list-style>
    <text:list-style style:name="id1-3-2-2-1-3-1-5-2-3-3-42">
      <text:list-level-style-number style:num-format="" style:num-prefix="oo." text:level="1" text:start-value="15">
        <style:list-level-properties text:min-label-width="10mm"/>
      </text:list-level-style-number>
      <text:list-level-style-number style:num-format="" style:num-prefix="oo." text:level="2">
        <style:list-level-properties text:min-label-width="10mm" text:space-before="10mm"/>
      </text:list-level-style-number>
    </text:list-style>
    <text:list-style style:name="id1-3-2-2-1-3-1-5-2-3-3-43">
      <text:list-level-style-number style:num-format="" style:num-prefix="pp." text:level="1" text:start-value="16">
        <style:list-level-properties text:min-label-width="10mm"/>
      </text:list-level-style-number>
      <text:list-level-style-number style:num-format="" style:num-prefix="pp." text:level="2">
        <style:list-level-properties text:min-label-width="10mm" text:space-before="10mm"/>
      </text:list-level-style-number>
    </text:list-style>
    <text:list-style style:name="id1-3-2-2-1-3-1-5-2-3-3-44">
      <text:list-level-style-number style:num-format="" style:num-prefix="qq." text:level="1" text:start-value="17">
        <style:list-level-properties text:min-label-width="10mm"/>
      </text:list-level-style-number>
      <text:list-level-style-number style:num-format="" style:num-prefix="qq." text:level="2">
        <style:list-level-properties text:min-label-width="10mm" text:space-before="10mm"/>
      </text:list-level-style-number>
    </text:list-style>
    <text:list-style style:name="id1-3-2-2-1-3-1-5-2-3-3-45">
      <text:list-level-style-number style:num-format="" style:num-prefix="rr." text:level="1" text:start-value="18">
        <style:list-level-properties text:min-label-width="10mm"/>
      </text:list-level-style-number>
      <text:list-level-style-number style:num-format="" style:num-prefix="rr." text:level="2">
        <style:list-level-properties text:min-label-width="10mm" text:space-before="10mm"/>
      </text:list-level-style-number>
    </text:list-style>
    <text:list-style style:name="id1-3-2-2-1-3-1-5-2-3-3-46">
      <text:list-level-style-number style:num-format="" style:num-prefix="ss." text:level="1" text:start-value="19">
        <style:list-level-properties text:min-label-width="10mm"/>
      </text:list-level-style-number>
      <text:list-level-style-number style:num-format="" style:num-prefix="ss." text:level="2">
        <style:list-level-properties text:min-label-width="10mm" text:space-before="10mm"/>
      </text:list-level-style-number>
    </text:list-style>
    <text:list-style style:name="id1-3-2-2-1-3-1-5-2-3-3-47">
      <text:list-level-style-number style:num-format="" style:num-prefix="tt." text:level="1" text:start-value="20">
        <style:list-level-properties text:min-label-width="10mm"/>
      </text:list-level-style-number>
      <text:list-level-style-number style:num-format="" style:num-prefix="tt." text:level="2">
        <style:list-level-properties text:min-label-width="10mm" text:space-before="10mm"/>
      </text:list-level-style-number>
    </text:list-style>
    <text:list-style style:name="id1-3-2-2-1-3-1-5-2-3-3-47-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3-3-47-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3-3-47-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3-3-48">
      <text:list-level-style-number style:num-format="" style:num-prefix="uu." text:level="1" text:start-value="21">
        <style:list-level-properties text:min-label-width="10mm"/>
      </text:list-level-style-number>
      <text:list-level-style-number style:num-format="" style:num-prefix="uu." text:level="2">
        <style:list-level-properties text:min-label-width="10mm" text:space-before="10mm"/>
      </text:list-level-style-number>
    </text:list-style>
    <text:list-style style:name="id1-3-2-2-1-3-1-5-2-3-3-4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2-3-3-4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2-3-3-4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2-3-3-49">
      <text:list-level-style-number style:num-format="" style:num-prefix="vv." text:level="1" text:start-value="22">
        <style:list-level-properties text:min-label-width="10mm"/>
      </text:list-level-style-number>
      <text:list-level-style-number style:num-format="" style:num-prefix="vv." text:level="2">
        <style:list-level-properties text:min-label-width="10mm" text:space-before="10mm"/>
      </text:list-level-style-number>
    </text:list-style>
    <text:list-style style:name="id1-3-2-2-1-3-1-5-2-3-3-50">
      <text:list-level-style-number style:num-format="" style:num-prefix="ww." text:level="1" text:start-value="23">
        <style:list-level-properties text:min-label-width="10mm"/>
      </text:list-level-style-number>
      <text:list-level-style-number style:num-format="" style:num-prefix="ww." text:level="2">
        <style:list-level-properties text:min-label-width="10mm" text:space-before="10mm"/>
      </text:list-level-style-number>
    </text:list-style>
    <text:list-style style:name="id1-3-2-2-1-3-1-5-2-3-3-51">
      <text:list-level-style-number style:num-format="" style:num-prefix="xx." text:level="1" text:start-value="24">
        <style:list-level-properties text:min-label-width="10mm"/>
      </text:list-level-style-number>
      <text:list-level-style-number style:num-format="" style:num-prefix="xx." text:level="2">
        <style:list-level-properties text:min-label-width="10mm" text:space-before="10mm"/>
      </text:list-level-style-number>
    </text:list-style>
    <text:list-style style:name="id1-3-2-2-1-3-1-5-2-3-3-52">
      <text:list-level-style-number style:num-format="" style:num-prefix="yy." text:level="1" text:start-value="25">
        <style:list-level-properties text:min-label-width="10mm"/>
      </text:list-level-style-number>
      <text:list-level-style-number style:num-format="" style:num-prefix="yy." text:level="2">
        <style:list-level-properties text:min-label-width="10mm" text:space-before="10mm"/>
      </text:list-level-style-number>
    </text:list-style>
    <text:list-style style:name="id1-3-2-2-1-3-1-5-2-3-3-53">
      <text:list-level-style-number style:num-format="" style:num-prefix="zz." text:level="1" text:start-value="26">
        <style:list-level-properties text:min-label-width="10mm"/>
      </text:list-level-style-number>
      <text:list-level-style-number style:num-format="" style:num-prefix="zz." text:level="2">
        <style:list-level-properties text:min-label-width="10mm" text:space-before="10mm"/>
      </text:list-level-style-number>
    </text:list-style>
    <text:list-style style:name="id1-3-2-2-1-3-1-5-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5-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1-5-6-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5-6-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5-6-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5-6-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5-6-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5-6-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1-5-6-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1-5-6-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1-5-6-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3-1-5-6-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3-1-5-6-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3-1-5-6-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3-1-5-6-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3-1-5-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6-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6-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6-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6-3-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6-3-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6-3-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5-6-3-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1-5-6-3-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5-6-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6-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6-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6-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6-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6-3-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6-3-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5-6-3-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1-5-6-3-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5-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9-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9-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9-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9-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9-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9-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9-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9-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9-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9-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1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1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3-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1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7-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7-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1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7-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7-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7-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18-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8-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8-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8-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8-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18-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5-18-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1-5-18-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1-5-1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9-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9-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9-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9-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9-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25-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5-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5-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5-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25-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25-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5-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5-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5-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25-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25-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25-3-2">
      <text:list-level-style-bullet style:num-suffix="" text:bullet-char="​" text:level="1">
        <style:list-level-properties text:min-label-width="10mm"/>
      </text:list-level-style-bullet>
    </text:list-style>
    <text:list-style style:name="id1-3-2-2-1-3-1-5-25-3-2-1">
      <text:list-level-style-bullet style:num-suffix="" text:bullet-char="​" text:level="1">
        <style:list-level-properties text:min-label-width="10mm"/>
      </text:list-level-style-bullet>
    </text:list-style>
    <text:list-style style:name="id1-3-2-2-1-3-1-5-25-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5-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5-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5-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25-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5-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5-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5-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25-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25-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6-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6-2-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6-2-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26-2-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26-2-3-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26-2-3-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26-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5-27-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27-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27-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27-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29-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29-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29-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29-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29-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5-29-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1-5-3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30-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30-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30-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30-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3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3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3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32-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32-2-2-2-3-6-3">
      <text:list-level-style-bullet text:bullet-char="-" text:level="1">
        <style:list-level-properties text:min-label-width="10mm"/>
      </text:list-level-style-bullet>
    </text:list-style>
    <text:list-style style:name="id1-3-2-2-1-3-1-5-32-2-2-2-3-6-3-1">
      <text:list-level-style-bullet text:bullet-char="-" text:level="1">
        <style:list-level-properties text:min-label-width="10mm"/>
      </text:list-level-style-bullet>
    </text:list-style>
    <text:list-style style:name="id1-3-2-2-1-3-1-5-32-2-2-2-3-6-3-2">
      <text:list-level-style-bullet text:bullet-char="-" text:level="1">
        <style:list-level-properties text:min-label-width="10mm"/>
      </text:list-level-style-bullet>
    </text:list-style>
    <text:list-style style:name="id1-3-2-2-1-3-1-5-32-2-2-2-3-6-3-3">
      <text:list-level-style-bullet text:bullet-char="-" text:level="1">
        <style:list-level-properties text:min-label-width="10mm"/>
      </text:list-level-style-bullet>
    </text:list-style>
    <text:list-style style:name="id1-3-2-2-1-3-1-5-32-2-2-2-3-6-3-4">
      <text:list-level-style-bullet text:bullet-char="-" text:level="1">
        <style:list-level-properties text:min-label-width="10mm"/>
      </text:list-level-style-bullet>
    </text:list-style>
    <text:list-style style:name="id1-3-2-2-1-3-1-5-32-2-2-2-3-6-3-5">
      <text:list-level-style-bullet text:bullet-char="-" text:level="1">
        <style:list-level-properties text:min-label-width="10mm"/>
      </text:list-level-style-bullet>
    </text:list-style>
    <text:list-style style:name="id1-3-2-2-1-3-1-5-32-2-2-2-3-6-3-6">
      <text:list-level-style-bullet text:bullet-char="-" text:level="1">
        <style:list-level-properties text:min-label-width="10mm"/>
      </text:list-level-style-bullet>
    </text:list-style>
    <text:list-style style:name="id1-3-2-2-1-3-1-5-32-2-2-2-3-6-3-7">
      <text:list-level-style-bullet text:bullet-char="-" text:level="1">
        <style:list-level-properties text:min-label-width="10mm"/>
      </text:list-level-style-bullet>
    </text:list-style>
    <text:list-style style:name="id1-3-2-2-1-3-1-5-3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3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3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3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3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3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3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3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3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3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3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5-3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1-5-3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3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3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36-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36-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36-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36-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36-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3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38-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38-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3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39-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39-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40-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40-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40-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40-3-4-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5-40-3-4-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5-40-3-4-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1-5-4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4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4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42-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42-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42-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42-3-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4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42-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42-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42-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42-3-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42-3-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42-3-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42-3-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4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4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4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4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4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4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4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4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4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4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4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5-44-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1-5-44-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5-44-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5-44-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5-44-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5-44-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5-44-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1-5-4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4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4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4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4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4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4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4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48-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48-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48-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48-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48-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5-48-3-2-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5-48-3-2-5-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5-48-3-2-5-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1-5-48-3-2-5-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3-1-5-48-3-2-5-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3-1-5-48-3-2-5-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3-1-5-48-3-2-5-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3-1-5-48-3-2-5-3-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1-3-1-5-48-3-2-5-3-8">
      <text:list-level-style-number style:num-format="" style:num-prefix="viii." text:level="1" text:start-value="22">
        <style:list-level-properties text:min-label-width="10mm"/>
      </text:list-level-style-number>
      <text:list-level-style-number style:num-format="" style:num-prefix="viii." text:level="2">
        <style:list-level-properties text:min-label-width="10mm" text:space-before="10mm"/>
      </text:list-level-style-number>
    </text:list-style>
    <text:list-style style:name="id1-3-2-2-1-3-1-5-48-3-2-5-3-9">
      <text:list-level-style-number style:num-format="" style:num-prefix="ix." text:level="1" text:start-value="9">
        <style:list-level-properties text:min-label-width="10mm"/>
      </text:list-level-style-number>
      <text:list-level-style-number style:num-format="" style:num-prefix="ix." text:level="2">
        <style:list-level-properties text:min-label-width="10mm" text:space-before="10mm"/>
      </text:list-level-style-number>
    </text:list-style>
    <text:list-style style:name="id1-3-2-2-1-3-1-5-4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4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4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4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4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5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5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5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5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5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5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5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5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5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5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5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54-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54-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54-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54-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54-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54-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5-54-2-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1-5-54-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54-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54-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54-3-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54-3-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54-3-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54-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54-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54-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5-54-3-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1-5-5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5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5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5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56-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5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5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5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56-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56-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5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59-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59-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6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0-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0-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60-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60-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0-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0-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60-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6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6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6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6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3-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63-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6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3-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3-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3-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63-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63-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6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6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63-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6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6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6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5-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5-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5-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65-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65-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6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6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6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6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5-65-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5-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5-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65-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65-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5-6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5-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5-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5-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6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6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65-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65-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5-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5-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65-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65-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6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66-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6-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6-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6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66-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6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66-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6-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6-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66-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66-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6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7-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7-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7-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6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67-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67-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7-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7-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67-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67-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67-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67-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5-6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7-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6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8-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8-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8-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8-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68-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68-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68-3-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68-3-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68-3-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5-6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9-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9-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69-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9-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69-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69-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69-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69-3-2-1-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5-69-3-2-1-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5-7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7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7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7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7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7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7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7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72-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72-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5-7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7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7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7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7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7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7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7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7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7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7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7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7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7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75-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75-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75-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7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7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7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7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75-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75-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75-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75-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89-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89-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89-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89-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89-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89-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89-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89-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5-89-2-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1-5-89-2-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5-89-2-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5-89-2-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5-89-2-2-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5-9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90-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90-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90-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90-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10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0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0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0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0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0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0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10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0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0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0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10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10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0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0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0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10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0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0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0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10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0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0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0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0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0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0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06-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0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08-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08-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08-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1-5-114-3-2-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4-3-2-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4-3-2-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14-3-2-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114-3-2-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114-3-2-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114-3-2-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114-3-2-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5-114-3-2-2-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1-5-114-3-2-2-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5-114-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4-3-2-4">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3-1-5-114-3-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4-3-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4-3-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14-3-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114-3-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114-3-2-4-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114-3-2-4-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114-3-2-4-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5-114-3-2-5">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3-1-5-114-3-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4-3-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4-3-2-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114-3-2-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5-114-3-2-6">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3-1-5-114-3-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4-3-2-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4-3-2-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114-3-2-6-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5-114-3-2-6-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1-5-114-3-2-6-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1-5-114-3-2-6-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4-3-2-6-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4-3-2-6-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14-3-2-6-3-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114-3-2-6-3-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114-3-2-6-3-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114-3-2-6-3-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114-3-2-7">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1-3-1-5-114-3-2-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4-3-2-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4-3-2-8">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2-1-3-1-5-114-3-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4-3-2-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4-3-2-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114-3-2-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5-114-3-2-9">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2-1-3-1-5-114-3-2-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4-3-2-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4-3-2-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114-3-2-10">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2-1-3-1-5-114-3-2-10-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4-3-2-10-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4-3-2-10-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14-3-2-10-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114-3-2-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2-1-3-1-5-114-3-2-1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4-3-2-13">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1-3-1-5-114-3-2-14">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1-3-1-5-114-3-2-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1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1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4-3-2-15">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1-3-1-5-114-3-2-1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1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1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4-3-2-1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4-3-2-1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114-3-2-16">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1-3-1-5-114-3-2-16-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4-3-2-16-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4-3-2-16-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14-3-2-16-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114-3-2-16-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114-3-2-16-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114-3-2-17">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1-3-1-5-114-3-2-17-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4-3-2-17-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4-3-2-17-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14-3-2-17-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114-3-2-17-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114-3-2-17-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5-114-3-2-17-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114-3-2-18">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2-1-3-1-5-114-3-2-1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1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1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4-3-2-1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4-3-2-19">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2-1-3-1-5-114-3-2-1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1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1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4-3-2-19-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4-3-2-19-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14-3-2-19-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114-3-2-19-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114-3-2-19-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5-114-3-2-1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4-3-2-1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114-3-2-20">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2-1-3-1-5-114-3-2-2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2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2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4-3-2-2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4-3-2-2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2-1-3-1-5-114-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4-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4-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114-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5-114-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1-5-114-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1-5-114-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1-5-114-3-2-22">
      <text:list-level-style-number style:num-format="" style:num-prefix="3.10" text:level="1" text:start-value="310">
        <style:list-level-properties text:min-label-width="10mm"/>
      </text:list-level-style-number>
      <text:list-level-style-number style:num-format="" style:num-prefix="3.10" text:level="2">
        <style:list-level-properties text:min-label-width="10mm" text:space-before="10mm"/>
      </text:list-level-style-number>
    </text:list-style>
    <text:list-style style:name="id1-3-2-2-1-3-1-5-114-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4-3-2-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4-3-2-2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114-3-2-2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5-114-3-2-23">
      <text:list-level-style-number style:num-format="" style:num-prefix="3.11" text:level="1" text:start-value="311">
        <style:list-level-properties text:min-label-width="10mm"/>
      </text:list-level-style-number>
      <text:list-level-style-number style:num-format="" style:num-prefix="3.11" text:level="2">
        <style:list-level-properties text:min-label-width="10mm" text:space-before="10mm"/>
      </text:list-level-style-number>
    </text:list-style>
    <text:list-style style:name="id1-3-2-2-1-3-1-5-114-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5-114-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5-114-3-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5-114-3-2-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5-114-3-2-24">
      <text:list-level-style-number style:num-format="" style:num-prefix="3.12" text:level="1" text:start-value="312">
        <style:list-level-properties text:min-label-width="10mm"/>
      </text:list-level-style-number>
      <text:list-level-style-number style:num-format="" style:num-prefix="3.12" text:level="2">
        <style:list-level-properties text:min-label-width="10mm" text:space-before="10mm"/>
      </text:list-level-style-number>
    </text:list-style>
    <text:list-style style:name="id1-3-2-2-1-3-1-5-114-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5-114-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ijzigingsverordening fysieke leefomgeving gemeente Meppel 2022</text:p>
      <text:section text:name="regeling_id1-3-2" text:style-name="regeling">
        <text:section text:name="aanhef_id1-3-2-1" text:style-name="aanhef">
          <text:section text:name="preambule_id1-3-2-1-1" text:style-name="preambule">
            <text:p text:style-name="al">De R a a d van de gemeente Meppel;</text:p>
            <text:p text:style-name="al"/>
            <text:p text:style-name="al">gelezen het voorstel van burgemeester en wethouders d.d. 19 mei 2026, </text:p>
            <text:p text:style-name="al">nr. 3617750;</text:p>
            <text:p text:style-name="al"/>
            <text:p text:style-name="al">Overwegende dat</text:p>
            <text:list text:style-name="id1-3-2-1-1-7">
              <text:list-item text:style-override="id1-3-2-1-1-7-1">
                <text:number>•</text:number>
                <text:p text:style-name="al">het nodig is dat verschillende bepalingen uit de Verordening fysieke leefomgeving gemeente Meppel wordt aangevuld en waar nodig aangepast; </text:p>
              </text:list-item>
              <text:list-item text:style-override="id1-3-2-1-1-7-2">
                <text:number>•</text:number>
                <text:p text:style-name="al">de gemeenteraad bevoegd is om regels te stellen voor de fysieke leefomgeving;</text:p>
              </text:list-item>
              <text:list-item text:style-override="id1-3-2-1-1-7-3">
                <text:number>•</text:number>
                <text:p text:style-name="al">de gemeenteraad bevoegd is om gemeentelijke verordeningen vast te stellen;</text:p>
              </text:list-item>
              <text:list-item text:style-override="id1-3-2-1-1-7-4">
                <text:number>•</text:number>
                <text:p text:style-name="al">de Verordening Fysieke Leefomgeving bepalingen bevat die de fysieke leefomgeving wijzigen dan wel gevolgen hebben voor de fysieke leefomgeving; </text:p>
              </text:list-item>
              <text:list-item text:style-override="id1-3-2-1-1-7-5">
                <text:number>•</text:number>
                <text:p text:style-name="al">de Verordening Fysieke Leefomgeving op onderdelen gewijzigd moet worden om technisch kloppend te zijn;</text:p>
              </text:list-item>
              <text:list-item text:style-override="id1-3-2-1-1-7-6">
                <text:number>•</text:number>
                <text:p text:style-name="al">regulering van ondergrondse infrastructuur nodig is gelet op de uitbreiding van het elektriciteitsnet; </text:p>
              </text:list-item>
              <text:list-item text:style-override="id1-3-2-1-1-7-7">
                <text:number>•</text:number>
                <text:p text:style-name="al">het aanpassen van bepalingen voor historische schepen meer duidelijkheid biedt en daardoor wenselijk is; </text:p>
              </text:list-item>
            </text:list>
            <text:p text:style-name="al">Gelet op artikel 149 van de Gemeentewet en artikelen 1.2, 1.3, 2.1 en 2.4 van de Omgevingswet en artikel 2.1a van het Omgevingsbesluit;</text:p>
            <text:p text:style-name="al"/>
            <text:p text:style-name="al">b e s l u i t :</text:p>
            <text:p text:style-name="al"/>
            <text:p text:style-name="al">De wijzigingsverordening fysieke leefomgeving gemeente Meppel 2022 vast te stellen </text:p>
            <text:p text:style-name="al"/>
            <text:p text:style-name="al">
            <text:span text:style-name="nadrukcur">De Verordening fysieke leefomgeving Meppel 2022 wordt daardoor als volgt gewijzigd: </text:span>
          </text:p>
          </text:section>
        </text:section>
        <text:section text:name="regeling-tekst_id1-3-2-2" text:style-name="regeling-tekst">
          <text:section text:name="artikel_id1-3-2-2-1" text:style-name="artikel">
            <text:p text:style-name="artikel_kop_titel"><text:span text:style-name="artikel_kop_label"/> </text:p>
            <text:p text:style-name="al"/>
            <text:section text:name="table_id1-3-2-2-1-3" text:style-name="table">
              <text:p text:style-name="table_top"/>
              <table:table table:style-name="tgroup">
                <table:table-column table:style-name="id1-3-2-2-1-3-1-1"/>
                <table:table-column table:style-name="id1-3-2-2-1-3-1-2"/>
                <table:table-column table:style-name="id1-3-2-2-1-3-1-3"/>
                <table:table-header-rows>
                  <table:table-row table:style-name="row">
                    <table:table-cell table:style-name="cell_frame_all" table:number-rows-spanned="1" table:number-columns-spanned="1">
                      <text:p text:style-name="table_al">
                      <text:span text:style-name="nadrukvet">Artikel</text:span>
                    </text:p>
                    </table:table-cell>
                    <table:table-cell table:style-name="cell_frame_all" table:number-rows-spanned="1" table:number-columns-spanned="1">
                      <text:p text:style-name="table_al">
                      <text:span text:style-name="nadrukvet">Was</text:span>
                    </text:p>
                    </table:table-cell>
                    <table:table-cell table:style-name="cell_frame_all" table:number-rows-spanned="1" table:number-columns-spanned="1">
                      <text:p text:style-name="table_al">
                      <text:span text:style-name="nadrukvet">Wordt</text:span>
                    </text:p>
                    </table:table-cell>
                  </table:table-row>
                </table:table-header-rows>
                <table:table-row table:style-name="row">
                  <table:table-cell table:style-name="cell_frame_all" table:number-rows-spanned="1" table:number-columns-spanned="1">
                    <text:p text:style-name="table_al">
                      <text:span text:style-name="nadrukvet">Aanhef</text:span>
                    </text:p>
                  </table:table-cell>
                  <table:table-cell table:style-name="cell_frame_all" table:number-rows-spanned="1" table:number-columns-spanned="1">
                    <text:p text:style-name="table_al">Verordening van de raad van de gemeente Meppel houdende bepalingen over de fysieke leefomgeving (Verordening fysiek leefomgeving gemeente Meppel) </text:p>
                    <text:p text:style-name="table_al">De raad van de gemeente Meppel,</text:p>
                    <text:p text:style-name="table_al">gelezen het voorstel van burgemeester en wethouders van 21 september 2021 met nummer 1544127;</text:p>
                    <text:p text:style-name="table_al">gelet op artikel 149 van de Gemeentewet, artikel 8 van de Woningwet, artikel 3.16 van de Erfgoedwet, artikelen 10.23, 10.24 lid 2, 10.25, 10.26 van de Wet milieubeheer, artikel 5.2 lid 4 van de Telecommunicatiewet;</text:p>
                    <text:p text:style-name="table_al">b e s l u i t :</text:p>
                    <text:p text:style-name="table_al">vast te stellen de:</text:p>
                    <text:p text:style-name="table_al">Verordening van de raad van de gemeente Meppel houdende bepalingen over de fysieke leefomgeving (Verordening fysieke leefomgeving gemeente Meppel)</text:p>
                  </table:table-cell>
                  <table:table-cell table:style-name="cell_frame_all" table:number-rows-spanned="1" table:number-columns-spanned="1">
                    <text:p text:style-name="table_al">Verordening van de raad van de gemeente Meppel houdende bepalingen over de fysieke leefomgeving (Verordening <text:span text:style-name="nadrukvet">fysieke leefomgeving gemeente Meppel 2022</text:span>) </text:p>
                    <text:p text:style-name="table_al">De raad van de gemeente Meppel,</text:p>
                    <text:p text:style-name="table_al">gelezen het voorstel van burgemeester en wethouders van <text:span text:style-name="nadrukvet">[…] met nummer […]</text:span>;</text:p>
                    <text:p text:style-name="table_al">gelet op artikel 149 van de Gemeentewet, artikel 3.16 van de Erfgoedwet, artikelen 10.23, 10.24 lid 2, 10.25, 10.26 van de Wet milieubeheer, artikel 5.2 lid 4 van de Telecommunicatiewet;</text:p>
                    <text:p text:style-name="table_al">b e s l u i t :</text:p>
                    <text:p text:style-name="table_al">vast te stellen de:</text:p>
                    <text:p text:style-name="table_al">Verordening van de raad van de gemeente Meppel houdende bepalingen over de fysieke leefomgeving (Verordening fysieke leefomgeving gemeente Meppel<text:span text:style-name="nadrukvet"> 2022</text:span>)</text:p>
                  </table:table-cell>
                </table:table-row>
                <table:table-row table:style-name="row">
                  <table:table-cell table:style-name="cell_frame_all" table:number-rows-spanned="1" table:number-columns-spanned="1">
                    <text:p text:style-name="table_al">
                      <text:span text:style-name="nadrukvet">Art. 1.1 — Begripsomschrijvingen</text:span>
                    </text:p>
                  </table:table-cell>
                  <table:table-cell table:style-name="cell_frame_all" table:number-rows-spanned="1" table:number-columns-spanned="1">
                    <text:p text:style-name="table_al">Artikel 1.1 Begripsomschrijvingen</text:p>
                    <text:p text:style-name="table_al">Deze verordening verstaat onder:</text:p>
                    <text:list text:style-name="id1-3-2-2-1-3-1-5-2-2-3">
                      <text:list-item text:style-override="id1-3-2-2-1-3-1-5-2-2-3-1">
                        <text:number>a.</text:number>
                        <text:p text:style-name="table_al">Aanbieder: aanbieder van een openbaar telecommunicatienetwerk of een omroepnetwerk.</text:p>
                      </text:list-item>
                      <text:list-item text:style-override="id1-3-2-2-1-3-1-5-2-2-3-2">
                        <text:number>b.</text:number>
                        <text:p text:style-name="table_al">Anciënniteitslijst: de lijst van vergunninghouders van een vaste marktplaats.</text:p>
                      </text:list-item>
                      <text:list-item text:style-override="id1-3-2-2-1-3-1-5-2-2-3-3">
                        <text:number>c.</text:number>
                        <text:p text:style-name="table_al">Bebouwde kom: het gebied binnen de grenzen die zijn vastgesteld op grond van artikel 20a van de Wegenverkeerswet 1994.</text:p>
                      </text:list-item>
                      <text:list-item text:style-override="id1-3-2-2-1-3-1-5-2-2-3-4">
                        <text:number>d.</text:number>
                        <text:p text:style-name="table_al">Bijzondere markt: de door het college ingestelde jaarmarkt of soortgelijke markten.</text:p>
                      </text:list-item>
                      <text:list-item text:style-override="id1-3-2-2-1-3-1-5-2-2-3-5">
                        <text:number>e.</text:number>
                        <text:p text:style-name="table_al">Binnenstad: gebied dat wordt omgrensd door: Kifhoek, Koekoekstraat, Noteboomstraat (oneven), Vledderstraat (even), Marktstraat (oneven tot 11) en (even tot 6), Prinsengracht, Keizersgracht, Zuideindigerpad, Stoombootkade (bebouwde kant oneven), Kleine Oever (oneven) Grote Oever (oneven) en gedeelte Zuideinde vanaf Zuiderbrug tot Weerdstraat. Dit gedeelte omvat de huisnummers 1 t/m 33 (oneven zijde) en huisnummers 2 t/m 40 (even zijde).</text:p>
                      </text:list-item>
                      <text:list-item text:style-override="id1-3-2-2-1-3-1-5-2-2-3-6">
                        <text:number>f.</text:number>
                        <text:p text:style-name="table_al">Bouwtoezicht: degene die ingevolge artikel 92, tweede lid, van de Woningwet in samenhang met artikel 5.10 van de Wet algemene bepalingen omgevingsrecht belast is met het bouw- en woningtoezicht.</text:p>
                      </text:list-item>
                      <text:list-item text:style-override="id1-3-2-2-1-3-1-5-2-2-3-7">
                        <text:number>g.</text:number>
                        <text:p text:style-name="table_al">Bouwwerk: elke constructie van enige omvang van hout, steen, metaal of ander materiaal, die op de plaats van bestemming hetzij direct hetzij indirect met de grond verbonden is, hetzij direct of indirect steun vindt in of op de grond, bedoeld om ter plaatse te functioneren. In deze verordening wordt mede verstaan onder:</text:p>
                      </text:list-item>
                      <text:list-item text:style-override="id1-3-2-2-1-3-1-5-2-2-3-8">
                        <text:number>h.</text:number>
                        <text:p text:style-name="table_al">bouwwerk een gedeelte van een bouwwerk;</text:p>
                      </text:list-item>
                      <text:list-item text:style-override="id1-3-2-2-1-3-1-5-2-2-3-9">
                        <text:number>i.</text:number>
                        <text:p text:style-name="table_al">gebouw een gedeelte van een gebouw.</text:p>
                      </text:list-item>
                      <text:list-item text:style-override="id1-3-2-2-1-3-1-5-2-2-3-10">
                        <text:number>j.</text:number>
                        <text:p text:style-name="table_al">Bromfiets: hetgeen daaronder wordt verstaan in artikel 1, eerste lid, onder e, van de Wegenverkeerswet 1994.</text:p>
                      </text:list-item>
                      <text:list-item text:style-override="id1-3-2-2-1-3-1-5-2-2-3-11">
                        <text:number>k.</text:number>
                        <text:p text:style-name="table_al">College: college van burgemeester en wethouders.</text:p>
                      </text:list-item>
                      <text:list-item text:style-override="id1-3-2-2-1-3-1-5-2-2-3-12">
                        <text:number>l.</text:number>
                        <text:p text:style-name="table_al">Dagplaats: de marktplaats die per marktdag ter beschikking wordt gesteld aan een vergunninghouder, omdat deze niet als vaste marktplaats is toegewezen dan wel ingenomen.</text:p>
                      </text:list-item>
                      <text:list-item text:style-override="id1-3-2-2-1-3-1-5-2-2-3-13">
                        <text:number>m.</text:number>
                        <text:p text:style-name="table_al">Gebouw: hetgeen daaronder wordt verstaan in artikel 1, eerste lid, van de Woningwet.</text:p>
                      </text:list-item>
                      <text:list-item text:style-override="id1-3-2-2-1-3-1-5-2-2-3-14">
                        <text:number>n.</text:number>
                        <text:p text:style-name="table_al">Gebruiksoppervlakte: De gebruiksoppervlakte als bedoeld in het Bouwbesluit.</text:p>
                      </text:list-item>
                      <text:list-item text:style-override="id1-3-2-2-1-3-1-5-2-2-3-15">
                        <text:number>o.</text:number>
                        <text:p text:style-name="table_al">Gedoogplichtige: degene op wie een gedoogplicht rust als bedoeld in artikel 5.1, eerste lid, van de Telecommunicatiewet.</text:p>
                      </text:list-item>
                      <text:list-item text:style-override="id1-3-2-2-1-3-1-5-2-2-3-16">
                        <text:number>p.</text:number>
                        <text:p text:style-name="table_al">Gemeentelijk monument: monument of archeologisch monument dat is ingeschreven in het gemeentelijk erfgoedregister.</text:p>
                      </text:list-item>
                      <text:list-item text:style-override="id1-3-2-2-1-3-1-5-2-2-3-17">
                        <text:number>q.</text:number>
                        <text:p text:style-name="table_al">Handelsreclame: iedere openbare aanprijzing van goederen of diensten, waarmee kennelijk beoogd wordt een commercieel belang te dienen.</text:p>
                      </text:list-item>
                      <text:list-item text:style-override="id1-3-2-2-1-3-1-5-2-2-3-18">
                        <text:number>r.</text:number>
                        <text:p text:style-name="table_al">Havengeldverordening: Havengeldverordening gemeente Meppel</text:p>
                      </text:list-item>
                      <text:list-item text:style-override="id1-3-2-2-1-3-1-5-2-2-3-19">
                        <text:number>s.</text:number>
                        <text:p text:style-name="table_al">Havenverordening: Havenverordening gemeente Meppel</text:p>
                      </text:list-item>
                      <text:list-item text:style-override="id1-3-2-2-1-3-1-5-2-2-3-20">
                        <text:number>t.</text:number>
                        <text:p text:style-name="table_al">Historisch schip: een schip dat voldoet aan de criteria zoals opgenomen in artikel 6.2.4.1. derde lid</text:p>
                      </text:list-item>
                      <text:list-item text:style-override="id1-3-2-2-1-3-1-5-2-2-3-21">
                        <text:number>u.</text:number>
                        <text:p text:style-name="table_al">Hoogte van de weg: de hoogte van de weg zoals die door of namens het college is vastgesteld.</text:p>
                      </text:list-item>
                      <text:list-item text:style-override="id1-3-2-2-1-3-1-5-2-2-3-22">
                        <text:number>v.</text:number>
                        <text:p text:style-name="table_al">Houder van een inrichting: degene die als eigenaar, bedrijfsleider, beheerder of anderszins een inrichting drijft.</text:p>
                      </text:list-item>
                      <text:list-item text:style-override="id1-3-2-2-1-3-1-5-2-2-3-23">
                        <text:number>w.</text:number>
                        <text:p text:style-name="table_al">Houtopstand: één of meer bomen, hakhout, een houtwal, een beplanting van bosplantsoen.</text:p>
                      </text:list-item>
                      <text:list-item text:style-override="id1-3-2-2-1-3-1-5-2-2-3-24">
                        <text:number>x.</text:number>
                        <text:p text:style-name="table_al">Incidentele festiviteit: festiviteit of activiteit die gebonden is aan één of een klein aantal inrichtingen.</text:p>
                      </text:list-item>
                      <text:list-item text:style-override="id1-3-2-2-1-3-1-5-2-2-3-25">
                        <text:number>y.</text:number>
                        <text:p text:style-name="table_al">Inrichting: inrichting type A of type B als bedoeld in het Activiteitenbesluit Milieubeheer.</text:p>
                      </text:list-item>
                      <text:list-item text:style-override="id1-3-2-2-1-3-1-5-2-2-3-26">
                        <text:number>z.</text:number>
                        <text:p text:style-name="table_al">Instemmingsbesluit: besluit van het college als bedoeld in artikel 5.2. derde lid, aanhef en onder b. van de Telecommunicatiewet.</text:p>
                      </text:list-item>
                      <text:list-item text:style-override="id1-3-2-2-1-3-1-5-2-2-3-27">
                        <text:number>aa.</text:number>
                        <text:p text:style-name="table_al">Kabels: kabels, genoemd in artikel 1.1, onder r, van de Telecommunicatiewet.</text:p>
                      </text:list-item>
                      <text:list-item text:style-override="id1-3-2-2-1-3-1-5-2-2-3-28">
                        <text:number>bb.</text:number>
                        <text:p text:style-name="table_al">Kamerverhuur: verblijfsruimten, voor individuele bewoning verhuurd of in gebruik gegeven aan derden.</text:p>
                      </text:list-item>
                      <text:list-item text:style-override="id1-3-2-2-1-3-1-5-2-2-3-29">
                        <text:number>cc.</text:number>
                        <text:p text:style-name="table_al">Kampeermiddel: een onderkomen of voertuig waarvoor geen omgevingsvergunning voor het bouwen in de zin van artikel 2.1, eerste lid, onder a, van de Wet algemene bepalingen omgevingsrecht is vereist, dat bestemd of opgericht is dan wel gebruikt wordt of kan worden gebruikt voor recreatief nachtverblijf.</text:p>
                      </text:list-item>
                      <text:list-item text:style-override="id1-3-2-2-1-3-1-5-2-2-3-30">
                        <text:number>dd.</text:number>
                        <text:p text:style-name="table_al">Markt: de door het college ingestelde warenmarkt.</text:p>
                      </text:list-item>
                      <text:list-item text:style-override="id1-3-2-2-1-3-1-5-2-2-3-31">
                        <text:number>ee.</text:number>
                        <text:p text:style-name="table_al">Marktplaats: de ruimte die voor de duur van de markt is aangewezen voor het uitoefenen van de markthandel.</text:p>
                      </text:list-item>
                      <text:list-item text:style-override="id1-3-2-2-1-3-1-5-2-2-3-32">
                        <text:number>ff.</text:number>
                        <text:p text:style-name="table_al">Marktmeester: de persoon die als zodanig is aangewezen door het college.</text:p>
                      </text:list-item>
                      <text:list-item text:style-override="id1-3-2-2-1-3-1-5-2-2-3-33">
                        <text:number>gg.</text:number>
                        <text:p text:style-name="table_al">Monumentale boom: bijzondere beschermwaardige houtopstand met een relatief hoge leeftijd en met een bijzondere schoonheid- of zeldzaamheidswaarde, of een bijzondere functie voor de omgeving.</text:p>
                      </text:list-item>
                      <text:list-item text:style-override="id1-3-2-2-1-3-1-5-2-2-3-34">
                        <text:number>hh.</text:number>
                        <text:p text:style-name="table_al">Motorvoertuig: hetgeen daaronder wordt verstaan in artikel 1 van het Reglement verkeersregels en verkeerstekens 1990.</text:p>
                      </text:list-item>
                      <text:list-item text:style-override="id1-3-2-2-1-3-1-5-2-2-3-35">
                        <text:number>ii.</text:number>
                        <text:p text:style-name="table_al">NEN: een door de Stichting Nederlands Normalisatie-Instituut uitgegeven norm.</text:p>
                      </text:list-item>
                      <text:list-item text:style-override="id1-3-2-2-1-3-1-5-2-2-3-36">
                        <text:number>jj.</text:number>
                        <text:p text:style-name="table_al">NVN: een door de Stichting Nederlands Normalisatie-Instituut uitgegeven voornorm.</text:p>
                      </text:list-item>
                      <text:list-item text:style-override="id1-3-2-2-1-3-1-5-2-2-3-37">
                        <text:number>kk.</text:number>
                        <text:p text:style-name="table_al">Omroepnetwerk: omroepnetwerk als genoemd in artikel 1.1, onder o van de Telecommunicatiewet.</text:p>
                      </text:list-item>
                      <text:list-item text:style-override="id1-3-2-2-1-3-1-5-2-2-3-38">
                        <text:number>ll.</text:number>
                        <text:p text:style-name="table_al">Openbaar telecommunicatienetwerk: telecommunicatienetwerk als genoemd in artikel 1.l, onder g, van de Telecommunicatiewet.</text:p>
                      </text:list-item>
                      <text:list-item text:style-override="id1-3-2-2-1-3-1-5-2-2-3-39">
                        <text:number>mm.</text:number>
                        <text:p text:style-name="table_al">Openbaar water: wateren die voor het publiek bevaarbaar of op andere wijze toegankelijk zijn.</text:p>
                      </text:list-item>
                      <text:list-item text:style-override="id1-3-2-2-1-3-1-5-2-2-3-40">
                        <text:number>nn.</text:number>
                        <text:p text:style-name="table_al">Openbare gronden: openbare wegen en wateren, als genoemd in artikel 1.1. onder s, van de Telecommunicatiewet.</text:p>
                      </text:list-item>
                      <text:list-item text:style-override="id1-3-2-2-1-3-1-5-2-2-3-41">
                        <text:number>oo.</text:number>
                        <text:p text:style-name="table_al">Openbare plaats: hetgeen daaronder wordt verstaan in artikel 1 van de Wet openbare manifestaties.</text:p>
                      </text:list-item>
                      <text:list-item text:style-override="id1-3-2-2-1-3-1-5-2-2-3-42">
                        <text:number>pp,</text:number>
                        <text:p text:style-name="table_al">Parkeren: hetgeen daaronder wordt verstaan in artikel 1 van het Reglement verkeersregels en verkeerstekens 1990.</text:p>
                      </text:list-item>
                      <text:list-item text:style-override="id1-3-2-2-1-3-1-5-2-2-3-43">
                        <text:number>qq.</text:number>
                        <text:p text:style-name="table_al">Rechthebbende: degene die over een zaak zeggenschap heeft krachtens eigendom, bezit, beperkt recht of persoonlijk recht.</text:p>
                      </text:list-item>
                      <text:list-item text:style-override="id1-3-2-2-1-3-1-5-2-2-3-44">
                        <text:number>rr.</text:number>
                        <text:p text:style-name="table_al">Restafval: dat gedeelte van de afvalstroom dat overblijft nadat alle bruikbare en recyclebare afvalstromen van de hoofdstroom zijn gescheiden, niet zijnde grof huisvuil, gevaarlijk afval en bouw- en sloopafval.</text:p>
                      </text:list-item>
                      <text:list-item text:style-override="id1-3-2-2-1-3-1-5-2-2-3-45">
                        <text:number>ss.</text:number>
                        <text:p text:style-name="table_al">Stads- en dorpsgezichten: groepen van onroerende zaken die van algemeen belang zijn wegens hun schoonheid, hun onderlinge ruimtelijke of structurele samenhang dan wel hun wetenschappelijke of cultuurhistorische waarde en in welke groepen zich één of meer monumenten bevinden.</text:p>
                      </text:list-item>
                      <text:list-item text:style-override="id1-3-2-2-1-3-1-5-2-2-3-46">
                        <text:number>tt.</text:number>
                        <text:p text:style-name="table_al">Standplaats: het vanaf een vaste plaats op een openbare en in de openlucht gelegen plaats te koop aanbieden, verkopen of afleveren van goederen dan wel diensten aan te bieden, gebruikmakend van fysieke middelen, zoals een kraam, een wagen of een tafel.</text:p>
                      </text:list-item>
                      <text:list-item text:style-override="id1-3-2-2-1-3-1-5-2-2-3-47">
                        <text:number>uu.</text:number>
                        <text:p text:style-name="table_al">Onder standplaats wordt niet verstaan:</text:p>
                        <text:list text:style-name="id1-3-2-2-1-3-1-5-2-2-3-47-3">
                          <text:list-item text:style-override="id1-3-2-2-1-3-1-5-2-2-3-47-3-1">
                            <text:number>a.</text:number>
                            <text:p text:style-name="table_al">een vaste plaats op een jaarmarkt of markt als bedoeld in artikel 160, eerste lid, aanhef en onder g, van de Gemeentewet;</text:p>
                          </text:list-item>
                          <text:list-item text:style-override="id1-3-2-2-1-3-1-5-2-2-3-47-3-2">
                            <text:number>b.</text:number>
                            <text:p text:style-name="table_al">een vaste plaats op een evenement als bedoeld in artikel 2:8 APV.</text:p>
                          </text:list-item>
                        </text:list>
                      </text:list-item>
                      <text:list-item text:style-override="id1-3-2-2-1-3-1-5-2-2-3-48">
                        <text:number>vv.</text:number>
                        <text:p text:style-name="table_al">Standwerken: de activiteit waarbij de vergunninghouder publiek om zich heen verzamelt en dat publiek door een aansprekende uiteenzetting probeert over te halen tot de aankoop van een artikel.</text:p>
                      </text:list-item>
                      <text:list-item text:style-override="id1-3-2-2-1-3-1-5-2-2-3-49">
                        <text:number>ww.</text:number>
                        <text:p text:style-name="table_al">Straatpeil:</text:p>
                        <text:list text:style-name="id1-3-2-2-1-3-1-5-2-2-3-49-3">
                          <text:list-item text:style-override="id1-3-2-2-1-3-1-5-2-2-3-49-3-1">
                            <text:number>a.</text:number>
                            <text:p text:style-name="table_al">voor een bouwwerk, waarvan de hoofdtoegang direct aan de weg grenst de hoogte van de weg ter plaatse van die hoofdtoegang;</text:p>
                          </text:list-item>
                          <text:list-item text:style-override="id1-3-2-2-1-3-1-5-2-2-3-49-3-2">
                            <text:number>b.</text:number>
                            <text:p text:style-name="table_al">voor een bouwwerk, waarvan de hoofdtoegang niet direct aan de weg grenst de hoogte van het terrein ter plaatse van die hoofdtoegang bij voltooiing van de bouw.</text:p>
                          </text:list-item>
                        </text:list>
                      </text:list-item>
                      <text:list-item text:style-override="id1-3-2-2-1-3-1-5-2-2-3-50">
                        <text:number>xx.</text:number>
                        <text:p text:style-name="table_al">Vaste ligplaats voor historisch schip: ligplaats voor een historisch schip, bedoeld om meer dan 6 maanden per jaar door hetzelfde schip te worden ingenomen</text:p>
                      </text:list-item>
                      <text:list-item text:style-override="id1-3-2-2-1-3-1-5-2-2-3-51">
                        <text:number>yy.</text:number>
                        <text:p text:style-name="table_al">Vaste marktplaats: de marktplaats die voor onbepaalde tijd ter beschikking is gesteld aan een vergunninghouder.</text:p>
                      </text:list-item>
                      <text:list-item text:style-override="id1-3-2-2-1-3-1-5-2-2-3-52">
                        <text:number>zz.</text:number>
                        <text:p text:style-name="table_al">Vellen: rooien; kappen; verplanten; niet periodiek knotten of kandelaberen; het verrichten van handelingen, zowel boven- als ondergronds, die de dood of ernstige beschadiging of ontsiering van de houtopstand ten gevolge kunnen hebben.</text:p>
                      </text:list-item>
                      <text:list-item text:style-override="id1-3-2-2-1-3-1-5-2-2-3-53">
                        <text:number>aaa.</text:number>
                        <text:p text:style-name="table_al">Voertuig: hetgeen daaronder wordt verstaan in artikel 1 van het Reglement verkeersregels en verkeerstekens 1990, met uitzondering van kleine wagens zoals kruiwagens, kinderwagens en rolstoelen.</text:p>
                      </text:list-item>
                      <text:list-item text:style-override="id1-3-2-2-1-3-1-5-2-2-3-54">
                        <text:number>bbb.</text:number>
                        <text:p text:style-name="table_al">Wachtlijst: de lijst van gegadigden voor een vaste marktplaats.</text:p>
                      </text:list-item>
                      <text:list-item text:style-override="id1-3-2-2-1-3-1-5-2-2-3-55">
                        <text:number>ccc.</text:number>
                        <text:p text:style-name="table_al">Weg: hetgeen daaronder wordt verstaan in artikel 1, eerste lid, onder b, van de Wegenverkeerswet 1994</text:p>
                      </text:list-item>
                      <text:list-item text:style-override="id1-3-2-2-1-3-1-5-2-2-3-56">
                        <text:number>ddd.</text:number>
                        <text:p text:style-name="table_al">Werkzaamheden: werkzaamheden in verband met de aanleg, instandhouding en opruiming van kabels ten dienste van een openbaar telecommunicatienetwerk of van een omroepnetwerk in en op open bare gronden.</text:p>
                      </text:list-item>
                    </text:list>
                  </table:table-cell>
                  <table:table-cell table:style-name="cell_frame_all" table:number-rows-spanned="1" table:number-columns-spanned="1">
                    <text:p text:style-name="table_al">Artikel 1.1 Begripsomschrijvingen</text:p>
                    <text:p text:style-name="table_al">Deze verordening verstaat onder:</text:p>
                    <text:list text:style-name="id1-3-2-2-1-3-1-5-2-3-3">
                      <text:list-item text:style-override="id1-3-2-2-1-3-1-5-2-3-3-1">
                        <text:number>a.</text:number>
                        <text:p text:style-name="table_al">Aanbieder: aanbieder van een openbaar <text:span text:style-name="nadrukvet">elektronisch communicatienetwerk als bedoeld in de Telecommunicatiewet</text:span>.</text:p>
                      </text:list-item>
                      <text:list-item text:style-override="id1-3-2-2-1-3-1-5-2-3-3-2">
                        <text:number>b.</text:number>
                        <text:p text:style-name="table_al">Anciënniteitslijst: de lijst van vergunninghouders van een vaste marktplaats.</text:p>
                      </text:list-item>
                      <text:list-item text:style-override="id1-3-2-2-1-3-1-5-2-3-3-3">
                        <text:number>c.</text:number>
                        <text:p text:style-name="table_al">Bebouwde kom: het gebied binnen de grenzen die zijn vastgesteld op grond van artikel 20a van de Wegenverkeerswet 1994.</text:p>
                      </text:list-item>
                      <text:list-item text:style-override="id1-3-2-2-1-3-1-5-2-3-3-4">
                        <text:number>d.</text:number>
                        <text:p text:style-name="table_al">Bijzondere markt: de door het college ingestelde jaarmarkt of soortgelijke markten.</text:p>
                      </text:list-item>
                      <text:list-item text:style-override="id1-3-2-2-1-3-1-5-2-3-3-5">
                        <text:number>e.</text:number>
                        <text:p text:style-name="table_al">
                          <text:span text:style-name="nadrukvet">Bouwwerk: bouwwerk als bedoeld in de bijlage bij artikel 1.1 van de Omgevingswet. </text:span>
                        </text:p>
                      </text:list-item>
                      <text:list-item text:style-override="id1-3-2-2-1-3-1-5-2-3-3-6">
                        <text:number>f.</text:number>
                        <text:p text:style-name="table_al">Bromfiets: hetgeen daaronder wordt verstaan in artikel 1, eerste lid, onder e, van de Wegenverkeerswet 1994.</text:p>
                      </text:list-item>
                      <text:list-item text:style-override="id1-3-2-2-1-3-1-5-2-3-3-7">
                        <text:number>g.</text:number>
                        <text:p text:style-name="table_al">College: college van burgemeester en wethouders<text:span text:style-name="nadrukvet"> van de gemeente Meppel</text:span>.</text:p>
                      </text:list-item>
                      <text:list-item text:style-override="id1-3-2-2-1-3-1-5-2-3-3-8">
                        <text:number>h.</text:number>
                        <text:p text:style-name="table_al">Dagplaats: de marktplaats die per marktdag ter beschikking wordt gesteld aan een vergunninghouder, omdat deze niet als vaste marktplaats is toegewezen dan wel ingenomen.</text:p>
                      </text:list-item>
                      <text:list-item text:style-override="id1-3-2-2-1-3-1-5-2-3-3-9">
                        <text:number>i.</text:number>
                        <text:p text:style-name="table_al">Gebouw: <text:span text:style-name="nadrukvet">een gebouw als bedoeld in de bijlage bij artikel 1.1 van de Omgevingswet. </text:span></text:p>
                      </text:list-item>
                      <text:list-item text:style-override="id1-3-2-2-1-3-1-5-2-3-3-10">
                        <text:number>j.</text:number>
                        <text:p text:style-name="table_al">Gebruiksoppervlakte: De gebruiksoppervlakte als bedoeld in <text:span text:style-name="nadrukvet">bijlage I bij artikel 1.1 van het Besluit bouwwerken leefomgeving</text:span>.</text:p>
                      </text:list-item>
                      <text:list-item text:style-override="id1-3-2-2-1-3-1-5-2-3-3-11">
                        <text:number>k.</text:number>
                        <text:p text:style-name="table_al">Gedoogplichtige: degene op wie een gedoogplicht rust als bedoeld in artikel 5.1, eerste lid, van de Telecommunicatiewet.</text:p>
                      </text:list-item>
                      <text:list-item text:style-override="id1-3-2-2-1-3-1-5-2-3-3-12">
                        <text:number>l.</text:number>
                        <text:p text:style-name="table_al">Gemeentelijk monument: monument of archeologisch monument <text:span text:style-name="nadrukvet">als bedoeld in artikel 1.1 van de Erfgoedwet </text:span>dat is ingeschreven in het gemeentelijk erfgoedregister.</text:p>
                      </text:list-item>
                      <text:list-item text:style-override="id1-3-2-2-1-3-1-5-2-3-3-13">
                        <text:number>m.</text:number>
                        <text:p text:style-name="table_al">
                          <text:span text:style-name="nadrukvet">Gereedmelding: een melding van de netbeheerder aan het college dat de werkzaamheden zijn voltooid.</text:span>
                        </text:p>
                      </text:list-item>
                      <text:list-item text:style-override="id1-3-2-2-1-3-1-5-2-3-3-14">
                        <text:number>n.</text:number>
                        <text:p text:style-name="table_al">Handelsreclame: iedere openbare aanprijzing van goederen of diensten, waarmee kennelijk beoogd wordt een commercieel belang te dienen.</text:p>
                      </text:list-item>
                      <text:list-item text:style-override="id1-3-2-2-1-3-1-5-2-3-3-15">
                        <text:number>o.</text:number>
                        <text:p text:style-name="table_al">Havengeldverordening: Havengeldverordening gemeente Meppel</text:p>
                      </text:list-item>
                      <text:list-item text:style-override="id1-3-2-2-1-3-1-5-2-3-3-16">
                        <text:number>p.</text:number>
                        <text:p text:style-name="table_al">Havenverordening: Havenverordening gemeente Meppel</text:p>
                      </text:list-item>
                      <text:list-item text:style-override="id1-3-2-2-1-3-1-5-2-3-3-17">
                        <text:number>q.</text:number>
                        <text:p text:style-name="table_al">Hoogte van de weg: de hoogte van de weg zoals die door of namens het college is vastgesteld.</text:p>
                      </text:list-item>
                      <text:list-item text:style-override="id1-3-2-2-1-3-1-5-2-3-3-18">
                        <text:number>r.</text:number>
                        <text:p text:style-name="table_al">Houder van een inrichting: degene die als eigenaar, bedrijfsleider, beheerder of anderszins een inrichting drijft.</text:p>
                      </text:list-item>
                      <text:list-item text:style-override="id1-3-2-2-1-3-1-5-2-3-3-19">
                        <text:number>s.</text:number>
                        <text:p text:style-name="table_al">Houtopstand: één of meer bomen, hakhout, een houtwal, een beplanting van bosplantsoen.</text:p>
                      </text:list-item>
                      <text:list-item text:style-override="id1-3-2-2-1-3-1-5-2-3-3-20">
                        <text:number>t.</text:number>
                        <text:p text:style-name="table_al">
                          <text:span text:style-name="nadrukvet">Huisaansluiting: één of meer aansluitingen tussen een net en een onroerende zaak als bedoeld in artikel 16, onderdelen a tot en met e, van de Wet waardering onroerende zaken.</text:span>
                        </text:p>
                      </text:list-item>
                      <text:list-item text:style-override="id1-3-2-2-1-3-1-5-2-3-3-21">
                        <text:number>u.</text:number>
                        <text:p text:style-name="table_al">Incidentele festiviteit: festiviteit of activiteit die gebonden is aan één of een klein aantal inrichtingen.</text:p>
                      </text:list-item>
                      <text:list-item text:style-override="id1-3-2-2-1-3-1-5-2-3-3-22">
                        <text:number>v.</text:number>
                        <text:p text:style-name="table_al">Inrichting: <text:span text:style-name="nadrukvet">meerdere activiteiten die worden verricht op dezelfde locatie en die:</text:span></text:p>
                        <text:list text:style-name="id1-3-2-2-1-3-1-5-2-3-3-22-3">
                          <text:list-item text:style-override="id1-3-2-2-1-3-1-5-2-3-3-22-3-1">
                            <text:number>a.</text:number>
                            <text:p text:style-name="table_al">
                              <text:span text:style-name="nadrukvet">rechtstreeks met elkaar samenhangen en met elkaar in technisch verband staan of</text:span>
                            </text:p>
                          </text:list-item>
                          <text:list-item text:style-override="id1-3-2-2-1-3-1-5-2-3-3-22-3-2">
                            <text:number>b.</text:number>
                            <text:p text:style-name="table_al">
                              <text:span text:style-name="nadrukvet">elkaar functioneel ondersteunen</text:span>
                            </text:p>
                          </text:list-item>
                        </text:list>
                      </text:list-item>
                      <text:list-item text:style-override="id1-3-2-2-1-3-1-5-2-3-3-23">
                        <text:number/>
                        <text:p text:style-name="table_al">
                          <text:span text:style-name="nadrukvet">zoals bedoeld in artikel 5.58 van het Besluit kwaliteit leefomgeving.</text:span>
                        </text:p>
                      </text:list-item>
                      <text:list-item text:style-override="id1-3-2-2-1-3-1-5-2-3-3-24">
                        <text:number>w.</text:number>
                        <text:p text:style-name="table_al">
                          <text:span text:style-name="nadrukvet">Instemmingsbesluit: besluit van het college als bedoeld in artikel 5.4 van de Telecommunicatiewet</text:span>
                        </text:p>
                      </text:list-item>
                      <text:list-item text:style-override="id1-3-2-2-1-3-1-5-2-3-3-25">
                        <text:number>x.</text:number>
                        <text:p text:style-name="table_al">
                          <text:span text:style-name="nadrukvet">Kabels en leidingen: één of meer kabels of leidingen, daaronder in ieder geval begrepen telecomkabels alsmede lege buizen, ondergrondse en bovengrondse ondersteuningswerken en beschermingswerken, bestemd voor transport van vaste, vloeibare of gasvormige stoffen, van energie of van informatie.</text:span>
                        </text:p>
                      </text:list-item>
                      <text:list-item text:style-override="id1-3-2-2-1-3-1-5-2-3-3-26">
                        <text:number>y.</text:number>
                        <text:p text:style-name="table_al">Kamerverhuur: verblijfsruimten, voor individuele bewoning verhuurd of in gebruik gegeven aan derden.</text:p>
                      </text:list-item>
                      <text:list-item text:style-override="id1-3-2-2-1-3-1-5-2-3-3-27">
                        <text:number>z.</text:number>
                        <text:p text:style-name="table_al">Kampeermiddel: </text:p>
                        <text:list text:style-name="id1-3-2-2-1-3-1-5-2-3-3-27-3">
                          <text:list-item text:style-override="id1-3-2-2-1-3-1-5-2-3-3-27-3-1">
                            <text:number>a.</text:number>
                            <text:p text:style-name="table_al">
                              <text:span text:style-name="nadrukvet">een tent, een tentwagen, een kampeerauto of een caravan;</text:span>
                            </text:p>
                          </text:list-item>
                          <text:list-item text:style-override="id1-3-2-2-1-3-1-5-2-3-3-27-3-2">
                            <text:number>b.</text:number>
                            <text:p text:style-name="table_al">
                              <text:span text:style-name="nadrukvet">enig ander onderkomen of enig ander voertuig of gewezen voertuig of gedeelte daarvan, voor zover geen bouwwerk zijnde, en ander voor zover deze onderkomens of voertuigen of gewezen voertuigen geheel of ten delen blijvend zijn bestemd of opgericht dan wel worden of kunnen worden gebruikt voor recreatief nachtverblijf.</text:span>
                            </text:p>
                          </text:list-item>
                        </text:list>
                      </text:list-item>
                      <text:list-item text:style-override="id1-3-2-2-1-3-1-5-2-3-3-28">
                        <text:number>aa.</text:number>
                        <text:p text:style-name="table_al">Markt: de door het college ingestelde warenmarkt.</text:p>
                      </text:list-item>
                      <text:list-item text:style-override="id1-3-2-2-1-3-1-5-2-3-3-29">
                        <text:number>bb.</text:number>
                        <text:p text:style-name="table_al">Marktplaats: de ruimte die voor de duur van de markt is aangewezen voor het uitoefenen van de markthandel.</text:p>
                      </text:list-item>
                      <text:list-item text:style-override="id1-3-2-2-1-3-1-5-2-3-3-30">
                        <text:number>cc.</text:number>
                        <text:p text:style-name="table_al">Marktmeester: de persoon die als zodanig is aangewezen door het college.</text:p>
                      </text:list-item>
                      <text:list-item text:style-override="id1-3-2-2-1-3-1-5-2-3-3-31">
                        <text:number>dd.</text:number>
                        <text:p text:style-name="table_al">Monumentale boom: bijzondere beschermwaardige houtopstand met een relatief hoge leeftijd en met een bijzondere schoonheid- of zeldzaamheidswaarde, of een bijzondere functie voor de omgeving.</text:p>
                      </text:list-item>
                      <text:list-item text:style-override="id1-3-2-2-1-3-1-5-2-3-3-32">
                        <text:number>ee.</text:number>
                        <text:p text:style-name="table_al">Motorvoertuig: hetgeen daaronder wordt verstaan in artikel 1 van het Reglement verkeersregels en verkeerstekens 1990.</text:p>
                      </text:list-item>
                      <text:list-item text:style-override="id1-3-2-2-1-3-1-5-2-3-3-33">
                        <text:number>ff.</text:number>
                        <text:p text:style-name="table_al">NEN: een door de Stichting Nederlands Normalisatie-Instituut uitgegeven norm.</text:p>
                      </text:list-item>
                      <text:list-item text:style-override="id1-3-2-2-1-3-1-5-2-3-3-34">
                        <text:number>gg.</text:number>
                        <text:p text:style-name="table_al">
                          <text:span text:style-name="nadrukvet">Netbeheerder: degene die als natuurlijk persoon handelende in de uitoefening van een beroep of bedrijf dan wel als rechtspersoon een net beheert.</text:span>
                        </text:p>
                      </text:list-item>
                      <text:list-item text:style-override="id1-3-2-2-1-3-1-5-2-3-3-35">
                        <text:number>hh.</text:number>
                        <text:p text:style-name="table_al">NVN: een door de Stichting Nederlands Normalisatie-Instituut uitgegeven voornorm.</text:p>
                      </text:list-item>
                      <text:list-item text:style-override="id1-3-2-2-1-3-1-5-2-3-3-36">
                        <text:number>ii.</text:number>
                        <text:p text:style-name="table_al">
                          <text:span text:style-name="nadrukvet">Omgevingsvergunning: vergunning als bedoeld in artikel 5.1, eerste lid, aanhef en onder a, van de Omgevingswet.</text:span>
                        </text:p>
                      </text:list-item>
                      <text:list-item text:style-override="id1-3-2-2-1-3-1-5-2-3-3-37">
                        <text:number>jj.</text:number>
                        <text:p text:style-name="table_al">Omroepnetwerk: omroepnetwerk als genoemd in artikel 1.1, onder o van de Telecommunicatiewet.</text:p>
                      </text:list-item>
                      <text:list-item text:style-override="id1-3-2-2-1-3-1-5-2-3-3-38">
                        <text:number>kk.</text:number>
                        <text:p text:style-name="table_al">Openbaar telecommunicatienetwerk: telecommunicatienetwerk als genoemd in artikel 1.l, onder g, van de Telecommunicatiewet.</text:p>
                      </text:list-item>
                      <text:list-item text:style-override="id1-3-2-2-1-3-1-5-2-3-3-39">
                        <text:number>ll.</text:number>
                        <text:p text:style-name="table_al">Openbaar water: wateren die voor het publiek bevaarbaar of op andere wijze toegankelijk zijn.</text:p>
                      </text:list-item>
                      <text:list-item text:style-override="id1-3-2-2-1-3-1-5-2-3-3-40">
                        <text:number>mm.</text:number>
                        <text:p text:style-name="table_al">Openbare gronden: openbare wegen en wateren, als genoemd in artikel 1.1. onder s, van de Telecommunicatiewet.</text:p>
                      </text:list-item>
                      <text:list-item text:style-override="id1-3-2-2-1-3-1-5-2-3-3-41">
                        <text:number>nn.</text:number>
                        <text:p text:style-name="table_al">Openbare plaats: hetgeen daaronder wordt verstaan in artikel 1 van de Wet openbare manifestaties.</text:p>
                      </text:list-item>
                      <text:list-item text:style-override="id1-3-2-2-1-3-1-5-2-3-3-42">
                        <text:number>oo.</text:number>
                        <text:p text:style-name="table_al">
                          <text:span text:style-name="nadrukvet">Overige kabels en leidingen: kabels en leidingen niet zijnde een telecomkabel.</text:span>
                        </text:p>
                      </text:list-item>
                      <text:list-item text:style-override="id1-3-2-2-1-3-1-5-2-3-3-43">
                        <text:number>pp.</text:number>
                        <text:p text:style-name="table_al">Parkeren: hetgeen daaronder wordt verstaan in artikel 1 van het Reglement verkeersregels en verkeerstekens 1990.</text:p>
                      </text:list-item>
                      <text:list-item text:style-override="id1-3-2-2-1-3-1-5-2-3-3-44">
                        <text:number>qq.</text:number>
                        <text:p text:style-name="table_al">
                          <text:span text:style-name="nadrukvet">Private netten: netwerken van natuurlijke- of rechtspersonen niet aangewezen bij wet of gemeentelijke verordening en niet vallend onder een werk of activiteit zoals bedoeld in hoofdstuk 10 van de Omgevingswet of de Telecommunicatiewet.</text:span>
                        </text:p>
                      </text:list-item>
                      <text:list-item text:style-override="id1-3-2-2-1-3-1-5-2-3-3-45">
                        <text:number>rr.</text:number>
                        <text:p text:style-name="table_al">Rechthebbende: degene die over een zaak zeggenschap heeft krachtens eigendom, bezit, beperkt recht of persoonlijk recht.</text:p>
                      </text:list-item>
                      <text:list-item text:style-override="id1-3-2-2-1-3-1-5-2-3-3-46">
                        <text:number>ss.</text:number>
                        <text:p text:style-name="table_al">Restafval: dat gedeelte van de afvalstroom dat overblijft nadat alle bruikbare en recyclebare afvalstromen van de hoofdstroom zijn gescheiden, niet zijnde grof huisvuil, gevaarlijk afval en bouw- en sloopafval.</text:p>
                      </text:list-item>
                      <text:list-item text:style-override="id1-3-2-2-1-3-1-5-2-3-3-47">
                        <text:number>tt.</text:number>
                        <text:p text:style-name="table_al">Standplaats: het vanaf een vaste plaats op een openbare en in de openlucht gelegen plaats te koop aanbieden, verkopen of afleveren van goederen dan wel diensten aan te bieden, gebruikmakend van fysieke middelen, zoals een kraam, een wagen of een tafel.</text:p>
                        <text:p text:style-name="table_al">Onder standplaats wordt niet verstaan:</text:p>
                        <text:list text:style-name="id1-3-2-2-1-3-1-5-2-3-3-47-4">
                          <text:list-item text:style-override="id1-3-2-2-1-3-1-5-2-3-3-47-4-1">
                            <text:number>a.</text:number>
                            <text:p text:style-name="table_al">een vaste plaats op een jaarmarkt of markt als bedoeld in artikel 160, eerste lid, aanhef en onder g, van de Gemeentewet;</text:p>
                          </text:list-item>
                          <text:list-item text:style-override="id1-3-2-2-1-3-1-5-2-3-3-47-4-2">
                            <text:number>b.</text:number>
                            <text:p text:style-name="table_al">een vaste plaats op een evenement als bedoeld in artikel 2:<text:span text:style-name="nadrukvet">24</text:span> APV.</text:p>
                          </text:list-item>
                        </text:list>
                      </text:list-item>
                      <text:list-item text:style-override="id1-3-2-2-1-3-1-5-2-3-3-48">
                        <text:number>uu.</text:number>
                        <text:p text:style-name="table_al">Straatpeil:</text:p>
                        <text:list text:style-name="id1-3-2-2-1-3-1-5-2-3-3-48-3">
                          <text:list-item text:style-override="id1-3-2-2-1-3-1-5-2-3-3-48-3-1">
                            <text:number>1.</text:number>
                            <text:p text:style-name="table_al">voor een bouwwerk, waarvan de hoofdtoegang direct aan de weg grenst de hoogte van de weg ter plaatse van die hoofdtoegang;</text:p>
                          </text:list-item>
                          <text:list-item text:style-override="id1-3-2-2-1-3-1-5-2-3-3-48-3-2">
                            <text:number>2.</text:number>
                            <text:p text:style-name="table_al">voor een bouwwerk, waarvan de hoofdtoegang niet direct aan de weg grenst de hoogte van het terrein ter plaatse van die hoofdtoegang bij voltooiing van de bouw.</text:p>
                          </text:list-item>
                        </text:list>
                      </text:list-item>
                      <text:list-item text:style-override="id1-3-2-2-1-3-1-5-2-3-3-49">
                        <text:number>vv.</text:number>
                        <text:p text:style-name="table_al">
                          <text:span text:style-name="nadrukvet">Telecomkabel: een kabel als bedoeld in artikel 1.1 van de Telecommunicatiewet.</text:span>
                        </text:p>
                      </text:list-item>
                      <text:list-item text:style-override="id1-3-2-2-1-3-1-5-2-3-3-50">
                        <text:number>ww.</text:number>
                        <text:p text:style-name="table_al">Vaste marktplaats: de marktplaats die voor <text:span text:style-name="nadrukvet">een bepaalde langere</text:span> tijd ter beschikking is gesteld aan een vergunninghouder.</text:p>
                      </text:list-item>
                      <text:list-item text:style-override="id1-3-2-2-1-3-1-5-2-3-3-51">
                        <text:number>xx.</text:number>
                        <text:p text:style-name="table_al">Vellen: rooien; kappen; verplanten; niet periodiek knotten of kandelaberen; het verrichten van handelingen, zowel boven- als ondergronds, die de dood of ernstige beschadiging of ontsiering van de houtopstand ten gevolge kunnen hebben.</text:p>
                      </text:list-item>
                      <text:list-item text:style-override="id1-3-2-2-1-3-1-5-2-3-3-52">
                        <text:number>yy.</text:number>
                        <text:p text:style-name="table_al">Voertuig: hetgeen daaronder wordt verstaan in artikel 1 van het Reglement verkeersregels en verkeerstekens 1990, met uitzondering van kleine wagens zoals kruiwagens, kinderwagens en rolstoelen.</text:p>
                      </text:list-item>
                      <text:list-item text:style-override="id1-3-2-2-1-3-1-5-2-3-3-53">
                        <text:number>zz.</text:number>
                        <text:p text:style-name="table_al">Weg: hetgeen daaronder wordt verstaan in artikel 1, eerste lid, onder b, van de Wegenverkeerswet 1994<text:span text:style-name="nadrukvet">.</text:span></text:p>
                      </text:list-item>
                    </text:list>
                  </table:table-cell>
                </table:table-row>
                <table:table-row table:style-name="row">
                  <table:table-cell table:style-name="cell_frame_all" table:number-rows-spanned="1" table:number-columns-spanned="1">
                    <text:p text:style-name="table_al">
                      <text:span text:style-name="nadrukvet">Paragraaf 2.1.1 - Terrassen</text:span>
                    </text:p>
                  </table:table-cell>
                  <table:table-cell table:style-name="cell_frame_all" table:number-rows-spanned="1" table:number-columns-spanned="1">
                    <text:p text:style-name="table_al">
                      <text:span text:style-name="nadrukcur">Paragraaf 2.1.1 Terrassen</text:span>
                    </text:p>
                    <text:p text:style-name="table_al">Reserveren</text:p>
                  </table:table-cell>
                  <table:table-cell table:style-name="cell_frame_all" table:number-rows-spanned="1" table:number-columns-spanned="1">
                    <text:p text:style-name="table_al">
                      <text:span text:style-name="nadrukcur">Paragraaf 2.1.1 Terrassen</text:span>
                    </text:p>
                    <text:p text:style-name="table_al">
                      <text:span text:style-name="nadrukvet">Gereserveerd</text:span>
                    </text:p>
                  </table:table-cell>
                </table:table-row>
                <table:table-row table:style-name="row">
                  <table:table-cell table:style-name="cell_frame_all" table:number-rows-spanned="1" table:number-columns-spanned="1">
                    <text:p text:style-name="table_al">
                      <text:span text:style-name="nadrukvet">Paragraaf 2.2.1 -Ligplaatsen</text:span>
                    </text:p>
                  </table:table-cell>
                  <table:table-cell table:style-name="cell_frame_all" table:number-rows-spanned="1" table:number-columns-spanned="1">
                    <text:p text:style-name="table_al">Paragraaf 2.2.1 Ligplaatsen</text:p>
                    <text:p text:style-name="table_al">Reserveren</text:p>
                  </table:table-cell>
                  <table:table-cell table:style-name="cell_frame_all" table:number-rows-spanned="1" table:number-columns-spanned="1">
                    <text:p text:style-name="table_al">Paragraaf 2.2.1 Ligplaatsen</text:p>
                    <text:p text:style-name="table_al">
                      <text:span text:style-name="nadrukvet">Gereserveerd</text:span>
                    </text:p>
                  </table:table-cell>
                </table:table-row>
                <table:table-row table:style-name="row">
                  <table:table-cell table:style-name="cell_frame_all" table:number-rows-spanned="1" table:number-columns-spanned="1">
                    <text:p text:style-name="table_al">
                      <text:span text:style-name="nadrukvet">Paragraaf 2.2.2 – Historische schepen</text:span>
                    </text:p>
                  </table:table-cell>
                  <table:table-cell table:style-name="cell_frame_all" table:number-rows-spanned="1" table:number-columns-spanned="1">
                    <text:p text:style-name="table_al">
                      <text:span text:style-name="nadrukcur">Paragraaf 2.2.2 historische vaartuigen</text:span>
                    </text:p>
                  </table:table-cell>
                  <table:table-cell table:style-name="cell_frame_all" table:number-rows-spanned="1" table:number-columns-spanned="1">
                    <text:p text:style-name="table_al">
                      <text:span text:style-name="nadrukcur">Paragraaf 2.2.2 <text:span text:style-name="nadrukvet">H</text:span>istorische<text:span text:style-name="nadrukvet"> schepen</text:span></text:span>
                    </text:p>
                  </table:table-cell>
                </table:table-row>
                <table:table-row table:style-name="row">
                  <table:table-cell table:style-name="cell_frame_all" table:number-rows-spanned="1" table:number-columns-spanned="1">
                    <text:p text:style-name="table_al">
                      <text:span text:style-name="nadrukvet">Art. 2.2.2.1 — Toepassingsgebied</text:span>
                    </text:p>
                  </table:table-cell>
                  <table:table-cell table:style-name="cell_frame_all" table:number-rows-spanned="1" table:number-columns-spanned="1">
                    <text:p text:style-name="table_al">Artikel 2.2.2.1. Toepassingsgebied</text:p>
                    <text:p text:style-name="table_al">
                      <text:span text:style-name="nadrukvet">Artikel 2.2.2.1. Toepassingsgebied</text:span>
                    </text:p>
                    <text:list text:style-name="id1-3-2-2-1-3-1-5-6-2-3">
                      <text:list-item text:style-override="id1-3-2-2-1-3-1-5-6-2-3-1">
                        <text:number>a)</text:number>
                        <text:p text:style-name="table_al">Dit hoofdstuk is van toepassing op de bij deze regeling aangewezen vaste ligplaatsen voor historische vaartuigen. De vaste ligplaatsen zijn ingetekend in de Basiskaart Grootschalige Topografie (BGT) </text:p>
                      </text:list-item>
                      <text:list-item text:style-override="id1-3-2-2-1-3-1-5-6-2-3-2">
                        <text:number>b)</text:number>
                        <text:p text:style-name="table_al">Er zijn zes vaste ligplaatsen voor historische schepen, die met een huisnummer zijn opgenomen in de Basisregistratie Adressen en Gebouwen (BAG) te weten:</text:p>
                      </text:list-item>
                      <text:list-item text:style-override="id1-3-2-2-1-3-1-5-6-2-3-3">
                        <text:number>c)</text:number>
                        <text:p text:style-name="table_al">Vaste ligplaats voor historisch schip 1: Heerengracht 18A </text:p>
                      </text:list-item>
                      <text:list-item text:style-override="id1-3-2-2-1-3-1-5-6-2-3-4">
                        <text:number>d)</text:number>
                        <text:p text:style-name="table_al">Vaste ligplaats voor historisch schip 2: Heerengracht 20A </text:p>
                      </text:list-item>
                      <text:list-item text:style-override="id1-3-2-2-1-3-1-5-6-2-3-5">
                        <text:number>e)</text:number>
                        <text:p text:style-name="table_al">Vaste ligplaats voor historisch schip 3: Heerengracht 23A </text:p>
                      </text:list-item>
                      <text:list-item text:style-override="id1-3-2-2-1-3-1-5-6-2-3-6">
                        <text:number>f)</text:number>
                        <text:p text:style-name="table_al">Vaste ligplaats voor historisch schip 4: Oosteinde 3A </text:p>
                      </text:list-item>
                      <text:list-item text:style-override="id1-3-2-2-1-3-1-5-6-2-3-7">
                        <text:number>g)</text:number>
                        <text:p text:style-name="table_al">Vaste ligplaats voor historisch schip 5: Keizersgracht 42 </text:p>
                      </text:list-item>
                      <text:list-item text:style-override="id1-3-2-2-1-3-1-5-6-2-3-8">
                        <text:number>h)</text:number>
                        <text:p text:style-name="table_al">Vaste ligplaats voor historisch schip 6: Stoombootkade 11 </text:p>
                      </text:list-item>
                      <text:list-item text:style-override="id1-3-2-2-1-3-1-5-6-2-3-9">
                        <text:number>i)</text:number>
                        <text:p text:style-name="table_al">Er zijn twee reserve vaste ligplaatsen voor historische schepen, te weten: </text:p>
                      </text:list-item>
                      <text:list-item text:style-override="id1-3-2-2-1-3-1-5-6-2-3-10">
                        <text:number>j)</text:number>
                        <text:p text:style-name="table_al">Reserve vaste ligplaats voor historisch schip 1: Oosteinde ter hoogte van huisnummer 1 </text:p>
                      </text:list-item>
                      <text:list-item text:style-override="id1-3-2-2-1-3-1-5-6-2-3-11">
                        <text:number>k)</text:number>
                        <text:p text:style-name="table_al">Reserve vaste ligplaats voor historisch schip 2: Galmanspad ter hoogte van huisnummer 3A </text:p>
                      </text:list-item>
                      <text:list-item text:style-override="id1-3-2-2-1-3-1-5-6-2-3-12">
                        <text:number>l)</text:number>
                        <text:p text:style-name="table_al">De reserve vaste ligplaatsen kunnen door het college worden omgezet in een vaste ligplaats voor historisch schip zodra het aantal belangstellenden dat aan de toetsingscriteria voldoet groter is dan het aantal beschikbare vaste ligplaatsen voor een historisch schip.</text:p>
                      </text:list-item>
                      <text:list-item text:style-override="id1-3-2-2-1-3-1-5-6-2-3-13">
                        <text:number>m)</text:number>
                        <text:p text:style-name="table_al">Per vaste ligplaats is een maximum scheepslengte van toepassing: </text:p>
                      </text:list-item>
                      <text:list-item text:style-override="id1-3-2-2-1-3-1-5-6-2-3-14">
                        <text:number>n)</text:number>
                        <text:p text:style-name="table_al">Vaste ligplaats 1: 25 meter </text:p>
                      </text:list-item>
                      <text:list-item text:style-override="id1-3-2-2-1-3-1-5-6-2-3-15">
                        <text:number>o)</text:number>
                        <text:p text:style-name="table_al">Vaste ligplaats 2: 25 meter </text:p>
                      </text:list-item>
                      <text:list-item text:style-override="id1-3-2-2-1-3-1-5-6-2-3-16">
                        <text:number>p)</text:number>
                        <text:p text:style-name="table_al">Vaste ligplaats 3: 25 meter</text:p>
                      </text:list-item>
                      <text:list-item text:style-override="id1-3-2-2-1-3-1-5-6-2-3-17">
                        <text:number>q)</text:number>
                        <text:p text:style-name="table_al">Vaste ligplaats 4: 30 meter</text:p>
                      </text:list-item>
                      <text:list-item text:style-override="id1-3-2-2-1-3-1-5-6-2-3-18">
                        <text:number>r)</text:number>
                        <text:p text:style-name="table_al">Vaste ligplaats 5: 23 meter </text:p>
                      </text:list-item>
                      <text:list-item text:style-override="id1-3-2-2-1-3-1-5-6-2-3-19">
                        <text:number>s)</text:number>
                        <text:p text:style-name="table_al">Vaste ligplaats 6: 23 meter</text:p>
                      </text:list-item>
                      <text:list-item text:style-override="id1-3-2-2-1-3-1-5-6-2-3-20">
                        <text:number>t)</text:number>
                        <text:p text:style-name="table_al">Reserve vaste ligplaats 1: 25 meter </text:p>
                      </text:list-item>
                      <text:list-item text:style-override="id1-3-2-2-1-3-1-5-6-2-3-21">
                        <text:number>u)</text:number>
                        <text:p text:style-name="table_al">Reserve vaste ligplaats 2: 23 meter </text:p>
                      </text:list-item>
                    </text:list>
                  </table:table-cell>
                  <table:table-cell table:style-name="cell_frame_all" table:number-rows-spanned="1" table:number-columns-spanned="1">
                    <text:p text:style-name="table_al">Artikel 2.2.2.1 Toepassingsgebied</text:p>
                    <text:list text:style-name="id1-3-2-2-1-3-1-5-6-3-2">
                      <text:list-item text:style-override="id1-3-2-2-1-3-1-5-6-3-2-1">
                        <text:number>1.</text:number>
                        <text:p text:style-name="table_al">
                          <text:span text:style-name="nadrukvet"> Deze paragraaf is van toepassing op de bij deze regeling aangewezen vaste ligplaatsen voor historische schepen. De vaste ligplaatsen zijn ingetekend in de Basiskaart Grootschalige Topografie (BGT), als weergegeven in bijlage 4.</text:span>
                        </text:p>
                      </text:list-item>
                      <text:list-item text:style-override="id1-3-2-2-1-3-1-5-6-3-2-2">
                        <text:number>2.</text:number>
                        <text:p text:style-name="table_al">
                          <text:span text:style-name="nadrukvet"> Er zijn negen vaste ligplaatsen voor historische schepen, die met een huisnummer zijn opgenomen in de Basisregistratie Adressen en Gebouwen (BAG), te weten:</text:span>
                        </text:p>
                        <text:list text:style-name="id1-3-2-2-1-3-1-5-6-3-2-2-3">
                          <text:list-item text:style-override="id1-3-2-2-1-3-1-5-6-3-2-2-3-1">
                            <text:number>a.</text:number>
                            <text:p text:style-name="table_al">
                              <text:span text:style-name="nadrukvet"> Vaste ligplaats voor historisch schip 1: Heerengracht 18A</text:span>
                            </text:p>
                          </text:list-item>
                          <text:list-item text:style-override="id1-3-2-2-1-3-1-5-6-3-2-2-3-2">
                            <text:number>b.</text:number>
                            <text:p text:style-name="table_al">
                              <text:span text:style-name="nadrukvet"> Vaste ligplaats voor historisch schip 2: Heerengracht 20A</text:span>
                            </text:p>
                          </text:list-item>
                          <text:list-item text:style-override="id1-3-2-2-1-3-1-5-6-3-2-2-3-3">
                            <text:number>c.</text:number>
                            <text:p text:style-name="table_al">
                              <text:span text:style-name="nadrukvet"> Vaste ligplaats voor historisch schip 3: Heerengracht 23A</text:span>
                            </text:p>
                          </text:list-item>
                          <text:list-item text:style-override="id1-3-2-2-1-3-1-5-6-3-2-2-3-4">
                            <text:number>d.</text:number>
                            <text:p text:style-name="table_al">
                              <text:span text:style-name="nadrukvet"> Vaste ligplaats voor historisch schip 4: Oosteinde 3A</text:span>
                            </text:p>
                          </text:list-item>
                          <text:list-item text:style-override="id1-3-2-2-1-3-1-5-6-3-2-2-3-5">
                            <text:number>e.</text:number>
                            <text:p text:style-name="table_al">
                              <text:span text:style-name="nadrukvet"> Vaste ligplaats voor historisch schip 5: Keizersgracht 42</text:span>
                            </text:p>
                          </text:list-item>
                          <text:list-item text:style-override="id1-3-2-2-1-3-1-5-6-3-2-2-3-6">
                            <text:number>f.</text:number>
                            <text:p text:style-name="table_al">
                              <text:span text:style-name="nadrukvet"> Vaste ligplaats voor historisch schip 6: Stoombootkade 11</text:span>
                            </text:p>
                          </text:list-item>
                          <text:list-item text:style-override="id1-3-2-2-1-3-1-5-6-3-2-2-3-7">
                            <text:number>g.</text:number>
                            <text:p text:style-name="table_al">
                              <text:span text:style-name="nadrukvet"> Vaste ligplaats voor historisch schip 7: Sluisgracht 21A</text:span>
                            </text:p>
                          </text:list-item>
                          <text:list-item text:style-override="id1-3-2-2-1-3-1-5-6-3-2-2-3-8">
                            <text:number>h.</text:number>
                            <text:p text:style-name="table_al">
                              <text:span text:style-name="nadrukvet">Vaste ligplaats voor historisch schip 8: Heerengracht 25A</text:span>
                            </text:p>
                          </text:list-item>
                          <text:list-item text:style-override="id1-3-2-2-1-3-1-5-6-3-2-2-3-9">
                            <text:number>i.</text:number>
                            <text:p text:style-name="table_al">
                              <text:span text:style-name="nadrukvet">Vaste ligplaats voor historisch schip 9: Gasgracht 27A</text:span>
                            </text:p>
                          </text:list-item>
                        </text:list>
                      </text:list-item>
                      <text:list-item text:style-override="id1-3-2-2-1-3-1-5-6-3-2-3">
                        <text:number>3.</text:number>
                        <text:p text:style-name="table_al">
                          <text:span text:style-name="nadrukvet"> Per vaste ligplaats is een maximum scheepslengte van toepassing:</text:span>
                        </text:p>
                        <text:list text:style-name="id1-3-2-2-1-3-1-5-6-3-2-3-3">
                          <text:list-item text:style-override="id1-3-2-2-1-3-1-5-6-3-2-3-3-1">
                            <text:number>a.</text:number>
                            <text:p text:style-name="table_al">
                              <text:span text:style-name="nadrukvet"> Vaste ligplaats 1: 25 meter</text:span>
                            </text:p>
                          </text:list-item>
                          <text:list-item text:style-override="id1-3-2-2-1-3-1-5-6-3-2-3-3-2">
                            <text:number>b.</text:number>
                            <text:p text:style-name="table_al">
                              <text:span text:style-name="nadrukvet"> Vaste ligplaats 2: 25 meter</text:span>
                            </text:p>
                          </text:list-item>
                          <text:list-item text:style-override="id1-3-2-2-1-3-1-5-6-3-2-3-3-3">
                            <text:number>c.</text:number>
                            <text:p text:style-name="table_al">
                              <text:span text:style-name="nadrukvet"> Vaste ligplaats 3: 25 meter</text:span>
                            </text:p>
                          </text:list-item>
                          <text:list-item text:style-override="id1-3-2-2-1-3-1-5-6-3-2-3-3-4">
                            <text:number>d.</text:number>
                            <text:p text:style-name="table_al">
                              <text:span text:style-name="nadrukvet"> Vaste ligplaats 4: 30 meter</text:span>
                            </text:p>
                          </text:list-item>
                          <text:list-item text:style-override="id1-3-2-2-1-3-1-5-6-3-2-3-3-5">
                            <text:number>e.</text:number>
                            <text:p text:style-name="table_al">
                              <text:span text:style-name="nadrukvet"> Vaste ligplaats 5: 23 meter</text:span>
                            </text:p>
                          </text:list-item>
                          <text:list-item text:style-override="id1-3-2-2-1-3-1-5-6-3-2-3-3-6">
                            <text:number>f.</text:number>
                            <text:p text:style-name="table_al">
                              <text:span text:style-name="nadrukvet"> Vaste ligplaats 6: 23 meter</text:span>
                            </text:p>
                          </text:list-item>
                          <text:list-item text:style-override="id1-3-2-2-1-3-1-5-6-3-2-3-3-7">
                            <text:number>g.</text:number>
                            <text:p text:style-name="table_al">
                              <text:span text:style-name="nadrukvet">Vaste ligplaats 7: 23</text:span> meter</text:p>
                          </text:list-item>
                          <text:list-item text:style-override="id1-3-2-2-1-3-1-5-6-3-2-3-3-8">
                            <text:number>h.</text:number>
                            <text:p text:style-name="table_al">
                              <text:span text:style-name="nadrukvet"> Vaste ligplaats 8: 30 meter</text:span>
                            </text:p>
                          </text:list-item>
                          <text:list-item text:style-override="id1-3-2-2-1-3-1-5-6-3-2-3-3-9">
                            <text:number>i.</text:number>
                            <text:p text:style-name="table_al">
                              <text:span text:style-name="nadrukvet">Vaste ligplaats 9: 30 meter</text:span>
                            </text:p>
                          </text:list-item>
                        </text:list>
                      </text:list-item>
                    </text:list>
                  </table:table-cell>
                </table:table-row>
                <table:table-row table:style-name="row">
                  <table:table-cell table:style-name="cell_frame_all" table:number-rows-spanned="1" table:number-columns-spanned="1">
                    <text:p text:style-name="table_al">
                      <text:span text:style-name="nadrukvet">Art. 2.3.1 — Van toepassing verklaring</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Artikel 2.3.1 Van toepassing verklaring</text:span>
                    </text:p>
                    <text:p text:style-name="table_al">
                      <text:span text:style-name="nadrukvet">De regels van deze afdeling zijn niet van toepassing op de locaties die zijn voorzien van de functieaanduiding ‘gemeentelijk monument’ zoals opgenomen in het Omgevingsplan gemeente Meppel.</text:span>
                    </text:p>
                  </table:table-cell>
                </table:table-row>
                <table:table-row table:style-name="row">
                  <table:table-cell table:style-name="cell_frame_all" table:number-rows-spanned="1" table:number-columns-spanned="1">
                    <text:p text:style-name="table_al">
                      <text:span text:style-name="nadrukvet">Paragraaf 2.3.2 – Gemeentelijk erfgoedregister</text:span>
                    </text:p>
                  </table:table-cell>
                  <table:table-cell table:style-name="cell_frame_all" table:number-rows-spanned="1" table:number-columns-spanned="1">
                    <text:p text:style-name="table_al">
                      <text:span text:style-name="nadrukcur">Paragraaf 2.3.1 Gemeentelijk erfgoedregister</text:span>
                    </text:p>
                  </table:table-cell>
                  <table:table-cell table:style-name="cell_frame_all" table:number-rows-spanned="1" table:number-columns-spanned="1">
                    <text:p text:style-name="table_al">
                      <text:span text:style-name="nadrukcur">Paragraaf 2.3.</text:span>
                      <text:span text:style-name="nadrukvet">
                        <text:span text:style-name="nadrukcur">2</text:span>
                      </text:span>
                      <text:span text:style-name="nadrukcur"> Gemeentelijk erfgoedregister</text:span>
                    </text:p>
                  </table:table-cell>
                </table:table-row>
                <table:table-row table:style-name="row">
                  <table:table-cell table:style-name="cell_frame_all" table:number-rows-spanned="1" table:number-columns-spanned="1">
                    <text:p text:style-name="table_al">
                      <text:span text:style-name="nadrukvet">Art. 2.3.2.1 — Gemeentelijk erfgoedregister</text:span>
                    </text:p>
                  </table:table-cell>
                  <table:table-cell table:style-name="cell_frame_all" table:number-rows-spanned="1" table:number-columns-spanned="1">
                    <text:p text:style-name="table_al">Artikel 2.3.1.1 Gemeentelijk erfgoedregister </text:p>
                    <text:list text:style-name="id1-3-2-2-1-3-1-5-9-2-2">
                      <text:list-item text:style-override="id1-3-2-2-1-3-1-5-9-2-2-1">
                        <text:number>1.</text:number>
                        <text:p text:style-name="table_al"> Het college houdt een gemeentelijk erfgoedregister bij waarin het op grond van deze verordening aangewezen cultureel erfgoed is opgenomen. Dit register kan door iedereen worden ingezien.</text:p>
                      </text:list-item>
                      <text:list-item text:style-override="id1-3-2-2-1-3-1-5-9-2-2-2">
                        <text:number>2.</text:number>
                        <text:p text:style-name="table_al"> In het gemeentelijk erfgoedregister staat:</text:p>
                        <text:list text:style-name="id1-3-2-2-1-3-1-5-9-2-2-2-3">
                          <text:list-item text:style-override="id1-3-2-2-1-3-1-5-9-2-2-2-3-1">
                            <text:number>a.</text:number>
                            <text:p text:style-name="table_al"> Gegevens over de inschrijving van het aangewezen gemeentelijk cultureel erfgoed, waaronder de beschermde gemeentelijke monumenten;</text:p>
                          </text:list-item>
                          <text:list-item text:style-override="id1-3-2-2-1-3-1-5-9-2-2-2-3-2">
                            <text:number>b.</text:number>
                            <text:p text:style-name="table_al"> Gegevens waaruit blijkt om welk aangewezen gemeentelijk cultureel erfgoed het gaat.</text:p>
                          </text:list-item>
                        </text:list>
                      </text:list-item>
                    </text:list>
                  </table:table-cell>
                  <table:table-cell table:style-name="cell_frame_all" table:number-rows-spanned="1" table:number-columns-spanned="1">
                    <text:p text:style-name="table_al">Artikel 2.3.<text:span text:style-name="nadrukvet">2</text:span>.1 Gemeentelijk erfgoedregister </text:p>
                    <text:list text:style-name="id1-3-2-2-1-3-1-5-9-3-2">
                      <text:list-item text:style-override="id1-3-2-2-1-3-1-5-9-3-2-1">
                        <text:number>1.</text:number>
                        <text:p text:style-name="table_al"> Het college houdt een gemeentelijk erfgoedregister bij waarin het op grond van deze verordening aangewezen cultureel erfgoed is opgenomen. Dit register kan door iedereen worden ingezien.</text:p>
                      </text:list-item>
                      <text:list-item text:style-override="id1-3-2-2-1-3-1-5-9-3-2-2">
                        <text:number>2.</text:number>
                        <text:p text:style-name="table_al"> In het gemeentelijk erfgoedregister staat:</text:p>
                        <text:list text:style-name="id1-3-2-2-1-3-1-5-9-3-2-2-3">
                          <text:list-item text:style-override="id1-3-2-2-1-3-1-5-9-3-2-2-3-1">
                            <text:number>a.</text:number>
                            <text:p text:style-name="table_al"> Gegevens over de inschrijving van het aangewezen gemeentelijk cultureel erfgoed, waaronder de beschermde gemeentelijke monumenten;</text:p>
                          </text:list-item>
                          <text:list-item text:style-override="id1-3-2-2-1-3-1-5-9-3-2-2-3-2">
                            <text:number>b.</text:number>
                            <text:p text:style-name="table_al"> Gegevens waaruit blijkt om welk aangewezen gemeentelijk cultureel erfgoed het gaat. </text:p>
                          </text:list-item>
                        </text:list>
                      </text:list-item>
                    </text:list>
                  </table:table-cell>
                </table:table-row>
                <table:table-row table:style-name="row">
                  <table:table-cell table:style-name="cell_frame_all" table:number-rows-spanned="1" table:number-columns-spanned="1">
                    <text:p text:style-name="table_al">Paragraaf 2.3.3 - De aanwijzing tot beschermd gemeentelijk monument</text:p>
                  </table:table-cell>
                  <table:table-cell table:style-name="cell_frame_all" table:number-rows-spanned="1" table:number-columns-spanned="1">
                    <text:p text:style-name="table_al">
                      <text:span text:style-name="nadrukcur">Paragraaf 2.3.2 De aanwijzing tot beschermd gemeentelijk monument</text:span>
                    </text:p>
                  </table:table-cell>
                  <table:table-cell table:style-name="cell_frame_all" table:number-rows-spanned="1" table:number-columns-spanned="1">
                    <text:p text:style-name="table_al">
                      <text:span text:style-name="nadrukcur">Paragraaf 2.3.<text:span text:style-name="nadrukvet">3 </text:span>De aanwijzing tot beschermd gemeentelijk monument</text:span>
                    </text:p>
                  </table:table-cell>
                </table:table-row>
                <table:table-row table:style-name="row">
                  <table:table-cell table:style-name="cell_frame_all" table:number-rows-spanned="1" table:number-columns-spanned="1">
                    <text:p text:style-name="table_al">
                      <text:span text:style-name="nadrukvet">Art. 2.3.3.1 — Gemeentelijk erfgoedregister</text:span>
                    </text:p>
                  </table:table-cell>
                  <table:table-cell table:style-name="cell_frame_all" table:number-rows-spanned="1" table:number-columns-spanned="1">
                    <text:p text:style-name="table_al">Artikel 2.3.2.1 De aanwijzing tot beschermd gemeentelijk monument </text:p>
                    <text:list text:style-name="id1-3-2-2-1-3-1-5-11-2-2">
                      <text:list-item text:style-override="id1-3-2-2-1-3-1-5-11-2-2-1">
                        <text:number>1.</text:number>
                        <text:p text:style-name="table_al"> Het college kan, eventueel op aanvraag van een belanghebbende, een onroerende zaak of terrein aanwijzen als beschermd gemeentelijk monument. Dit kan ze doen als de onroerende zaak of het terrein, vanwege zijn schoonheid, een waarde heeft voor de wetenschap of de cultuurhistorie. </text:p>
                      </text:list-item>
                      <text:list-item text:style-override="id1-3-2-2-1-3-1-5-11-2-2-2">
                        <text:number>2.</text:number>
                        <text:p text:style-name="table_al"> Het college stelt nadere regels op voor uitvoering van deze bevoegdheid. </text:p>
                      </text:list-item>
                      <text:list-item text:style-override="id1-3-2-2-1-3-1-5-11-2-2-3">
                        <text:number>3.</text:number>
                        <text:p text:style-name="table_al">Dit artikel is niet van toepassing op:</text:p>
                        <text:list text:style-name="id1-3-2-2-1-3-1-5-11-2-2-3-3">
                          <text:list-item text:style-override="id1-3-2-2-1-3-1-5-11-2-2-3-3-1">
                            <text:number>a.</text:number>
                            <text:p text:style-name="table_al"> Rijksmonumenten;</text:p>
                          </text:list-item>
                          <text:list-item text:style-override="id1-3-2-2-1-3-1-5-11-2-2-3-3-2">
                            <text:number>b.</text:number>
                            <text:p text:style-name="table_al"> Monumenten en archeologische monumenten die zijn aangewezen op grond van de provinciale erfgoedverordening als bedoeld in artikel 3.17, eerste lid, van de Erfgoedwet.</text:p>
                          </text:list-item>
                        </text:list>
                      </text:list-item>
                    </text:list>
                  </table:table-cell>
                  <table:table-cell table:style-name="cell_frame_all" table:number-rows-spanned="1" table:number-columns-spanned="1">
                    <text:p text:style-name="table_al">Artikel 2.3.<text:span text:style-name="nadrukvet">3</text:span>.1 De aanwijzing tot beschermd gemeentelijk monument </text:p>
                    <text:list text:style-name="id1-3-2-2-1-3-1-5-11-3-2">
                      <text:list-item text:style-override="id1-3-2-2-1-3-1-5-11-3-2-1">
                        <text:number>1.</text:number>
                        <text:p text:style-name="table_al"> Het college kan, eventueel op aanvraag van een belanghebbende, een onroerende zaak of terrein aanwijzen als beschermd gemeentelijk monument. Dit kan ze doen als de onroerende zaak of het terrein, vanwege zijn schoonheid, een waarde heeft voor de wetenschap of de cultuurhistorie. </text:p>
                      </text:list-item>
                      <text:list-item text:style-override="id1-3-2-2-1-3-1-5-11-3-2-2">
                        <text:number>2.</text:number>
                        <text:p text:style-name="table_al">
                          <text:span text:style-name="nadrukvet"> Het college past in de uitvoering van de bevoegdheid, als bedoeld in het eerste lid, de selectiecriteria van de beleidsnota ‘Meppeler Erfgoed NU’ als bedoeld in bijlage 3 toe. </text:span>
                        </text:p>
                      </text:list-item>
                      <text:list-item text:style-override="id1-3-2-2-1-3-1-5-11-3-2-3">
                        <text:number>3.</text:number>
                        <text:p text:style-name="table_al">Dit artikel is niet van toepassing op:</text:p>
                        <text:list text:style-name="id1-3-2-2-1-3-1-5-11-3-2-3-3">
                          <text:list-item text:style-override="id1-3-2-2-1-3-1-5-11-3-2-3-3-1">
                            <text:number>a.</text:number>
                            <text:p text:style-name="table_al"> Rijksmonumenten;</text:p>
                          </text:list-item>
                          <text:list-item text:style-override="id1-3-2-2-1-3-1-5-11-3-2-3-3-2">
                            <text:number>b.</text:number>
                            <text:p text:style-name="table_al"> Monumenten en archeologische monumenten die zijn aangewezen op grond van de provinciale erfgoedverordening als bedoeld in artikel 3.17, eerste lid, van de Erfgoedwet<text:span text:style-name="nadrukvet"> of een omgevingsverordening als bedoeld in artikel 2.6 van de Omgevingswet. </text:span></text:p>
                          </text:list-item>
                        </text:list>
                      </text:list-item>
                    </text:list>
                  </table:table-cell>
                </table:table-row>
                <table:table-row table:style-name="row">
                  <table:table-cell table:style-name="cell_frame_all" table:number-rows-spanned="1" table:number-columns-spanned="1">
                    <text:p text:style-name="table_al">
                      <text:span text:style-name="nadrukvet">Art. 2.3.3.2 — Aanvraag tot aanwijzing</text:span>
                    </text:p>
                  </table:table-cell>
                  <table:table-cell table:style-name="cell_frame_all" table:number-rows-spanned="1" table:number-columns-spanned="1">
                    <text:p text:style-name="table_al">Artikel 2.3.2.2 Aanvraag tot aanwijzing</text:p>
                    <text:p text:style-name="table_al">Een aanvraag tot aanwijzing van een onroerende zaak of terrein als beschermd gemeentelijk monument kan worden gedaan door;</text:p>
                    <text:list text:style-name="id1-3-2-2-1-3-1-5-12-2-3">
                      <text:list-item text:style-override="id1-3-2-2-1-3-1-5-12-2-3-1">
                        <text:number>a.</text:number>
                        <text:p text:style-name="table_al"> inwoners van de gemeente Meppel;</text:p>
                      </text:list-item>
                      <text:list-item text:style-override="id1-3-2-2-1-3-1-5-12-2-3-2">
                        <text:number>b.</text:number>
                        <text:p text:style-name="table_al"> belangenorganisaties die zich bezig houden met het behoud van cultuurhistorie;</text:p>
                      </text:list-item>
                      <text:list-item text:style-override="id1-3-2-2-1-3-1-5-12-2-3-3">
                        <text:number>c.</text:number>
                        <text:p text:style-name="table_al"> eigenaren van de onroerend zaak of het terrein dat is gelegen in de gemeente Meppel.</text:p>
                      </text:list-item>
                    </text:list>
                  </table:table-cell>
                  <table:table-cell table:style-name="cell_frame_all" table:number-rows-spanned="1" table:number-columns-spanned="1">
                    <text:p text:style-name="table_al">Artikel 2.3.<text:span text:style-name="nadrukvet">3</text:span>.2 Aanvraag tot aanwijzing</text:p>
                    <text:p text:style-name="table_al">Een aanvraag tot aanwijzing van een onroerende zaak of terrein als beschermd gemeentelijk monument kan worden gedaan door<text:span text:style-name="nadrukvet">:</text:span></text:p>
                    <text:list text:style-name="id1-3-2-2-1-3-1-5-12-3-3">
                      <text:list-item text:style-override="id1-3-2-2-1-3-1-5-12-3-3-1">
                        <text:number>a.</text:number>
                        <text:p text:style-name="table_al"> inwoners van de gemeente Meppel;</text:p>
                      </text:list-item>
                      <text:list-item text:style-override="id1-3-2-2-1-3-1-5-12-3-3-2">
                        <text:number>b.</text:number>
                        <text:p text:style-name="table_al"> belangenorganisaties die zich <text:span text:style-name="nadrukvet">bezighouden</text:span> met het behoud van cultureel erfgoed;</text:p>
                      </text:list-item>
                      <text:list-item text:style-override="id1-3-2-2-1-3-1-5-12-3-3-3">
                        <text:number>c.</text:number>
                        <text:p text:style-name="table_al"> eigenaren van de onroerende zaak of het terrein dat is gelegen in de gemeente Meppel. </text:p>
                      </text:list-item>
                    </text:list>
                  </table:table-cell>
                </table:table-row>
                <table:table-row table:style-name="row">
                  <table:table-cell table:style-name="cell_frame_all" table:number-rows-spanned="1" table:number-columns-spanned="1">
                    <text:p text:style-name="table_al">
                      <text:span text:style-name="nadrukvet">Art. 2.3.3.4 — Voornemen tot aanwijzing</text:span>
                    </text:p>
                  </table:table-cell>
                  <table:table-cell table:style-name="cell_frame_all" table:number-rows-spanned="1" table:number-columns-spanned="1">
                    <text:p text:style-name="table_al">Artikel 2.3.2.3 Voornemen tot aanwijzing</text:p>
                    <text:list text:style-name="id1-3-2-2-1-3-1-5-13-2-2">
                      <text:list-item text:style-override="id1-3-2-2-1-3-1-5-13-2-2-1">
                        <text:number>1.</text:number>
                        <text:p text:style-name="table_al"> Als het college het voornemen heeft om een onroerende zaak of terrein aan te wijzen als beschermd gemeentelijk monument, maakt zij dit schriftelijk bekend aan alle zakelijk gerechtigden op die onroerende zaak die genoemd staan in de openbare registers als bedoeld in artikel 8, eerste lid, van de Kadasterwet.</text:p>
                      </text:list-item>
                      <text:list-item text:style-override="id1-3-2-2-1-3-1-5-13-2-2-2">
                        <text:number>2.</text:number>
                        <text:p text:style-name="table_al"> Voordat een monument wordt aangewezen, voeren burgemeester en wethouders overleg over het voornemen met de eigenaar.</text:p>
                      </text:list-item>
                      <text:list-item text:style-override="id1-3-2-2-1-3-1-5-13-2-2-3">
                        <text:number>3.</text:number>
                        <text:p text:style-name="table_al"> De bescherming van artikelen 3.5.1.1 t/m 3.5.2.3 zijn van toepassing op een voornemen tot aanwijzen van een onroerende zaak of terrein tot een beschermd gemeentelijk monument. </text:p>
                      </text:list-item>
                      <text:list-item text:style-override="id1-3-2-2-1-3-1-5-13-2-2-4">
                        <text:number>4.</text:number>
                        <text:p text:style-name="table_al"> De bescherming van lid 3 vervalt als de onroerende zaak of het terrein als beschermd gemeentelijke monument is ingeschreven in het gemeentelijk erfgoedregister. De bescherming vervalt ook wanneer de onroerende zaak of het terrein wordt opgeheven als zijnde een beschermd gemeentelijk monument of als de bestuursrechter het aanwijzingsbesluit vernietigd. </text:p>
                      </text:list-item>
                    </text:list>
                  </table:table-cell>
                  <table:table-cell table:style-name="cell_frame_all" table:number-rows-spanned="1" table:number-columns-spanned="1">
                    <text:p text:style-name="table_al">Artikel 2.3.<text:span text:style-name="nadrukvet">3.</text:span>3 Voornemen tot aanwijzing</text:p>
                    <text:list text:style-name="id1-3-2-2-1-3-1-5-13-3-2">
                      <text:list-item text:style-override="id1-3-2-2-1-3-1-5-13-3-2-1">
                        <text:number>1.</text:number>
                        <text:p text:style-name="table_al"> Als het college het voornemen heeft om een onroerende zaak of terrein aan te wijzen als beschermd gemeentelijk monument, maakt zij dit schriftelijk bekend aan alle zakelijk gerechtigden op die onroerende zaak die genoemd staan in de openbare registers als bedoeld in artikel 8, eerste lid, van de Kadasterwet.</text:p>
                      </text:list-item>
                      <text:list-item text:style-override="id1-3-2-2-1-3-1-5-13-3-2-2">
                        <text:number>2.</text:number>
                        <text:p text:style-name="table_al"> Voordat een monument wordt aangewezen, voeren burgemeester en wethouders overleg over het voornemen met de eigenaar.</text:p>
                      </text:list-item>
                      <text:list-item text:style-override="id1-3-2-2-1-3-1-5-13-3-2-3">
                        <text:number>3.</text:number>
                        <text:p text:style-name="table_al"> De bescherming van artikelen 3.5.1.1 t/m 3.5.<text:span text:style-name="nadrukvet">1</text:span>.3 zijn van toepassing op een voornemen tot aanwijzen van een onroerende zaak of terrein tot een beschermd gemeentelijk monument. </text:p>
                      </text:list-item>
                      <text:list-item text:style-override="id1-3-2-2-1-3-1-5-13-3-2-4">
                        <text:number>4.</text:number>
                        <text:p text:style-name="table_al"> De bescherming van lid 3 vervalt als de onroerende zaak of het terrein als beschermd gemeentelijke monument is ingeschreven in het gemeentelijk erfgoedregister. De bescherming vervalt ook wanneer de onroerende zaak of het terrein wordt opgeheven als zijnde een beschermd gemeentelijk monument of als de bestuursrechter het aanwijzingsbesluit vernietigd. </text:p>
                      </text:list-item>
                    </text:list>
                  </table:table-cell>
                </table:table-row>
                <table:table-row table:style-name="row">
                  <table:table-cell table:style-name="cell_frame_all" table:number-rows-spanned="1" table:number-columns-spanned="1">
                    <text:p text:style-name="table_al">
                      <text:span text:style-name="nadrukvet">Art. 2.3.3.4 — Beslistermijn en inhoud aanwijzingsbesluit</text:span>
                    </text:p>
                  </table:table-cell>
                  <table:table-cell table:style-name="cell_frame_all" table:number-rows-spanned="1" table:number-columns-spanned="1">
                    <text:p text:style-name="table_al">Artikel 2.3.2.4 Beslistermijn en inhoud aanwijzingsbesluit</text:p>
                  </table:table-cell>
                  <table:table-cell table:style-name="cell_frame_all" table:number-rows-spanned="1" table:number-columns-spanned="1">
                    <text:p text:style-name="table_al">Artikel 2.3.<text:span text:style-name="nadrukvet">3</text:span>.4 Beslistermijn en inhoud aanwijzingsbesluit</text:p>
                    <text:p text:style-name="table_al">
                      <text:span text:style-name="nadrukcur">(vernummerd) </text:span>
                    </text:p>
                  </table:table-cell>
                </table:table-row>
                <table:table-row table:style-name="row">
                  <table:table-cell table:style-name="cell_frame_all" table:number-rows-spanned="1" table:number-columns-spanned="1">
                    <text:p text:style-name="table_al">
                      <text:span text:style-name="nadrukvet">Art. 2.3.3.5 — Voorlopige aanwijzing bij spoed</text:span>
                    </text:p>
                  </table:table-cell>
                  <table:table-cell table:style-name="cell_frame_all" table:number-rows-spanned="1" table:number-columns-spanned="1">
                    <text:p text:style-name="table_al">Artikel 2.3.2.5 Voorlopige aanwijzing bij spoed</text:p>
                    <text:list text:style-name="id1-3-2-2-1-3-1-5-15-2-2">
                      <text:list-item text:style-override="id1-3-2-2-1-3-1-5-15-2-2-1">
                        <text:number>1.</text:number>
                        <text:p text:style-name="table_al"> In spoedeisende gevallen kan het college een onroerende zaak of terrein aanwijzen als voorlopig beschermd gemeentelijk monument. In afwijking van artikel 6.2.1.1 wordt aan de gemeentelijke adviescommissie om advies gevraagd voor aan aanwijzing als voorlopig gemeentelijk monument. </text:p>
                      </text:list-item>
                      <text:list-item text:style-override="id1-3-2-2-1-3-1-5-15-2-2-2">
                        <text:number>2.</text:number>
                        <text:p text:style-name="table_al"> De voorlopige aanwijzing vervalt na 52 weken of op het moment dat het college een definitief besluit neemt over de aanwijzing.</text:p>
                      </text:list-item>
                      <text:list-item text:style-override="id1-3-2-2-1-3-1-5-15-2-2-3">
                        <text:number>3.</text:number>
                        <text:p text:style-name="table_al"> Zodra een belanghebbende schriftelijk in kennis is gesteld van het besluit van het college tot voorlopige aanwijzing van een onroerende zaak of terrein als beschermd gemeentelijk monument, zijn artikelen 3.5.1.1 t/m 3.5.2.3 van deze verordening van toepassing.</text:p>
                      </text:list-item>
                    </text:list>
                  </table:table-cell>
                  <table:table-cell table:style-name="cell_frame_all" table:number-rows-spanned="1" table:number-columns-spanned="1">
                    <text:p text:style-name="table_al">Artikel 2.3.<text:span text:style-name="nadrukvet">3</text:span>.5 Voorlopige aanwijzing bij spoed</text:p>
                    <text:list text:style-name="id1-3-2-2-1-3-1-5-15-3-2">
                      <text:list-item text:style-override="id1-3-2-2-1-3-1-5-15-3-2-1">
                        <text:number>1.</text:number>
                        <text:p text:style-name="table_al"> In spoedeisende gevallen kan het college een onroerende zaak of terrein aanwijzen als voorlopig beschermd gemeentelijk monument.<text:span text:style-name="nadrukvet"> Er </text:span>wordt aan de gemeentelijke adviescommissie<text:span text:style-name="nadrukvet"> geen </text:span>advies gevraagd voor een aanwijzing als voorlopig gemeentelijk monument. </text:p>
                      </text:list-item>
                      <text:list-item text:style-override="id1-3-2-2-1-3-1-5-15-3-2-2">
                        <text:number>2.</text:number>
                        <text:p text:style-name="table_al"> De voorlopige aanwijzing vervalt na 52 weken of op het moment dat het college een definitief besluit neemt over de aanwijzing.</text:p>
                      </text:list-item>
                      <text:list-item text:style-override="id1-3-2-2-1-3-1-5-15-3-2-3">
                        <text:number>3.</text:number>
                        <text:p text:style-name="table_al"> Zodra een belanghebbende schriftelijk in kennis is gesteld van het besluit van het college tot voorlopige aanwijzing van een onroerende zaak of terrein als beschermd gemeentelijk monument, zijn artikelen 3.5.1.1 t/m 3.5.<text:span text:style-name="nadrukvet">1</text:span>.3 van deze verordening van toepassing. </text:p>
                      </text:list-item>
                    </text:list>
                  </table:table-cell>
                </table:table-row>
                <table:table-row table:style-name="row">
                  <table:table-cell table:style-name="cell_frame_all" table:number-rows-spanned="1" table:number-columns-spanned="1">
                    <text:p text:style-name="table_al">
                      <text:span text:style-name="nadrukvet">Art. 2.3.3.6 - Bekendmaking en registratie</text:span>
                    </text:p>
                  </table:table-cell>
                  <table:table-cell table:style-name="cell_frame_all" table:number-rows-spanned="1" table:number-columns-spanned="1">
                    <text:p text:style-name="table_al">Artikel 2.3.2.6 Bekendmaking en registratie </text:p>
                  </table:table-cell>
                  <table:table-cell table:style-name="cell_frame_all" table:number-rows-spanned="1" table:number-columns-spanned="1">
                    <text:p text:style-name="table_al">Artikel 2.3.<text:span text:style-name="nadrukvet">3</text:span>.6 Bekendmaking en registratie </text:p>
                    <text:p text:style-name="table_al">
                      <text:span text:style-name="nadrukcur">(vernummerd) </text:span>
                    </text:p>
                  </table:table-cell>
                </table:table-row>
                <table:table-row table:style-name="row">
                  <table:table-cell table:style-name="cell_frame_all" table:number-rows-spanned="1" table:number-columns-spanned="1">
                    <text:p text:style-name="table_al">
                      <text:span text:style-name="nadrukvet">Art. 2.3.3.7 — Wijzigen gemeentelijk erfgoedregister, vervallen aanwijzing monument</text:span>
                    </text:p>
                  </table:table-cell>
                  <table:table-cell table:style-name="cell_frame_all" table:number-rows-spanned="1" table:number-columns-spanned="1">
                    <text:p text:style-name="table_al">Artikel 2.3.2.7 Wijzigen gemeentelijk erfgoedregister, vervallen aanwijzing monument </text:p>
                    <text:list text:style-name="id1-3-2-2-1-3-1-5-17-2-2">
                      <text:list-item text:style-override="id1-3-2-2-1-3-1-5-17-2-2-1">
                        <text:number>1.</text:number>
                        <text:p text:style-name="table_al"> Het college kan de aanwijzing als gemeentelijk monument en de aanwijzing als voorlopig gemeentelijk monument wijzigen.</text:p>
                      </text:list-item>
                      <text:list-item text:style-override="id1-3-2-2-1-3-1-5-17-2-2-2">
                        <text:number>2.</text:number>
                        <text:p text:style-name="table_al"> Indien de wijziging ziet op het schrappen uit het registeren dan zijn artikelen 2.3.2.1 t/m 2.3.2.3, 6.2.1.1 en 2.3.2.4 t/m 2.3.2.7 van overeenkomstige toepassing, tenzij de onroerende zaak of het terrein niet meer bestaat.</text:p>
                      </text:list-item>
                      <text:list-item text:style-override="id1-3-2-2-1-3-1-5-17-2-2-3">
                        <text:number>3.</text:number>
                        <text:p text:style-name="table_al"> De aanwijzing van een beschermd gemeentelijk monument vervalt met ingang van de dag waarop de onroerende zaak of het terrein wordt ingeschreven in het rijksmonumentenregister of in een provinciaal erfgoedregister als bedoeld in artikel 3.17, derde lid, van de Erfgoedwet.</text:p>
                      </text:list-item>
                      <text:list-item text:style-override="id1-3-2-2-1-3-1-5-17-2-2-4">
                        <text:number>4.</text:number>
                        <text:p text:style-name="table_al"> De intrekking of het vervallen van de aanwijzing van het beschermd gemeentelijk monument wordt in het gemeentelijk erfgoedregister aangetekend.</text:p>
                      </text:list-item>
                    </text:list>
                  </table:table-cell>
                  <table:table-cell table:style-name="cell_frame_all" table:number-rows-spanned="1" table:number-columns-spanned="1">
                    <text:p text:style-name="table_al">Artikel 2.3.<text:span text:style-name="nadrukvet">3</text:span>.7 Wijzigen gemeentelijk erfgoedregister, vervallen aanwijzing monument </text:p>
                    <text:list text:style-name="id1-3-2-2-1-3-1-5-17-3-2">
                      <text:list-item text:style-override="id1-3-2-2-1-3-1-5-17-3-2-1">
                        <text:number>1.</text:number>
                        <text:p text:style-name="table_al"> Het college kan de aanwijzing als gemeentelijk monument en de aanwijzing als voorlopig gemeentelijk monument wijzigen.</text:p>
                      </text:list-item>
                      <text:list-item text:style-override="id1-3-2-2-1-3-1-5-17-3-2-2">
                        <text:number>2.</text:number>
                        <text:p text:style-name="table_al"> Indien de wijziging ziet op het schrappen uit het<text:span text:style-name="nadrukvet"> register </text:span>dan zijn artikelen<text:span text:style-name="nadrukvet"> 2.3.2.1 t/m 2.3.2.3 en 2.3.2.4 t/m 2.3.2.7 </text:span>van overeenkomstige toepassing, tenzij de onroerende zaak of het terrein niet meer bestaat. </text:p>
                      </text:list-item>
                      <text:list-item text:style-override="id1-3-2-2-1-3-1-5-17-3-2-3">
                        <text:number>3.</text:number>
                        <text:p text:style-name="table_al"> De aanwijzing van een beschermd gemeentelijk monument vervalt met ingang van de dag waarop de onroerende zaak of het terrein wordt ingeschreven in het rijksmonumentenregister of in een provinciaal erfgoedregister als bedoeld in artikel 3.17, derde lid, van de Erfgoedwet<text:span text:style-name="nadrukvet"> of een omgevingsverordening als bedoeld in artikel 2.6 van de Omgevingswet.</text:span></text:p>
                      </text:list-item>
                      <text:list-item text:style-override="id1-3-2-2-1-3-1-5-17-3-2-4">
                        <text:number>4.</text:number>
                        <text:p text:style-name="table_al"> De intrekking of het vervallen van de aanwijzing van het beschermd gemeentelijk monument wordt in het gemeentelijk erfgoedregister aangetekend.</text:p>
                      </text:list-item>
                    </text:list>
                  </table:table-cell>
                </table:table-row>
                <table:table-row table:style-name="row">
                  <table:table-cell table:style-name="cell_frame_all" table:number-rows-spanned="1" table:number-columns-spanned="1">
                    <text:p text:style-name="table_al">
                      <text:span text:style-name="nadrukvet">Paragraaf 2.3.3 - De aanwijzing tot gemeentelijk beschermd stadsgezicht</text:span>
                    </text:p>
                    <text:p text:style-name="table_al">
                      <text:span text:style-name="nadrukvet">Art. 2.3.3.1 - De aanwijzing tot beschermd gemeentelijk monument</text:span>
                    </text:p>
                  </table:table-cell>
                  <table:table-cell table:style-name="cell_frame_all" table:number-rows-spanned="1" table:number-columns-spanned="1">
                    <text:p text:style-name="table_al">Paragraaf 2.3.3 De aanwijzing tot gemeentelijk beschermd stadsgezicht</text:p>
                    <text:p text:style-name="table_al">Artikel 2.3.3.1 Aanwijzing als beschermd gemeentelijk stads- en dorpsgezicht</text:p>
                    <text:list text:style-name="id1-3-2-2-1-3-1-5-18-2-3">
                      <text:list-item text:style-override="id1-3-2-2-1-3-1-5-18-2-3-1">
                        <text:number>1.</text:number>
                        <text:p text:style-name="table_al">De gemeenteraad kan, op voorstel van burgemeester en wethouders, onroerende zaken aanwijzen als beschermd gemeentelijk stads- of dorpsgezicht.</text:p>
                      </text:list-item>
                      <text:list-item text:style-override="id1-3-2-2-1-3-1-5-18-2-3-2">
                        <text:number>2.</text:number>
                        <text:p text:style-name="table_al">De gemeenteraad beslist binnen 26 weken na de adviesaanvraag, bedoeld in artikel 6.2.2.1.</text:p>
                      </text:list-item>
                      <text:list-item text:style-override="id1-3-2-2-1-3-1-5-18-2-3-3">
                        <text:number>3.</text:number>
                        <text:p text:style-name="table_al">Een aangewezen gemeentelijk beschermd stads- of dorpsgezicht wordt direct opgenomen in het gemeentelijk erfgoedregister.</text:p>
                      </text:list-item>
                      <text:list-item text:style-override="id1-3-2-2-1-3-1-5-18-2-3-4">
                        <text:number>4.</text:number>
                        <text:p text:style-name="table_al">De gemeenteraad stelt een bestemmingsplan als bedoeld in de Wro vast ter bescherming van een aangewezen gemeentelijk beschermd stads- en dorpsgezicht. Bij een besluit tot aanwijzing van een gemeentelijk beschermd stads- en dorpsgezicht wordt hier een termijn voor gesteld.</text:p>
                      </text:list-item>
                      <text:list-item text:style-override="id1-3-2-2-1-3-1-5-18-2-3-5">
                        <text:number>5.</text:number>
                        <text:p text:style-name="table_al">Het college bepaalt bij het besluit tot aanwijzing van een gemeentelijk beschermd stads- of dorpsgezicht of de geldende bestemmingsplannen als beschermende plannen kunnen worden aangemerkt, dan wel een beheersverordening als bedoeld in de Wro kan worden vastgesteld.</text:p>
                      </text:list-item>
                      <text:list-item text:style-override="id1-3-2-2-1-3-1-5-18-2-3-6">
                        <text:number>6.</text:number>
                        <text:p text:style-name="table_al">Als een bestemmingsplan als bedoeld in het vierde of vijfde lid, opnieuw moet worden vastgesteld ingevolge de Wro, kan de gemeenteraad in afwijking van artikel 3.1, eerste lid, van die wet, voor het desbetreffende gebied een beheersverordening vaststellen.</text:p>
                      </text:list-item>
                      <text:list-item text:style-override="id1-3-2-2-1-3-1-5-18-2-3-7">
                        <text:number>7.</text:number>
                        <text:p text:style-name="table_al">Als een beschermd stads- en dorpsgezicht is aanwezen op grond van artikel 35 van de Monumentenwet 1988 of op grond van een provinciale verordening, kunnen deze niet worden aangewezen als gemeentelijk beschermd stads- en dorpsgezicht.</text:p>
                      </text:list-item>
                    </text:list>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ikel 2.3.3.2 -Wijziging, intrekking en vervallen van de aanwijzing als gemeentelijk beschermd stads- en dorpsgezicht </text:span>
                    </text:p>
                  </table:table-cell>
                  <table:table-cell table:style-name="cell_frame_all" table:number-rows-spanned="1" table:number-columns-spanned="1">
                    <text:p text:style-name="table_al">Artikel 2.3.3.2 Wijziging, intrekking en vervallen van de aanwijzing als gemeentelijk beschermd stads- en dorpsgezicht </text:p>
                    <text:list text:style-name="id1-3-2-2-1-3-1-5-19-2-2">
                      <text:list-item text:style-override="id1-3-2-2-1-3-1-5-19-2-2-1">
                        <text:number>1.</text:number>
                        <text:p text:style-name="table_al">De gemeenteraad kan, op voorstel van het college, een besluit tot aanwijzing als bedoeld in artikel 2.3.3.1 eerste lid, wijzigen of intrekken. Hierop zijn artikel 2.3.3.1, tweede lid, en artikel 6.2.2.1, van overeenkomstige toepassing, tenzij het gaat om een aanpassing van ondergeschikte betekenis, of het stads- en dorpsgezicht waarop de aanwijzing betrekking heeft als zodanig niet meer bestaat.</text:p>
                      </text:list-item>
                      <text:list-item text:style-override="id1-3-2-2-1-3-1-5-19-2-2-2">
                        <text:number>2.</text:number>
                        <text:p text:style-name="table_al">Een aanwijzing vervalt zodra het stads- en dorpsgezicht waarop de aanwijzing betrekking heeft wordt aangewezen als:</text:p>
                        <text:list text:style-name="id1-3-2-2-1-3-1-5-19-2-2-2-3">
                          <text:list-item text:style-override="id1-3-2-2-1-3-1-5-19-2-2-2-3-1">
                            <text:number>a.</text:number>
                            <text:p text:style-name="table_al">beschermd stadsgezicht als bedoeld in artikel 35, eerste lid, van de Monumentenwet 1988, of</text:p>
                          </text:list-item>
                          <text:list-item text:style-override="id1-3-2-2-1-3-1-5-19-2-2-2-3-2">
                            <text:number>b.</text:number>
                            <text:p text:style-name="table_al">beschermd stadsgezicht op grond van een provinciale verordening.</text:p>
                          </text:list-item>
                        </text:list>
                      </text:list-item>
                    </text:list>
                    <text:p text:style-name="table_al">3. Wanneer de wijziging, intrekking of het vervallen van een aanwijzing onherroepelijk is geworden, wordt dat direct opgenomen in het gemeentelijk erfgoedregister.</text:p>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ikel 2.4.1.1 – Aanwijzing beschermde houtopstand</text:span>
                    </text:p>
                  </table:table-cell>
                  <table:table-cell table:style-name="cell_frame_all" table:number-rows-spanned="1" table:number-columns-spanned="1">
                    <text:p text:style-name="table_al">Artikel 2.4.1.1 Aanwijzing beschermde houtopstand</text:p>
                    <text:p text:style-name="table_al">
                      <text:span text:style-name="nadrukcur">Reserveren</text:span>
                    </text:p>
                  </table:table-cell>
                  <table:table-cell table:style-name="cell_frame_all" table:number-rows-spanned="1" table:number-columns-spanned="1">
                    <text:p text:style-name="table_al">Artikel 2.4.1.1 Aanwijzing beschermde houtopstand </text:p>
                    <text:p text:style-name="table_al">
                      <text:span text:style-name="nadrukvet">In bijlage 1 (Groene Kaart) zijn beschermde houtopstanden aangewezen. </text:span>
                    </text:p>
                  </table:table-cell>
                </table:table-row>
                <table:table-row table:style-name="row">
                  <table:table-cell table:style-name="cell_frame_all" table:number-rows-spanned="1" table:number-columns-spanned="1">
                    <text:p text:style-name="table_al">
                      <text:span text:style-name="nadrukvet">Art. 2.4.2.1 — Aanwijzing monumentale bomen</text:span>
                    </text:p>
                  </table:table-cell>
                  <table:table-cell table:style-name="cell_frame_all" table:number-rows-spanned="1" table:number-columns-spanned="1">
                    <text:p text:style-name="table_al">Artikel 2.4.2.1 Aanwijzing beschermde houtopstand</text:p>
                    <text:p text:style-name="table_al">
                      <text:span text:style-name="nadrukcur">Reserveren</text:span>
                    </text:p>
                  </table:table-cell>
                  <table:table-cell table:style-name="cell_frame_all" table:number-rows-spanned="1" table:number-columns-spanned="1">
                    <text:p text:style-name="table_al">Artikel 2.4.2.1 Aanwijzing <text:span text:style-name="nadrukvet">monumentale bomen</text:span></text:p>
                    <text:p text:style-name="table_al">
                      <text:span text:style-name="nadrukvet">In bijlage 2 (Bomenlijst) zijn monumentale bomen aangewezen.</text:span>
                    </text:p>
                  </table:table-cell>
                </table:table-row>
                <table:table-row table:style-name="row">
                  <table:table-cell table:style-name="cell_frame_all" table:number-rows-spanned="1" table:number-columns-spanned="1">
                    <text:p text:style-name="table_al">Paragraaf 2.5.3 Bedrijfsafvalstoffen Binnenstad</text:p>
                    <text:p text:style-name="table_al">
                      <text:span text:style-name="nadrukvet">Art. 2.5.3.1 - Inzameling bedrijfsafvalstoffen door inzameldienst</text:span>
                    </text:p>
                  </table:table-cell>
                  <table:table-cell table:style-name="cell_frame_all" table:number-rows-spanned="1" table:number-columns-spanned="1">
                    <text:p text:style-name="table_al">Paragraaf 2.5.3 Bedrijfsafvalstoffen Binnenstad</text:p>
                    <text:p text:style-name="table_al">Artikel 2.5.3.1 Inzameling bedrijfsafvalstoffen door inzameldienst</text:p>
                    <text:p text:style-name="table_al">Het college kan bestanddelen van bedrijfsafvalstoffen aanwijzen die worden ingezameld door de inzameldienst die is aangewezen op grond van artikel 2.5.1.1, in gevallen waarin de voor deze inzameling krachtens Verordening reinigingsheffingen verschuldigde heffing is voldaan.</text:p>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fdeling 3.1 inleidende bepalingen</text:span>
                    </text:p>
                  </table:table-cell>
                  <table:table-cell table:style-name="cell_frame_all" table:number-rows-spanned="1" table:number-columns-spanned="1">
                    <text:p text:style-name="table_al">Afdeling 3.1 inleidende bepalingen</text:p>
                  </table:table-cell>
                  <table:table-cell table:style-name="cell_frame_all" table:number-rows-spanned="1" table:number-columns-spanned="1">
                    <text:p text:style-name="table_al">Afdeling 3.1 <text:span text:style-name="nadrukvet">I</text:span>nleidende bepalingen</text:p>
                  </table:table-cell>
                </table:table-row>
                <table:table-row table:style-name="row">
                  <table:table-cell table:style-name="cell_frame_all" table:number-rows-spanned="1" table:number-columns-spanned="1">
                    <text:p text:style-name="table_al">
                      <text:span text:style-name="nadrukvet">Art. 3.1.2.1 - Beslistermijn</text:span>
                    </text:p>
                  </table:table-cell>
                  <table:table-cell table:style-name="cell_frame_all" table:number-rows-spanned="1" table:number-columns-spanned="1">
                    <text:p text:style-name="table_al">Artikel 3.1.2.1 Beslistermijn </text:p>
                    <text:list text:style-name="id1-3-2-2-1-3-1-5-24-2-2">
                      <text:list-item text:style-override="id1-3-2-2-1-3-1-5-24-2-2-1">
                        <text:number>1.</text:number>
                        <text:p text:style-name="table_al"> Het college beslist binnen acht weken na ontvangst op een aanvraag voor een vergunning of ontheffing, tenzij in deze verordening anders is bepaald.</text:p>
                      </text:list-item>
                      <text:list-item text:style-override="id1-3-2-2-1-3-1-5-24-2-2-2">
                        <text:number>2.</text:number>
                        <text:p text:style-name="table_al"> Het college kan de termijn met maximaal acht weken verlengen.</text:p>
                      </text:list-item>
                      <text:list-item text:style-override="id1-3-2-2-1-3-1-5-24-2-2-3">
                        <text:number>3.</text:number>
                        <text:p text:style-name="table_al"> Als beslist wordt op een aanvraag om een omgevingsvergunning als bedoeld in artikel 3.4.1.1 vierde lid, en een vergunning als bedoeld in artikel 3.4.1.2 tweede lid uit deze verordening, is artikel 3.9 van de Wet algemene bepalingen omgevingsrecht van toepassing.</text:p>
                      </text:list-item>
                    </text:list>
                  </table:table-cell>
                  <table:table-cell table:style-name="cell_frame_all" table:number-rows-spanned="1" table:number-columns-spanned="1">
                    <text:p text:style-name="table_al">Artikel 3.1.2.1 Beslistermijn </text:p>
                    <text:list text:style-name="id1-3-2-2-1-3-1-5-24-3-2">
                      <text:list-item text:style-override="id1-3-2-2-1-3-1-5-24-3-2-1">
                        <text:number>1.</text:number>
                        <text:p text:style-name="table_al"> Het college beslist binnen acht weken na ontvangst op een aanvraag voor een vergunning of ontheffing, tenzij in deze verordening anders is bepaald.</text:p>
                      </text:list-item>
                      <text:list-item text:style-override="id1-3-2-2-1-3-1-5-24-3-2-2">
                        <text:number>2.</text:number>
                        <text:p text:style-name="table_al"> Het college kan de termijn met maximaal <text:span text:style-name="nadrukvet">zes</text:span> weken verlengen.</text:p>
                      </text:list-item>
                    </text:list>
                  </table:table-cell>
                </table:table-row>
                <table:table-row table:style-name="row">
                  <table:table-cell table:style-name="cell_frame_all" table:number-rows-spanned="1" table:number-columns-spanned="1">
                    <text:p text:style-name="table_al">
                      <text:span text:style-name="nadrukvet">Art. 3.1.2.4 - Weigering, intrekking of wijziging van vergunning of ontheffing</text:span>
                    </text:p>
                  </table:table-cell>
                  <table:table-cell table:style-name="cell_frame_all" table:number-rows-spanned="1" table:number-columns-spanned="1">
                    <text:p text:style-name="table_al">Artikel 3.1.2.4 Weigering, intrekking of wijziging van vergunning of ontheffing </text:p>
                    <text:list text:style-name="id1-3-2-2-1-3-1-5-25-2-2">
                      <text:list-item text:style-override="id1-3-2-2-1-3-1-5-25-2-2-1">
                        <text:number>1.</text:number>
                        <text:p text:style-name="table_al"> Een vergunning of ontheffing kan in ieder geval worden geweigerd in het belang van:</text:p>
                        <text:list text:style-name="id1-3-2-2-1-3-1-5-25-2-2-1-3">
                          <text:list-item text:style-override="id1-3-2-2-1-3-1-5-25-2-2-1-3-1">
                            <text:number>a.</text:number>
                            <text:p text:style-name="table_al"> de openbare orde;</text:p>
                          </text:list-item>
                          <text:list-item text:style-override="id1-3-2-2-1-3-1-5-25-2-2-1-3-2">
                            <text:number>b.</text:number>
                            <text:p text:style-name="table_al"> de openbare veiligheid;</text:p>
                          </text:list-item>
                          <text:list-item text:style-override="id1-3-2-2-1-3-1-5-25-2-2-1-3-3">
                            <text:number>c.</text:number>
                            <text:p text:style-name="table_al"> de volksgezondheid;</text:p>
                          </text:list-item>
                          <text:list-item text:style-override="id1-3-2-2-1-3-1-5-25-2-2-1-3-4">
                            <text:number>d.</text:number>
                            <text:p text:style-name="table_al"> de bescherming van het milieu.</text:p>
                          </text:list-item>
                        </text:list>
                      </text:list-item>
                      <text:list-item text:style-override="id1-3-2-2-1-3-1-5-25-2-2-2">
                        <text:number>2.</text:number>
                        <text:p text:style-name="table_al"> Als de aanvraag voor een vergunning of ontheffing minder dan acht weken voor de beoogde datum van de beoogde activiteit is ingediend, kan deze ook worden geweigerd als daardoor een behoorlijke behandeling van de aanvraag niet mogelijk is.</text:p>
                      </text:list-item>
                      <text:list-item text:style-override="id1-3-2-2-1-3-1-5-25-2-2-3">
                        <text:number>3.</text:number>
                        <text:p text:style-name="table_al"> De vergunning of ontheffing kan worden ingetrokken of gewijzigd als:</text:p>
                        <text:list text:style-name="id1-3-2-2-1-3-1-5-25-2-2-3-3">
                          <text:list-item text:style-override="id1-3-2-2-1-3-1-5-25-2-2-3-3-1">
                            <text:number>a.</text:number>
                            <text:p text:style-name="table_al"> voor het verkrijgen daarvan onjuiste of onvolledige gegevens zijn verstrekt;</text:p>
                          </text:list-item>
                          <text:list-item text:style-override="id1-3-2-2-1-3-1-5-25-2-2-3-3-2">
                            <text:number>b.</text:number>
                            <text:p text:style-name="table_al"> na het verlenen van de vergunning of ontheffing de omstandigheden of inzichten zijn veranderd waardoor het noodzakelijk is deze te wijzigen of in te trekken vanwege het belang of de belangen ter bescherming waarvan de vergunning of ontheffing is verleend;</text:p>
                          </text:list-item>
                          <text:list-item text:style-override="id1-3-2-2-1-3-1-5-25-2-2-3-3-3">
                            <text:number>c.</text:number>
                            <text:p text:style-name="table_al"> de voorschriften en beperkingen die aan de vergunning of ontheffing zijn verbonden niet worden nageleefd;</text:p>
                          </text:list-item>
                          <text:list-item text:style-override="id1-3-2-2-1-3-1-5-25-2-2-3-3-4">
                            <text:number>d.</text:number>
                            <text:p text:style-name="table_al"> van de vergunning of ontheffing geen gebruik wordt gemaakt binnen of gedurende een daarin gestelde termijn, of, bij het ontbreken daarvan, binnen een redelijke termijn;</text:p>
                          </text:list-item>
                          <text:list-item text:style-override="id1-3-2-2-1-3-1-5-25-2-2-3-3-5">
                            <text:number>e.</text:number>
                            <text:p text:style-name="table_al"> de houder dit verzoekt.</text:p>
                          </text:list-item>
                        </text:list>
                      </text:list-item>
                    </text:list>
                  </table:table-cell>
                  <table:table-cell table:style-name="cell_frame_all" table:number-rows-spanned="1" table:number-columns-spanned="1">
                    <text:p text:style-name="table_al">Artikel 3.1.2.4 Weigering, intrekking of wijziging van vergunning of ontheffing </text:p>
                    <text:list text:style-name="id1-3-2-2-1-3-1-5-25-3-2">
                      <text:list-item text:style-override="id1-3-2-2-1-3-1-5-25-3-2-1">
                        <text:number/>
                        <text:p text:style-name="table_al">Een vergunning of ontheffing kan in ieder geval worden geweigerd in het belang van:</text:p>
                        <text:list text:style-name="id1-3-2-2-1-3-1-5-25-3-2-1-3">
                          <text:list-item text:style-override="id1-3-2-2-1-3-1-5-25-3-2-1-3-1">
                            <text:number>a.</text:number>
                            <text:p text:style-name="table_al">de <text:span text:style-name="nadrukvet">gezondheid</text:span>;</text:p>
                          </text:list-item>
                          <text:list-item text:style-override="id1-3-2-2-1-3-1-5-25-3-2-1-3-2">
                            <text:number>b.</text:number>
                            <text:p text:style-name="table_al">
                              <text:span text:style-name="nadrukvet"> het behoud en de bescherming van cultureel erfgoed</text:span>;</text:p>
                          </text:list-item>
                          <text:list-item text:style-override="id1-3-2-2-1-3-1-5-25-3-2-1-3-3">
                            <text:number>c.</text:number>
                            <text:p text:style-name="table_al"> de bescherming van het milieu.</text:p>
                          </text:list-item>
                        </text:list>
                      </text:list-item>
                      <text:list-item text:style-override="id1-3-2-2-1-3-1-5-25-3-2-2">
                        <text:number>2.</text:number>
                        <text:p text:style-name="table_al"> Als de aanvraag voor een vergunning of ontheffing minder dan acht weken voor de beoogde datum van de beoogde activiteit is ingediend, kan deze ook worden geweigerd als daardoor een behoorlijke behandeling van de aanvraag niet mogelijk is.</text:p>
                      </text:list-item>
                      <text:list-item text:style-override="id1-3-2-2-1-3-1-5-25-3-2-3">
                        <text:number>3.</text:number>
                        <text:p text:style-name="table_al"> De vergunning of ontheffing kan worden ingetrokken of gewijzigd als:</text:p>
                        <text:list text:style-name="id1-3-2-2-1-3-1-5-25-3-2-3-3">
                          <text:list-item text:style-override="id1-3-2-2-1-3-1-5-25-3-2-3-3-1">
                            <text:number>a.</text:number>
                            <text:p text:style-name="table_al"> voor het verkrijgen daarvan onjuiste of onvolledige gegevens zijn verstrekt;</text:p>
                          </text:list-item>
                          <text:list-item text:style-override="id1-3-2-2-1-3-1-5-25-3-2-3-3-2">
                            <text:number>b.</text:number>
                            <text:p text:style-name="table_al"> na het verlenen van de vergunning of ontheffing de omstandigheden of inzichten zijn veranderd waardoor het noodzakelijk is deze te wijzigen of in te trekken vanwege het belang of de belangen ter bescherming waarvan de vergunning of ontheffing is verleend;</text:p>
                          </text:list-item>
                          <text:list-item text:style-override="id1-3-2-2-1-3-1-5-25-3-2-3-3-3">
                            <text:number>c.</text:number>
                            <text:p text:style-name="table_al"> de voorschriften en beperkingen die aan de vergunning of ontheffing zijn verbonden niet worden nageleefd;</text:p>
                          </text:list-item>
                          <text:list-item text:style-override="id1-3-2-2-1-3-1-5-25-3-2-3-3-4">
                            <text:number>d.</text:number>
                            <text:p text:style-name="table_al"> van de vergunning of ontheffing geen gebruik wordt gemaakt binnen of gedurende een daarin gestelde termijn, of, bij het ontbreken daarvan, binnen een redelijke termijn;</text:p>
                          </text:list-item>
                          <text:list-item text:style-override="id1-3-2-2-1-3-1-5-25-3-2-3-3-5">
                            <text:number>e.</text:number>
                            <text:p text:style-name="table_al"> de houder dit verzoekt.</text:p>
                          </text:list-item>
                        </text:list>
                      </text:list-item>
                    </text:list>
                  </table:table-cell>
                </table:table-row>
                <table:table-row table:style-name="row">
                  <table:table-cell table:style-name="cell_frame_all" table:number-rows-spanned="1" table:number-columns-spanned="1">
                    <text:p text:style-name="table_al">
                      <text:span text:style-name="nadrukvet">Artikel 3.1.2.6 Uitzonderingen Lex Silencio Positivo</text:span>
                    </text:p>
                  </table:table-cell>
                  <table:table-cell table:style-name="cell_frame_all" table:number-rows-spanned="1" table:number-columns-spanned="1">
                    <text:p text:style-name="table_al">Artikel 3.1.2.6 Uitzonderingen Lex Silencio Positivo</text:p>
                    <text:p text:style-name="table_al">Paragraaf 4.1.3.3. van de Algemene wet bestuursrecht (indien niet tijdig op een aanvraag wordt beslist, dan wordt de vergunning verleend conform aanvraag) is niet van toepassing op de volgende artikelen in deze verordening:</text:p>
                    <text:list text:style-name="id1-3-2-2-1-3-1-5-26-2-3">
                      <text:list-item text:style-override="id1-3-2-2-1-3-1-5-26-2-3-1">
                        <text:number>a.</text:number>
                        <text:p text:style-name="table_al"> Artikel 3.2.1.4 Omgevingsvergunning gemeentelijk monument;</text:p>
                      </text:list-item>
                      <text:list-item text:style-override="id1-3-2-2-1-3-1-5-26-2-3-2">
                        <text:number>b.</text:number>
                        <text:p text:style-name="table_al"> Artikel 3.3.4.1. Dumpingsverbod;</text:p>
                      </text:list-item>
                      <text:list-item text:style-override="id1-3-2-2-1-3-1-5-26-2-3-3">
                        <text:number>a.</text:number>
                        <text:p text:style-name="table_al"> Artikel 3.4.1.1 Het plaatsen van voorwerpen op of aan een openbare plaats in strijd met de publieke functie ervan;</text:p>
                      </text:list-item>
                      <text:list-item text:style-override="id1-3-2-2-1-3-1-5-26-2-3-4">
                        <text:number>b.</text:number>
                        <text:p text:style-name="table_al"> Artikel 3.4.6.2 Marktplaatsvergunning ;</text:p>
                      </text:list-item>
                      <text:list-item text:style-override="id1-3-2-2-1-3-1-5-26-2-3-5">
                        <text:number>c.</text:number>
                        <text:p text:style-name="table_al"> artikel 3.4.6.14 Ontheffing en vervanging;</text:p>
                      </text:list-item>
                      <text:list-item text:style-override="id1-3-2-2-1-3-1-5-26-2-3-6">
                        <text:number>d.</text:number>
                        <text:p text:style-name="table_al"> artikel 3.4.6.15 Tijdstip innemen marktplaats/aan- en afvoer goederen;</text:p>
                      </text:list-item>
                      <text:list-item text:style-override="id1-3-2-2-1-3-1-5-26-2-3-7">
                        <text:number>e.</text:number>
                        <text:p text:style-name="table_al"> artikel 3.4.6.16 Vergunning bijzondere markten;</text:p>
                      </text:list-item>
                      <text:list-item text:style-override="id1-3-2-2-1-3-1-5-26-2-3-8">
                        <text:number>f.</text:number>
                        <text:p text:style-name="table_al"> Artikel 3.5.1.1. Verbodsbepalingen en vergunningen.</text:p>
                      </text:list-item>
                    </text:list>
                  </table:table-cell>
                  <table:table-cell table:style-name="cell_frame_all" table:number-rows-spanned="1" table:number-columns-spanned="1">
                    <text:p text:style-name="table_al">Artikel 3.1.2.6 Uitzonderingen Lex Silencio Positivo </text:p>
                    <text:p text:style-name="table_al">Paragraaf 4.1.3.3. van de Algemene wet bestuursrecht (indien niet tijdig op een aan-vraag wordt beslist, dan wordt de vergunning verleend conform aanvraag) is niet van toepassing op de volgende artikelen in deze verordening:</text:p>
                    <text:list text:style-name="id1-3-2-2-1-3-1-5-26-3-3">
                      <text:list-item text:style-override="id1-3-2-2-1-3-1-5-26-3-3-1">
                        <text:number>a.</text:number>
                        <text:p text:style-name="table_al"> Artikel 3.2.1.4 Omgevingsvergunning gemeentelijk monument; </text:p>
                      </text:list-item>
                      <text:list-item text:style-override="id1-3-2-2-1-3-1-5-26-3-3-2">
                        <text:number>b.</text:number>
                        <text:p text:style-name="table_al"> Artikel 3.3.4.1. Dumpingsverbod; </text:p>
                      </text:list-item>
                      <text:list-item text:style-override="id1-3-2-2-1-3-1-5-26-3-3-3">
                        <text:number>c.</text:number>
                        <text:p text:style-name="table_al"> Artikel 3.4.1.1 Het plaatsen van voorwerpen op of aan een openbare plaats in strijd met de publieke functie ervan;</text:p>
                      </text:list-item>
                      <text:list-item text:style-override="id1-3-2-2-1-3-1-5-26-3-3-4">
                        <text:number>d.</text:number>
                        <text:p text:style-name="table_al"> Artikel 3.4.6.2 Marktplaatsvergunning;</text:p>
                      </text:list-item>
                      <text:list-item text:style-override="id1-3-2-2-1-3-1-5-26-3-3-5">
                        <text:number>e.</text:number>
                        <text:p text:style-name="table_al"> artikel 3.4.6.14 Ontheffing en vervanging;</text:p>
                      </text:list-item>
                      <text:list-item text:style-override="id1-3-2-2-1-3-1-5-26-3-3-6">
                        <text:number>f.</text:number>
                        <text:p text:style-name="table_al"> artikel 3.4.6.15 Tijdstip innemen marktplaats/aan- en afvoer goederen;</text:p>
                      </text:list-item>
                      <text:list-item text:style-override="id1-3-2-2-1-3-1-5-26-3-3-7">
                        <text:number>g.</text:number>
                        <text:p text:style-name="table_al"> Artikel 3.5.1.1. Verbodsbepalingen en vergunningen.</text:p>
                      </text:list-item>
                    </text:list>
                  </table:table-cell>
                </table:table-row>
                <table:table-row table:style-name="row">
                  <table:table-cell table:style-name="cell_frame_all" table:number-rows-spanned="1" table:number-columns-spanned="1">
                    <text:p text:style-name="table_al">
                      <text:span text:style-name="nadrukvet">Paragraaf 3.2.1 Bouwactiviteiten, aanlegactiviteiten, sloopactiviteiten</text:span>
                    </text:p>
                    <text:p text:style-name="table_al">
                      <text:span text:style-name="nadrukvet">Art. 3.2.1.1 - Voorwaarden omgevingsvergunning voor het bouwen</text:span>
                    </text:p>
                  </table:table-cell>
                  <table:table-cell table:style-name="cell_frame_all" table:number-rows-spanned="1" table:number-columns-spanned="1">
                    <text:p text:style-name="table_al">
                      <text:span text:style-name="nadrukcur">Paragraaf 3.2.1 Bouwactiviteiten, aanlegactiviteiten, sloopactiviteiten</text:span>
                    </text:p>
                    <text:p text:style-name="table_al">Artikel 3.2.1.1 Voorwaarden omgevingsvergunning voor het bouwen </text:p>
                    <text:list text:style-name="id1-3-2-2-1-3-1-5-27-2-3">
                      <text:list-item text:style-override="id1-3-2-2-1-3-1-5-27-2-3-1">
                        <text:number>1.</text:number>
                        <text:p text:style-name="table_al"> Het college kan voorwaarden aan de omgevingsvergunning voor het bouwen verbinden, als zij van oordeel is dat de bodem niet geschikt is voor het beoogde doel, maar door het stellen van voorwaarden alsnog geschikt kan worden gemaakt.</text:p>
                      </text:list-item>
                      <text:list-item text:style-override="id1-3-2-2-1-3-1-5-27-2-3-2">
                        <text:number>2.</text:number>
                        <text:p text:style-name="table_al"> Voor het vormen van dit oordeel maakt het college van een onderzoeksrapport en/of andere bij haar bekende onderzoeksresultaten zoals bedoeld in de Regeling omgevingsrecht, dan wel een saneringsplan op grond van artikel 39, eerste en tweede lid, van de Wet bodembescherming.</text:p>
                      </text:list-item>
                      <text:list-item text:style-override="id1-3-2-2-1-3-1-5-27-2-3-3">
                        <text:number>3.</text:number>
                        <text:p text:style-name="table_al"> Deze voorwaarden kunnen worden gesteld naast de voorwaarden uit artikel 3.2.1.2 en artikel 2.4, onder d, van de Regeling omgevingsrecht.</text:p>
                      </text:list-item>
                    </text:list>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2.1.2 - Verbod tot bouwen op verontreinigde bodem</text:span>
                    </text:p>
                  </table:table-cell>
                  <table:table-cell table:style-name="cell_frame_all" table:number-rows-spanned="1" table:number-columns-spanned="1">
                    <text:p text:style-name="table_al">Artikel 3.2.1.2 Verbod tot bouwen op verontreinigde bodem </text:p>
                    <text:p text:style-name="table_al">Er mag niet worden gebouwd op een bodem die zodanig verontreinigd is dat schade of gevaar voor de gezondheid van de gebruikers is te verwachten, voor zover dat bouwen betrekking heeft op:</text:p>
                    <text:list text:style-name="id1-3-2-2-1-3-1-5-28-2-3">
                      <text:list-item text:style-override="id1-3-2-2-1-3-1-5-28-2-3-1">
                        <text:number>a.</text:number>
                        <text:p text:style-name="table_al"> een bouwwerk waarin voortdurend of nagenoeg voortdurend mensen zullen verblijven;</text:p>
                      </text:list-item>
                      <text:list-item text:style-override="id1-3-2-2-1-3-1-5-28-2-3-2">
                        <text:number>b.</text:number>
                        <text:p text:style-name="table_al"> een bouwwerk waarvoor een omgevingsvergunning voor het bouwen is vereist. Het moet dan tevens gaan om een bouwwerk dat de grond raakt, of waarvan het ter plaatse toegestane gebruik wordt gewijzigd.</text:p>
                      </text:list-item>
                    </text:list>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2.1.3 - Het onderzoek naar bodemverontreiniging</text:span>
                    </text:p>
                  </table:table-cell>
                  <table:table-cell table:style-name="cell_frame_all" table:number-rows-spanned="1" table:number-columns-spanned="1">
                    <text:p text:style-name="table_al">Artikel 3.2.1.3 Het onderzoek naar bodemverontreiniging </text:p>
                    <text:list text:style-name="id1-3-2-2-1-3-1-5-29-2-2">
                      <text:list-item text:style-override="id1-3-2-2-1-3-1-5-29-2-2-1">
                        <text:number>1.</text:number>
                        <text:p text:style-name="table_al"> Het onderzoek met betrekking tot de bodemgesteldheid als bedoeld in artikel 8, vierde lid, van de Woningwet bestaat uit de resultaten van een recent milieuhygiënisch bodemonderzoek dat is verricht volgens NEN 5740 in overeenstemming met het onderzoeksprotocol dat volgt uit figuur 1.</text:p>
                      </text:list-item>
                      <text:list-item text:style-override="id1-3-2-2-1-3-1-5-29-2-2-2">
                        <text:number>2.</text:number>
                        <text:p text:style-name="table_al"> Als op basis van het vooronderzoek de aanleiding bestaat te veronderstellen dat er asbest, daaronder mede begrepen asbestvezels, -deeltjes of -stof, in de bodem aanwezig is, wordt het onderzoek ook uitgevoerd volgens NEN 5707, uitgave 2003.</text:p>
                      </text:list-item>
                      <text:list-item text:style-override="id1-3-2-2-1-3-1-5-29-2-2-3">
                        <text:number>3.</text:number>
                        <text:p text:style-name="table_al"> De verplichting om een onderzoeksrapport als bedoeld in artikel 2.4, onder d, van de Regeling omgevingsrecht in te dienen, geldt niet als het bouwen betrekking heeft op een bouwwerk dat naar aard en omvang gelijk is aan een bouwwerk als genoemd in artikelen 2 en 3 van bijlage II van het Besluit omgevingsrecht, met uitzondering van de in deze artikelen genoemde hoogtebepalingen.</text:p>
                      </text:list-item>
                      <text:list-item text:style-override="id1-3-2-2-1-3-1-5-29-2-2-4">
                        <text:number>4.</text:number>
                        <text:p text:style-name="table_al"> Als voor toepassing van artikel 3.2.1.2 bij het college al bruikbare recente onderzoeksresultaten beschikbaar zijn, staat het college het toe geheel of gedeeltelijk af te wijken van de verplichting om een onderzoeksrapport als bedoeld in artikel 2.4, onder d, van de Regeling omgevingsrecht in te dienen.</text:p>
                      </text:list-item>
                      <text:list-item text:style-override="id1-3-2-2-1-3-1-5-29-2-2-5">
                        <text:number>5.</text:number>
                        <text:p text:style-name="table_al"> Als voor een bouwwerk met een beperkte instandhoudingstermijn, als bedoeld in artikel 2.23 Wet algemene bepalingen omgevingsrecht en artikel 5.16 van het Besluit omgevingsrecht, uit het in NEN 5725 bedoelde vooronderzoek naar het historisch gebruik en de bodemgesteldheid blijkt dat de locatie onverdacht is, dan wel dat de gerezen verdenkingen een volledig onderzoek volgens NEN 5740 niet rechtvaardigen, kan het college toestaan dat gedeeltelijk wordt afgeweken van de verplichting om een onderzoeksrapport als bedoeld in artikel 2.5, onder d, van de Regeling omgevingsrecht in te dienen.</text:p>
                      </text:list-item>
                      <text:list-item text:style-override="id1-3-2-2-1-3-1-5-29-2-2-6">
                        <text:number>6.</text:number>
                        <text:p text:style-name="table_al"> Als er niet kan worden begonnen met bouwen nadat de aanwezige bouwwerken zijn gesloopt, moet het bodemonderzoek worden uitgevoerd nadat is gesloopt, maar voordat is begonnen met de bouw.</text:p>
                      </text:list-item>
                    </text:list>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2.1.4 - Verbodsbepaling en aanvraag vergunning beschermd stads- of dorpsgezicht</text:span>
                    </text:p>
                  </table:table-cell>
                  <table:table-cell table:style-name="cell_frame_all" table:number-rows-spanned="1" table:number-columns-spanned="1">
                    <text:p text:style-name="table_al">Artikel 3.2.1.4 Verbodsbepaling en aanvraag vergunning beschermd stads- of dorpsgezicht</text:p>
                    <text:list text:style-name="id1-3-2-2-1-3-1-5-30-2-2">
                      <text:list-item text:style-override="id1-3-2-2-1-3-1-5-30-2-2-1">
                        <text:number>1.</text:number>
                        <text:p text:style-name="table_al"> Het is verboden om zonder omgevingsvergunning een bouwwerk in een aangewezen beschermd stads- of dorpsgezicht, zoals bedoeld in artikel 2.2 lid 1 aanhef en onder c van de Wet algemene bepalingen omgevingsrecht, te slopen. </text:p>
                      </text:list-item>
                      <text:list-item text:style-override="id1-3-2-2-1-3-1-5-30-2-2-2">
                        <text:number>2.</text:number>
                        <text:p text:style-name="table_al"> De omgevingsvergunning kan in ieder geval worden geweigerd als volgens het college niet voldoende duidelijk is dat op de plaats van het te slopen bouwwerk een ander bouwwerk kan of zal worden gebouwd.</text:p>
                      </text:list-item>
                      <text:list-item text:style-override="id1-3-2-2-1-3-1-5-30-2-2-3">
                        <text:number>3.</text:number>
                        <text:p text:style-name="table_al"> De artikelen 3.5.1.2 en 3.5.1.3 zijn van overeenkomstige toepassing.</text:p>
                      </text:list-item>
                      <text:list-item text:style-override="id1-3-2-2-1-3-1-5-30-2-2-4">
                        <text:number>4.</text:number>
                        <text:p text:style-name="table_al"> Het eerste lid is niet van toepassing op het slopen ingevolge een verplichting als bedoeld in de artikelen 13, 13a of 13b van de Woningwet.</text:p>
                      </text:list-item>
                    </text:list>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2.1.5 - Tijdstip van melding van voorgenomen werkzaamheden</text:span>
                    </text:p>
                  </table:table-cell>
                  <table:table-cell table:style-name="cell_frame_all" table:number-rows-spanned="1" table:number-columns-spanned="1">
                    <text:p text:style-name="table_al">Artikel 3.2.1.5 Tijdstip van melding van voorgenomen werkzaamheden</text:p>
                    <text:p text:style-name="table_al">Een aanbieder die werkzaamheden wil verrichten, meldt in ieder geval acht weken voor de aanvang van de werkzaamheden het voornemen daartoe bij het college.</text:p>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2.1.6 - Melding werkzaamheden</text:span>
                    </text:p>
                  </table:table-cell>
                  <table:table-cell table:style-name="cell_frame_all" table:number-rows-spanned="1" table:number-columns-spanned="1">
                    <text:p text:style-name="table_al">Artikel 3.2.1.6 Melding werkzaamheden</text:p>
                    <text:list text:style-name="id1-3-2-2-1-3-1-5-32-2-2">
                      <text:list-item text:style-override="id1-3-2-2-1-3-1-5-32-2-2-1">
                        <text:number>1.</text:number>
                        <text:p text:style-name="table_al"> Voor de melding maakt de aanbieder gebruik van een daartoe door het college vastgesteld formulier.</text:p>
                      </text:list-item>
                      <text:list-item text:style-override="id1-3-2-2-1-3-1-5-32-2-2-2">
                        <text:number>2.</text:number>
                        <text:p text:style-name="table_al"> Bij de melding verstrekt de aanbieder in ieder geval de volgende gegevens:</text:p>
                        <text:list text:style-name="id1-3-2-2-1-3-1-5-32-2-2-2-3">
                          <text:list-item text:style-override="id1-3-2-2-1-3-1-5-32-2-2-2-3-1">
                            <text:number>a.</text:number>
                            <text:p text:style-name="table_al"> de door de Onafhankelijke Post en Telecommunicatie Autoriteit afgegeven registratie;</text:p>
                          </text:list-item>
                          <text:list-item text:style-override="id1-3-2-2-1-3-1-5-32-2-2-2-3-2">
                            <text:number>b.</text:number>
                            <text:p text:style-name="table_al"> een uittreksel uit het handelsregister van de Kamer van Koophandel;</text:p>
                          </text:list-item>
                          <text:list-item text:style-override="id1-3-2-2-1-3-1-5-32-2-2-2-3-3">
                            <text:number>c.</text:number>
                            <text:p text:style-name="table_al"> naam, adres en telefoonnummer van degene die de kabel in eigendom heeft, degene die de kabel beheert en degene die de kabel exploiteert;</text:p>
                          </text:list-item>
                          <text:list-item text:style-override="id1-3-2-2-1-3-1-5-32-2-2-2-3-4">
                            <text:number>d.</text:number>
                            <text:p text:style-name="table_al"> een opgave van de soort kabel en het beoogde gebruik;</text:p>
                          </text:list-item>
                          <text:list-item text:style-override="id1-3-2-2-1-3-1-5-32-2-2-2-3-5">
                            <text:number>e.</text:number>
                            <text:p text:style-name="table_al"> welke belanghebbenden en instanties vooraf in kennis worden gesteld van de voorgenomen datum van aanvang, beëindiging en de aard van de werkzaamheden;</text:p>
                          </text:list-item>
                          <text:list-item text:style-override="id1-3-2-2-1-3-1-5-32-2-2-2-3-6">
                            <text:number>f.</text:number>
                            <text:p text:style-name="table_al"> een uitvoeringsplan met daarin opgenomen:</text:p>
                            <text:list text:style-name="id1-3-2-2-1-3-1-5-32-2-2-2-3-6-3">
                              <text:list-item text:style-override="id1-3-2-2-1-3-1-5-32-2-2-2-3-6-3-1">
                                <text:number>-</text:number>
                                <text:p text:style-name="table_al"> een opgave van het gewenste tracé;</text:p>
                              </text:list-item>
                              <text:list-item text:style-override="id1-3-2-2-1-3-1-5-32-2-2-2-3-6-3-2">
                                <text:number>-</text:number>
                                <text:p text:style-name="table_al"> een opgave van de objecten die ten tijde van de werkzaamheden worden geplaatst, alsmede van de situering daarvan;</text:p>
                              </text:list-item>
                              <text:list-item text:style-override="id1-3-2-2-1-3-1-5-32-2-2-2-3-6-3-3">
                                <text:number>-</text:number>
                                <text:p text:style-name="table_al"> een omschrijving van eventuele opbrekingen; de doorsnede van de kabel of kabelgoot;</text:p>
                              </text:list-item>
                              <text:list-item text:style-override="id1-3-2-2-1-3-1-5-32-2-2-2-3-6-3-4">
                                <text:number>-</text:number>
                                <text:p text:style-name="table_al"> de lengte en breedte van de kabelsleuf;</text:p>
                              </text:list-item>
                              <text:list-item text:style-override="id1-3-2-2-1-3-1-5-32-2-2-2-3-6-3-5">
                                <text:number>-</text:number>
                                <text:p text:style-name="table_al"> de maatregelen voor de bereikbaarheid van in de openbare gronden aanwezige kabels en leidingen;</text:p>
                              </text:list-item>
                              <text:list-item text:style-override="id1-3-2-2-1-3-1-5-32-2-2-2-3-6-3-6">
                                <text:number>-</text:number>
                                <text:p text:style-name="table_al"> het voorgenomen tijdstip van aanvang en beëindiging van de werkzaamheden;</text:p>
                              </text:list-item>
                              <text:list-item text:style-override="id1-3-2-2-1-3-1-5-32-2-2-2-3-6-3-7">
                                <text:number>-</text:number>
                                <text:p text:style-name="table_al"> naam, adres en telefoonnummer van de aannemer(s) of onderaannemer(s) die belast is (zijn) met de werkzaamheden en van een contactpersoon ten tijde van de uitvoering van de werkzaamheden.</text:p>
                              </text:list-item>
                            </text:list>
                          </text:list-item>
                        </text:list>
                      </text:list-item>
                      <text:list-item text:style-override="id1-3-2-2-1-3-1-5-32-2-2-3">
                        <text:number>3.</text:number>
                        <text:p text:style-name="table_al"> Indien de werkzaamheden mede betrekking hebben op grond en van een andere gedoogplichtige dan de gemeente, wordt uiterlijk vier weken na ontvangst van de melding, als genoemd in het eerste lid, het college schriftelijk in kennis gesteld van de uitkomsten van het overleg tussen de aanbieder en de andere gedoogplichtige.</text:p>
                      </text:list-item>
                      <text:list-item text:style-override="id1-3-2-2-1-3-1-5-32-2-2-4">
                        <text:number>4.</text:number>
                        <text:p text:style-name="table_al"> Het college kan nadere regels stellen inzake de gegevens die bij de melding worden verstrekt.</text:p>
                      </text:list-item>
                    </text:list>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2.1.7 - Voorschriften en beperkingen bij instemming</text:span>
                    </text:p>
                  </table:table-cell>
                  <table:table-cell table:style-name="cell_frame_all" table:number-rows-spanned="1" table:number-columns-spanned="1">
                    <text:p text:style-name="table_al">Artikel 3.2.1.7 Voorschriften en beperkingen bij instemming</text:p>
                    <text:list text:style-name="id1-3-2-2-1-3-1-5-33-2-2">
                      <text:list-item text:style-override="id1-3-2-2-1-3-1-5-33-2-2-1">
                        <text:number>1.</text:number>
                        <text:p text:style-name="table_al"> Het college kan aan het instemmingsbesluit voorschriften en beperkingen verbinden in het belang van</text:p>
                        <text:list text:style-name="id1-3-2-2-1-3-1-5-33-2-2-1-3">
                          <text:list-item text:style-override="id1-3-2-2-1-3-1-5-33-2-2-1-3-1">
                            <text:number>a.</text:number>
                            <text:p text:style-name="table_al"> de open bare orde;</text:p>
                          </text:list-item>
                          <text:list-item text:style-override="id1-3-2-2-1-3-1-5-33-2-2-1-3-2">
                            <text:number>b.</text:number>
                            <text:p text:style-name="table_al"> het voorkomen of beperken van schade of overlast;</text:p>
                          </text:list-item>
                          <text:list-item text:style-override="id1-3-2-2-1-3-1-5-33-2-2-1-3-3">
                            <text:number>c.</text:number>
                            <text:p text:style-name="table_al"> de bruikbaarheid van de openbare gronden;</text:p>
                          </text:list-item>
                          <text:list-item text:style-override="id1-3-2-2-1-3-1-5-33-2-2-1-3-4">
                            <text:number>d.</text:number>
                            <text:p text:style-name="table_al"> het veilig en doelmatig gebruik van de openbare gronden;</text:p>
                          </text:list-item>
                          <text:list-item text:style-override="id1-3-2-2-1-3-1-5-33-2-2-1-3-5">
                            <text:number>e.</text:number>
                            <text:p text:style-name="table_al"> het doelmatig beheer en onderhoud van de openbare gronden;</text:p>
                          </text:list-item>
                          <text:list-item text:style-override="id1-3-2-2-1-3-1-5-33-2-2-1-3-6">
                            <text:number>f.</text:number>
                            <text:p text:style-name="table_al"> de belemmering van doelmatig beheer en onderhoud van de open bare gronden;</text:p>
                          </text:list-item>
                          <text:list-item text:style-override="id1-3-2-2-1-3-1-5-33-2-2-1-3-7">
                            <text:number>g.</text:number>
                            <text:p text:style-name="table_al"> de bescherming van het uiterlijk aanzien van de omgeving;</text:p>
                          </text:list-item>
                          <text:list-item text:style-override="id1-3-2-2-1-3-1-5-33-2-2-1-3-8">
                            <text:number>h.</text:number>
                            <text:p text:style-name="table_al"> de bescherming van groenvoorzieningen.</text:p>
                          </text:list-item>
                        </text:list>
                      </text:list-item>
                      <text:list-item text:style-override="id1-3-2-2-1-3-1-5-33-2-2-2">
                        <text:number>2.</text:number>
                        <text:p text:style-name="table_al"> Ter bescherming van de belangen als genoemd in het eerste lid, kan het college in ieder geval aan het instemmingsbesluit voorschriften of beperkingen verbinden over het medegebruik van voorzieningen, zoals kabelgoten en geleidingen, en een zekerheidsstelling voor de nakoming van verplichtingen die gesteld zijn bij de voorschriften en beperkingen aan het instemmingsbesluit.</text:p>
                      </text:list-item>
                      <text:list-item text:style-override="id1-3-2-2-1-3-1-5-33-2-2-3">
                        <text:number>3.</text:number>
                        <text:p text:style-name="table_al"> De wijze van uitvoering bij aanleg, onderhoud, verplaatsing en opruiming van kabels en medegebruik van voorzieningen dient te geschieden conform de Leidraad voor gemeenten en nutsbedrijven inzake (her)straatwerkzaamheden.</text:p>
                      </text:list-item>
                      <text:list-item text:style-override="id1-3-2-2-1-3-1-5-33-2-2-4">
                        <text:number>4.</text:number>
                        <text:p text:style-name="table_al"> Paragraaf 4.1.3.3 van de Algemene wet bestuursrecht (positieve fictieve beschikking bij niet tijdig beslissen) is niet van toepassing op het instemmingsbesluit.</text:p>
                      </text:list-item>
                    </text:list>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2.1.8 - Zakelijk karakter instemmingsbesluit</text:span>
                    </text:p>
                  </table:table-cell>
                  <table:table-cell table:style-name="cell_frame_all" table:number-rows-spanned="1" table:number-columns-spanned="1">
                    <text:p text:style-name="table_al">Artikel 3.2.1.8 Zakelijk karakter instemmingsbesluit</text:p>
                    <text:p text:style-name="table_al">Indien de kabel wordt overgedragen aan een nieuwe aanbieder gaan de rechten en plichten die betrekking hebben op de kabel van de oude aanbieder over op de nieuwe aanbieder.</text:p>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2.1.9 - Melding wijziging</text:span>
                    </text:p>
                  </table:table-cell>
                  <table:table-cell table:style-name="cell_frame_all" table:number-rows-spanned="1" table:number-columns-spanned="1">
                    <text:p text:style-name="table_al">Artikel 3.2.1.9 Melding wijziging</text:p>
                    <text:p text:style-name="table_al">De aanbieder stelt het college onverwijld in kennis van het feit dat het eigendom, de exploitatie of het beheer van de kabel verandert of het feit dat de kabel niet langer ten dienste staat van een openbaar telecommunicatienetwerk of van een omroepnetwerk in of op open bare gronden.</text:p>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2.2.1.1 - Toepasselijkheid</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Paragraaf 3.2.2 Kabels en leidingen in of op openbare gronden</text:span>
                    </text:p>
                    <text:p text:style-name="table_al">
                      <text:span text:style-name="nadrukvet">Paragraaf 3.2.2.1 Algemene regels kabels en leidingen</text:span>
                    </text:p>
                    <text:p text:style-name="table_al">
                      <text:span text:style-name="nadrukvet">Artikel 3.2.2.1.1 Toepasselijkheid</text:span>
                    </text:p>
                    <text:list text:style-name="id1-3-2-2-1-3-1-5-36-3-4">
                      <text:list-item text:style-override="id1-3-2-2-1-3-1-5-36-3-4-1">
                        <text:number>1.</text:number>
                        <text:p text:style-name="table_al">Deze paragraaf is uitsluitend van toepassing op werkzaamheden in verband met de aanleg van kabels of leidingen in of op openbare gronden.</text:p>
                      </text:list-item>
                      <text:list-item text:style-override="id1-3-2-2-1-3-1-5-36-3-4-2">
                        <text:number>2.</text:number>
                        <text:p text:style-name="table_al">Onder het aanleggen van kabels en leidingen als bedoeld in deze paragraaf wordt verstaan: het uitvoeren van werkzaamheden in verband met de aanleg, instandhouding of opruiming van kabels en/of leidingen in of op openbare gronden.</text:p>
                      </text:list-item>
                      <text:list-item text:style-override="id1-3-2-2-1-3-1-5-36-3-4-3">
                        <text:number>3.</text:number>
                        <text:p text:style-name="table_al">Bij werkzaamheden in verband met de aanleg, instandhouding en opruiming van private netten in openbare gronden is het bepaalde in deze paragraaf overeenkomstig van toepassing.</text:p>
                      </text:list-item>
                      <text:list-item text:style-override="id1-3-2-2-1-3-1-5-36-3-4-4">
                        <text:number>4.</text:number>
                        <text:p text:style-name="table_al">Daar waar wordt gesproken over netbeheerder wordt ook bedoeld de ‘aanbieder’ tenzij deze uitdrukkelijk uitgesloten wordt.</text:p>
                      </text:list-item>
                    </text:list>
                  </table:table-cell>
                </table:table-row>
                <table:table-row table:style-name="row">
                  <table:table-cell table:style-name="cell_frame_all" table:number-rows-spanned="1" table:number-columns-spanned="1">
                    <text:p text:style-name="table_al">
                      <text:span text:style-name="nadrukvet">Art. 3.2.2.1.2 - Het aanleggen van kabels en leidingen</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Artikel 3.2.2.1.2 Het aanleggen van kabels en leidingen</text:span>
                    </text:p>
                    <text:p text:style-name="table_al">Het aanleggen van kabels en leidingen moet plaatsvinden op de wijze zoals is beschreven in bijlage 5.</text:p>
                  </table:table-cell>
                </table:table-row>
                <table:table-row table:style-name="row">
                  <table:table-cell table:style-name="cell_frame_all" table:number-rows-spanned="1" table:number-columns-spanned="1">
                    <text:p text:style-name="table_al">
                      <text:span text:style-name="nadrukvet">Art. 3.2.2.1.3 - Specifieke zorgplicht</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Artikel 3.2.2.1.3 Specifieke zorgplicht</text:span>
                    </text:p>
                    <text:list text:style-name="id1-3-2-2-1-3-1-5-38-3-2">
                      <text:list-item text:style-override="id1-3-2-2-1-3-1-5-38-3-2-1">
                        <text:number>1.</text:number>
                        <text:p text:style-name="table_al">De netbeheerder is verplicht zorg te dragen voor een goede staat van onderhoud van kabels en leidingen.</text:p>
                      </text:list-item>
                      <text:list-item text:style-override="id1-3-2-2-1-3-1-5-38-3-2-2">
                        <text:number>2.</text:number>
                        <text:p text:style-name="table_al">De netbeheerder is verplicht bij verontreiniging, gevaar of hinder, dan wel storingen waarbij verontreiniging, gevaar of hinder kunnen optreden alle maatregelen te treffen teneinde verdere verontreiniging, schade of hinder te voorkomen.</text:p>
                      </text:list-item>
                    </text:list>
                  </table:table-cell>
                </table:table-row>
                <table:table-row table:style-name="row">
                  <table:table-cell table:style-name="cell_frame_all" table:number-rows-spanned="1" table:number-columns-spanned="1">
                    <text:p text:style-name="table_al">
                      <text:span text:style-name="nadrukvet">Art. 3.2.2.1.4 - Bijzondere omstandigheden</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Artikel 3.2.2.1.4 Bijzondere omstandigheden</text:span>
                    </text:p>
                    <text:list text:style-name="id1-3-2-2-1-3-1-5-39-3-2">
                      <text:list-item text:style-override="id1-3-2-2-1-3-1-5-39-3-2-1">
                        <text:number>1.</text:number>
                        <text:p text:style-name="table_al">Als sprake is van een gesloten sneeuwdek, langdurige vorst of extreme weersomstandigheden kan het bevoegd gezag bepalen dat het opbreken van verharding of graven in het openbaar gebied of het aanleggen of verwijderen van kabels of leidingen in het openbaar gebied tijdelijk is verboden. In het besluit staat voor welke locatie en voor welke periode het verbod geldt.</text:p>
                      </text:list-item>
                      <text:list-item text:style-override="id1-3-2-2-1-3-1-5-39-3-2-2">
                        <text:number>2.</text:number>
                        <text:p text:style-name="table_al">Het besluit wordt elektronisch bekend gemaakt, of op andere geschikte wijze.</text:p>
                      </text:list-item>
                    </text:list>
                  </table:table-cell>
                </table:table-row>
                <table:table-row table:style-name="row">
                  <table:table-cell table:style-name="cell_frame_all" table:number-rows-spanned="1" table:number-columns-spanned="1">
                    <text:p text:style-name="table_al">
                      <text:span text:style-name="nadrukvet">Art. 3.2.2.2.1 - Kabels en leidingen aanleggen - toegestaan</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
                        <text:span text:style-name="nadrukcur">Paragraaf 3.2.2.2 Kabels en leidingen aanleggen - toegestaan</text:span>
                      </text:span>
                    </text:p>
                    <text:p text:style-name="table_al">
                      <text:span text:style-name="nadrukvet">Artikel 3.2.2.2.1 Kabels en leidingen aanleggen - toegestaan</text:span>
                    </text:p>
                    <text:p text:style-name="table_al">Het is toegestaan kabels en leidingen aan te leggen als:</text:p>
                    <text:list text:style-name="id1-3-2-2-1-3-1-5-40-3-4">
                      <text:list-item text:style-override="id1-3-2-2-1-3-1-5-40-3-4-1">
                        <text:number>a.</text:number>
                        <text:p text:style-name="table_al">het werkzaamheden betreffen die door of in opdracht van de gemeente worden uitgevoerd bij de uitoefening van haar publiekrechtelijke taak; of</text:p>
                      </text:list-item>
                      <text:list-item text:style-override="id1-3-2-2-1-3-1-5-40-3-4-2">
                        <text:number>b.</text:number>
                        <text:p text:style-name="table_al">sprake is van spoedeisende werkzaamheden als gevolg van een calamiteit die noodzakelijk zijn:</text:p>
                        <text:list text:style-name="id1-3-2-2-1-3-1-5-40-3-4-2-3">
                          <text:list-item text:style-override="id1-3-2-2-1-3-1-5-40-3-4-2-3-1">
                            <text:number>i.</text:number>
                            <text:p text:style-name="table_al">om persoonlijk letsel of grote schade te voorkomen;</text:p>
                          </text:list-item>
                          <text:list-item text:style-override="id1-3-2-2-1-3-1-5-40-3-4-2-3-2">
                            <text:number>ii.</text:number>
                            <text:p text:style-name="table_al">als gevolg van een ernstige belemmering of storing in de dienstverlening.</text:p>
                          </text:list-item>
                        </text:list>
                      </text:list-item>
                    </text:list>
                  </table:table-cell>
                </table:table-row>
                <table:table-row table:style-name="row">
                  <table:table-cell table:style-name="cell_frame_all" table:number-rows-spanned="1" table:number-columns-spanned="1">
                    <text:p text:style-name="table_al">
                      <text:span text:style-name="nadrukvet">Art. 3.2.2.4 - Kabels en leidingen aanleggen - informatieplicht</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Paragraaf 3.2.2.3 Kabels en leidingen aanleggen - informatieplicht</text:span>
                    </text:p>
                    <text:p text:style-name="table_al">
                      <text:span text:style-name="nadrukvet">Artikel 3.2.2.4 Kabels en leidingen aanleggen – informatieplicht</text:span>
                    </text:p>
                    <text:p text:style-name="table_al">De netbeheerder die zijn fysieke werkzaamheden heeft afgerond doet hiervan binnen vijf werkdagen een gereedmelding bij het college.</text:p>
                  </table:table-cell>
                </table:table-row>
                <table:table-row table:style-name="row">
                  <table:table-cell table:style-name="cell_frame_all" table:number-rows-spanned="1" table:number-columns-spanned="1">
                    <text:p text:style-name="table_al">
                      <text:span text:style-name="nadrukvet">Art. 3.2.2.4.1 - Toepassingsbereik</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Paragraaf 3.2.2.4 Kabels en leidingen aanleggen – meldingsplicht</text:span>
                    </text:p>
                    <text:p text:style-name="table_al">
                      <text:span text:style-name="nadrukvet">Artikel 3.2.2.4.1 Toepassingsbereik</text:span>
                    </text:p>
                    <text:list text:style-name="id1-3-2-2-1-3-1-5-42-3-3">
                      <text:list-item text:style-override="id1-3-2-2-1-3-1-5-42-3-3-1">
                        <text:number>1.</text:number>
                        <text:p text:style-name="table_al">Deze paragraaf is van toepassing op het aanleggen van kabels en leidingen in of op openbare gronden, tenzij toepassing kan worden gegeven aan artikel 3.2.2.2.1.</text:p>
                      </text:list-item>
                      <text:list-item text:style-override="id1-3-2-2-1-3-1-5-42-3-3-2">
                        <text:number>2.</text:number>
                        <text:p text:style-name="table_al">Onder werkzaamheden van niet-ingrijpende aard wordt verstaan:</text:p>
                        <text:list text:style-name="id1-3-2-2-1-3-1-5-42-3-3-2-3">
                          <text:list-item text:style-override="id1-3-2-2-1-3-1-5-42-3-3-2-3-1">
                            <text:number>a.</text:number>
                            <text:p text:style-name="table_al">het aanbrengen of verwijderen van kabels of leidingen in reeds aanwezige voorzieningen, zonder dat er een sleuf wordt gegraven;</text:p>
                          </text:list-item>
                          <text:list-item text:style-override="id1-3-2-2-1-3-1-5-42-3-3-2-3-2">
                            <text:number>b.</text:number>
                            <text:p text:style-name="table_al">werkzaamheden aan kabels of leidingen over een lengte van minder dan 25 meter, gerekend met een maximale sleufbreedte van 0,60 meter;</text:p>
                          </text:list-item>
                          <text:list-item text:style-override="id1-3-2-2-1-3-1-5-42-3-3-2-3-3">
                            <text:number>c.</text:number>
                            <text:p text:style-name="table_al">het maken van huisaansluitingen, waaronder tijdelijke aansluitingen, met een gezamenlijke lengte van minder dan 25 meter.</text:p>
                          </text:list-item>
                        </text:list>
                      </text:list-item>
                      <text:list-item text:style-override="id1-3-2-2-1-3-1-5-42-3-3-3">
                        <text:number>3.</text:number>
                        <text:p text:style-name="table_al">Onder werkzaamheden van niet-ingrijpende aard wordt niet verstaan:</text:p>
                        <text:list text:style-name="id1-3-2-2-1-3-1-5-42-3-3-3-3">
                          <text:list-item text:style-override="id1-3-2-2-1-3-1-5-42-3-3-3-3-1">
                            <text:number>a.</text:number>
                            <text:p text:style-name="table_al">werkzaamheden die langer duren dan één dag;</text:p>
                          </text:list-item>
                          <text:list-item text:style-override="id1-3-2-2-1-3-1-5-42-3-3-3-3-2">
                            <text:number>b.</text:number>
                            <text:p text:style-name="table_al">werkzaamheden waarbij (water)wegen worden gekruist;</text:p>
                          </text:list-item>
                          <text:list-item text:style-override="id1-3-2-2-1-3-1-5-42-3-3-3-3-3">
                            <text:number>c.</text:number>
                            <text:p text:style-name="table_al">werkzaamheden waarbij sprake is van boringen of persingen;</text:p>
                          </text:list-item>
                          <text:list-item text:style-override="id1-3-2-2-1-3-1-5-42-3-3-3-3-4">
                            <text:number>d.</text:number>
                            <text:p text:style-name="table_al">werkzaamheden waarbij bovengrondse voorzieningen worden aangebracht dan wel worden vervangen;</text:p>
                          </text:list-item>
                          <text:list-item text:style-override="id1-3-2-2-1-3-1-5-42-3-3-3-3-5">
                            <text:number>e.</text:number>
                            <text:p text:style-name="table_al">werkzaamheden waarbij handholes worden aangebracht;</text:p>
                          </text:list-item>
                          <text:list-item text:style-override="id1-3-2-2-1-3-1-5-42-3-3-3-3-6">
                            <text:number>f.</text:number>
                            <text:p text:style-name="table_al">werkzaamheden in verband met de aanleg van private netten</text:p>
                          </text:list-item>
                        </text:list>
                      </text:list-item>
                    </text:list>
                  </table:table-cell>
                </table:table-row>
                <table:table-row table:style-name="row">
                  <table:table-cell table:style-name="cell_frame_all" table:number-rows-spanned="1" table:number-columns-spanned="1">
                    <text:p text:style-name="table_al">
                      <text:span text:style-name="nadrukvet">Art. 3.2.2.4.2 - Kabels en leidingen aanleggen - meldingsplicht</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Artikel 3.2.2.4.2 Kabels en leidingen aanleggen – meldingsplicht</text:span>
                    </text:p>
                    <text:list text:style-name="id1-3-2-2-1-3-1-5-43-3-2">
                      <text:list-item text:style-override="id1-3-2-2-1-3-1-5-43-3-2-1">
                        <text:number>1.</text:number>
                        <text:p text:style-name="table_al">Het is verboden zonder voorafgaande melding werkzaamheden van niet-ingrijpende aard uit te voeren.</text:p>
                      </text:list-item>
                      <text:list-item text:style-override="id1-3-2-2-1-3-1-5-43-3-2-2">
                        <text:number>2.</text:number>
                        <text:p text:style-name="table_al">De voorgenomen werkzaamheden worden ten minste vijf werkdagen voor de start van de werkzaamheden gemeld bij het college.</text:p>
                      </text:list-item>
                    </text:list>
                  </table:table-cell>
                </table:table-row>
                <table:table-row table:style-name="row">
                  <table:table-cell table:style-name="cell_frame_all" table:number-rows-spanned="1" table:number-columns-spanned="1">
                    <text:p text:style-name="table_al">
                      <text:span text:style-name="nadrukvet">Art. 3.2.2.4.3 - Kabels en leidingen aanleggen - specifieke indieningsvereisten</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Artikel 3.2.2.4.3 Kabels en leidingen aanleggen - specifieke indieningsvereisten</text:span>
                    </text:p>
                    <text:p text:style-name="table_al">De melding als bedoeld in artikel 3.2.2.4.2 bevat in ieder geval:</text:p>
                    <text:list text:style-name="id1-3-2-2-1-3-1-5-44-3-3">
                      <text:list-item text:style-override="id1-3-2-2-1-3-1-5-44-3-3-1">
                        <text:number>a.</text:number>
                        <text:p text:style-name="table_al">de naam, het adres, de contactgegevens en het factuuradres van de melder;</text:p>
                      </text:list-item>
                      <text:list-item text:style-override="id1-3-2-2-1-3-1-5-44-3-3-2">
                        <text:number>b.</text:number>
                        <text:p text:style-name="table_al">wanneer de melder een aanbieder betreft: het ACM-registratienummer;</text:p>
                      </text:list-item>
                      <text:list-item text:style-override="id1-3-2-2-1-3-1-5-44-3-3-3">
                        <text:number>c.</text:number>
                        <text:p text:style-name="table_al">het KvK-nummer en het KvK-vestigingsnummer;</text:p>
                      </text:list-item>
                      <text:list-item text:style-override="id1-3-2-2-1-3-1-5-44-3-3-4">
                        <text:number>d.</text:number>
                        <text:p text:style-name="table_al">het adres, de kadastrale aanduiding of de ligging van het project;</text:p>
                      </text:list-item>
                      <text:list-item text:style-override="id1-3-2-2-1-3-1-5-44-3-3-5">
                        <text:number>e.</text:number>
                        <text:p text:style-name="table_al">een omschrijving van de aard en omvang van het project;</text:p>
                      </text:list-item>
                      <text:list-item text:style-override="id1-3-2-2-1-3-1-5-44-3-3-6">
                        <text:number>f.</text:number>
                        <text:p text:style-name="table_al">indien het een kabel ten behoeve van telecommunicatie betreft: een melding of het een openbaar netwerk of een niet openbaar netwerk betreft;</text:p>
                      </text:list-item>
                      <text:list-item text:style-override="id1-3-2-2-1-3-1-5-44-3-3-7">
                        <text:number>g.</text:number>
                        <text:p text:style-name="table_al">indien de aanvraag of melding door een gemachtigde wordt ingediend, tevens: de naam, het adres en de contactgegevens van degene namens wie de aanvraag of melding wordt ingediend, alsmede een afschrift van de machtiging;</text:p>
                      </text:list-item>
                      <text:list-item text:style-override="id1-3-2-2-1-3-1-5-44-3-3-8">
                        <text:number>h.</text:number>
                        <text:p text:style-name="table_al">indien het project wordt uitgevoerd door een ander dan de aanvrager of melder: de naam, het adres en de contactgegevens van de uitvoerder;</text:p>
                      </text:list-item>
                      <text:list-item text:style-override="id1-3-2-2-1-3-1-5-44-3-3-9">
                        <text:number>i.</text:number>
                        <text:p text:style-name="table_al">wanneer de werkzaamheden in de directe nabijheid van een boom plaatsvinden: een bomenwerkplan;</text:p>
                      </text:list-item>
                      <text:list-item text:style-override="id1-3-2-2-1-3-1-5-44-3-3-10">
                        <text:number>j.</text:number>
                        <text:p text:style-name="table_al">een motivering, zo nodig aan de hand van een tekening, waaruit blijkt onder welk van de categorieën werkzaamheden als bedoeld in artikel 3.2.2.4.1, tweede lid, zijn werkzaamheden vallen;</text:p>
                      </text:list-item>
                      <text:list-item text:style-override="id1-3-2-2-1-3-1-5-44-3-3-11">
                        <text:number>k.</text:number>
                        <text:p text:style-name="table_al">voor werkzaamheden in bestaand gebied: één of meer tekeningen van het gewenste tracé, ingetekend op schaal, waarop de positionering van het tracé ten opzichte van de omgeving duidelijk zichtbaar is;</text:p>
                      </text:list-item>
                      <text:list-item text:style-override="id1-3-2-2-1-3-1-5-44-3-3-12">
                        <text:number>l.</text:number>
                        <text:p text:style-name="table_al">voor werkzaamheden in gebieden die in ontwikkeling zijn: de tekeningen als bedoeld in artikel 3.2.2.4.3, onder k en de begrenzing van het plangebied, inclusief indeling van het te ontwikkelen gebied en maatvoering ten opzichte van toekomstige vaste punten;</text:p>
                      </text:list-item>
                      <text:list-item text:style-override="id1-3-2-2-1-3-1-5-44-3-3-13">
                        <text:number>m.</text:number>
                        <text:p text:style-name="table_al">indien mogelijke hinder optreedt voor weggebruikers: een verkeersplan; en</text:p>
                      </text:list-item>
                      <text:list-item text:style-override="id1-3-2-2-1-3-1-5-44-3-3-14">
                        <text:number>n.</text:number>
                        <text:p text:style-name="table_al">de door de netbeheerder verkregen gebiedsinformatie naar aanleiding van een oriëntatieverzoek of een graafmelding (KLIC-melding) niet ouder dan twee weken op het moment van indienen, met daarin het gewenste tracé en de nieuw te leggen kabels en/ of leidingen.</text:p>
                      </text:list-item>
                    </text:list>
                  </table:table-cell>
                </table:table-row>
                <table:table-row table:style-name="row">
                  <table:table-cell table:style-name="cell_frame_all" table:number-rows-spanned="1" table:number-columns-spanned="1">
                    <text:p text:style-name="table_al">
                      <text:span text:style-name="nadrukvet">Art. 3.2.2.4.4 - Kabels en leidingen aanleggen - eisen aan tekeningen</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Artikel 3.2.2.4.4 Kabels en leidingen aanleggen – eisen aan tekeningen</text:span>
                    </text:p>
                    <text:p text:style-name="table_al">De tekening als bedoeld in artikel 3.2.2.4.3 moeten in ieder geval voldoen aan de volgende eisen:</text:p>
                    <text:list text:style-name="id1-3-2-2-1-3-1-5-45-3-3">
                      <text:list-item text:style-override="id1-3-2-2-1-3-1-5-45-3-3-1">
                        <text:number>a.</text:number>
                        <text:p text:style-name="table_al">de tekeningen zijn voorzien van een tekeninghoofd met een unieke referentie en voorzien van versiebeheer met datum;</text:p>
                      </text:list-item>
                      <text:list-item text:style-override="id1-3-2-2-1-3-1-5-45-3-3-2">
                        <text:number>b.</text:number>
                        <text:p text:style-name="table_al">de tekeningen zijn voorzien van een noordpijl;</text:p>
                      </text:list-item>
                      <text:list-item text:style-override="id1-3-2-2-1-3-1-5-45-3-3-3">
                        <text:number>c.</text:number>
                        <text:p text:style-name="table_al">de maatvoering van het geplande tracé is eenduidig en volledig aangegeven ten opzichte van vaste punten in de omgeving (GBK);</text:p>
                      </text:list-item>
                      <text:list-item text:style-override="id1-3-2-2-1-3-1-5-45-3-3-4">
                        <text:number>d.</text:number>
                        <text:p text:style-name="table_al">het aantal kabels en leidingen is aangegeven inclusief materiaalsoorten, lengtes en diameters van de leidingen;</text:p>
                      </text:list-item>
                      <text:list-item text:style-override="id1-3-2-2-1-3-1-5-45-3-3-5">
                        <text:number>e.</text:number>
                        <text:p text:style-name="table_al">objecten in de openbare ruimte zoals bomen, banken, openbare verlichting etc., die van invloed kunnen zijn op het tracé en/of de uit te voeren werkzaamheden, dienen aangegeven te zijn op de tekeningen;</text:p>
                      </text:list-item>
                      <text:list-item text:style-override="id1-3-2-2-1-3-1-5-45-3-3-6">
                        <text:number>f.</text:number>
                        <text:p text:style-name="table_al">de ligging t.o.v. reeds aanwezige kabels en leidingen, zowel X- als Y richting.</text:p>
                      </text:list-item>
                    </text:list>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Paragraaf 3.2.2.5 Kabels en leidingen aanleggen – vergunningplicht</text:span>
                    </text:p>
                    <text:p text:style-name="table_al">
                      <text:span text:style-name="nadrukvet">Artikel 3.2.2.5.1 Toepassingsbereik</text:span>
                    </text:p>
                    <text:p text:style-name="table_al">Deze paragraaf is van toepassing op het aanleggen van kabels en leidingen in of op openbare gronden, tenzij toepassing kan worden gegeven aan paragraaf 3.2.2.2 of paragraaf 3.2.2.4.</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Artikel 3.2.2.5.2 Kabels en leidingen aanleggen – vergunningplicht</text:span>
                    </text:p>
                    <text:p text:style-name="table_al">Het is verboden zonder omgevingsvergunning of instemmingsbesluit kabels en leidingen aan te leggen.</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Artikel 3.2.2.5.3 Kabels en leidingen aanleggen - specifieke aanvraagvereisten</text:span>Bij een aanvraag om een omgevingsvergunning of een instemmingsbesluit voor het aanleggen van kabels en leidingen worden in ieder geval de volgende gegevens aangeleverd:</text:p>
                    <text:list text:style-name="id1-3-2-2-1-3-1-5-48-3-2">
                      <text:list-item text:style-override="id1-3-2-2-1-3-1-5-48-3-2-1">
                        <text:number>1.</text:number>
                        <text:p text:style-name="table_al">de gegevens als bedoeld in artikel 3.2.2.4.3, waarbij de tekening moet voldoen aan de eisen als bedoeld in artikel 3.2.2.4.4;</text:p>
                      </text:list-item>
                      <text:list-item text:style-override="id1-3-2-2-1-3-1-5-48-3-2-2">
                        <text:number>2.</text:number>
                        <text:p text:style-name="table_al">voor werkzaamheden in gebieden die in ontwikkeling zijn: een tekening met het vastgestelde nutstracé;</text:p>
                      </text:list-item>
                      <text:list-item text:style-override="id1-3-2-2-1-3-1-5-48-3-2-3">
                        <text:number>3.</text:number>
                        <text:p text:style-name="table_al">voor werkzaamheden waarbij gebruik wordt gemaakt van een gestuurde boring: een werkplan;</text:p>
                      </text:list-item>
                      <text:list-item text:style-override="id1-3-2-2-1-3-1-5-48-3-2-4">
                        <text:number>4.</text:number>
                        <text:p text:style-name="table_al">voor werkzaamheden waarvan het college het noodzakelijk acht dat een werkplan wordt aangeleverd: een werkplan;</text:p>
                      </text:list-item>
                      <text:list-item text:style-override="id1-3-2-2-1-3-1-5-48-3-2-5">
                        <text:number>5.</text:number>
                        <text:p text:style-name="table_al">het werkplan dient te bestaan uit de volgende onderdelen:</text:p>
                        <text:list text:style-name="id1-3-2-2-1-3-1-5-48-3-2-5-3">
                          <text:list-item text:style-override="id1-3-2-2-1-3-1-5-48-3-2-5-3-1">
                            <text:number>i.</text:number>
                            <text:p text:style-name="table_al">een tekening van de indeling van het werkterrein;</text:p>
                          </text:list-item>
                          <text:list-item text:style-override="id1-3-2-2-1-3-1-5-48-3-2-5-3-2">
                            <text:number>ii.</text:number>
                            <text:p text:style-name="table_al">een tekening van de plaats van de op te stellen apparatuur en voertuigen;</text:p>
                          </text:list-item>
                          <text:list-item text:style-override="id1-3-2-2-1-3-1-5-48-3-2-5-3-3">
                            <text:number>iii.</text:number>
                            <text:p text:style-name="table_al">een tekening van de plaats waar de leiding(en) wordt uitgelegd;</text:p>
                          </text:list-item>
                          <text:list-item text:style-override="id1-3-2-2-1-3-1-5-48-3-2-5-3-4">
                            <text:number>iv.</text:number>
                            <text:p text:style-name="table_al">een beschrijving van de wijze van aan- en afvoer van materiaal;</text:p>
                          </text:list-item>
                          <text:list-item text:style-override="id1-3-2-2-1-3-1-5-48-3-2-5-3-5">
                            <text:number>v.</text:number>
                            <text:p text:style-name="table_al">een verkeersplan conform CROW 96b;</text:p>
                          </text:list-item>
                          <text:list-item text:style-override="id1-3-2-2-1-3-1-5-48-3-2-5-3-6">
                            <text:number>vi.</text:number>
                            <text:p text:style-name="table_al">een boorplan inclusief ligging van bestaande kabels en leidingen opgenomen in het lengteprofiel;</text:p>
                          </text:list-item>
                          <text:list-item text:style-override="id1-3-2-2-1-3-1-5-48-3-2-5-3-7">
                            <text:number>vii.</text:number>
                            <text:p text:style-name="table_al">de resultaten (foto’s) verkregen uit de gegraven proefsleuven;</text:p>
                          </text:list-item>
                          <text:list-item text:style-override="id1-3-2-2-1-3-1-5-48-3-2-5-3-8">
                            <text:number>viii.</text:number>
                            <text:p text:style-name="table_al">een communicatieplan; </text:p>
                          </text:list-item>
                          <text:list-item text:style-override="id1-3-2-2-1-3-1-5-48-3-2-5-3-9">
                            <text:number>ix.</text:number>
                            <text:p text:style-name="table_al">een bereikbaarheidsplan met daarin minimaal opgenomen de wijze waarop percelen bereikbaar worden gehouden en afstemming met nood- en hulpdiensten.</text:p>
                          </text:list-item>
                        </text:list>
                      </text:list-item>
                    </text:list>
                  </table:table-cell>
                </table:table-row>
                <table:table-row table:style-name="row">
                  <table:table-cell table:style-name="cell_frame_all" table:number-rows-spanned="1" table:number-columns-spanned="1">
                    <text:p text:style-name="table_al">
                      <text:span text:style-name="nadrukvet">Art. 3.2.2.5.4 - Kabels en leidingen aanleggen - beoordelingsregels</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Artikel 3.2.2.5.4 Kabels en leidingen aanleggen - beoordelingsregels</text:span>
                    </text:p>
                    <text:p text:style-name="table_al">
                      <text:span text:style-name="nadrukvet">Het instemmingsbesluit of de omgevingsvergunning wordt alleen verleend als:</text:span>
                    </text:p>
                    <text:list text:style-name="id1-3-2-2-1-3-1-5-49-3-3">
                      <text:list-item text:style-override="id1-3-2-2-1-3-1-5-49-3-3-1">
                        <text:number>a.</text:number>
                        <text:p text:style-name="table_al">
                          <text:span text:style-name="nadrukvet">het veilige en doelmatige gebruik van de openbare ruimte niet onevenredig wordt gehinderd;</text:span>
                        </text:p>
                      </text:list-item>
                      <text:list-item text:style-override="id1-3-2-2-1-3-1-5-49-3-3-2">
                        <text:number>b.</text:number>
                        <text:p text:style-name="table_al">
                          <text:span text:style-name="nadrukvet">de bereikbaarheid van gronden of gebouwen niet onevenredig wordt belemmerd;</text:span>
                        </text:p>
                      </text:list-item>
                      <text:list-item text:style-override="id1-3-2-2-1-3-1-5-49-3-3-3">
                        <text:number>c.</text:number>
                        <text:p text:style-name="table_al">
                          <text:span text:style-name="nadrukvet">het doelmatige beheer en onderhoud van de openbare ruimte niet onevenredig wordt gehinderd;</text:span>
                        </text:p>
                      </text:list-item>
                      <text:list-item text:style-override="id1-3-2-2-1-3-1-5-49-3-3-4">
                        <text:number>d.</text:number>
                        <text:p text:style-name="table_al">
                          <text:span text:style-name="nadrukvet"> doelmatige verdeling van de ondergrondse ruimte niet wordt belemmerd.</text:span>
                        </text:p>
                      </text:list-item>
                    </text:list>
                  </table:table-cell>
                </table:table-row>
                <table:table-row table:style-name="row">
                  <table:table-cell table:style-name="cell_frame_all" table:number-rows-spanned="1" table:number-columns-spanned="1">
                    <text:p text:style-name="table_al">
                      <text:span text:style-name="nadrukvet">Art. 3.2.2.5.5 - Kabels en leidingen aanleggen - beoordelingsregels private netten</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Artikel 3.2.2.5.5 Kabels en leidingen aanleggen - beoordelingsregels private netten</text:span>
                    </text:p>
                    <text:p text:style-name="table_al">
                      <text:span text:style-name="nadrukvet">De omgevingsvergunning voor de aanleg van kabels en leidingen ten behoeve van private netten wordt alleen verleend als:</text:span>
                    </text:p>
                    <text:list text:style-name="id1-3-2-2-1-3-1-5-50-3-3">
                      <text:list-item text:style-override="id1-3-2-2-1-3-1-5-50-3-3-1">
                        <text:number>a.</text:number>
                        <text:p text:style-name="table_al">
                          <text:span text:style-name="nadrukvet">voldaan wordt aan de beoordelingsregels als bedoeld in artikel 3.2.2.5.4;</text:span>
                        </text:p>
                      </text:list-item>
                      <text:list-item text:style-override="id1-3-2-2-1-3-1-5-50-3-3-2">
                        <text:number>b.</text:number>
                        <text:p text:style-name="table_al">
                          <text:span text:style-name="nadrukvet">het netwerk wordt ingeschreven in de openbare registers van het kadaster als onroerende zaak en het netwerk ten goede komt aan het algemeen nut;</text:span>
                        </text:p>
                      </text:list-item>
                      <text:list-item text:style-override="id1-3-2-2-1-3-1-5-50-3-3-3">
                        <text:number>c.</text:number>
                        <text:p text:style-name="table_al">
                          <text:span text:style-name="nadrukvet">de eigenaar van het netwerk voldoet aan de Wet informatie-uitwisseling bovengrondse en ondergrondse netten en netwerken (Wibon);</text:span>
                        </text:p>
                      </text:list-item>
                      <text:list-item text:style-override="id1-3-2-2-1-3-1-5-50-3-3-4">
                        <text:number>d.</text:number>
                        <text:p text:style-name="table_al">
                          <text:span text:style-name="nadrukvet">het netwerk om de 3 meter wordt voorzien van een merklabel, waarbij in de opdruk de naam van de eigenaar staat aangeven.</text:span>
                        </text:p>
                      </text:list-item>
                    </text:list>
                  </table:table-cell>
                </table:table-row>
                <table:table-row table:style-name="row">
                  <table:table-cell table:style-name="cell_frame_all" table:number-rows-spanned="1" table:number-columns-spanned="1">
                    <text:p text:style-name="table_al">
                      <text:span text:style-name="nadrukvet">Art. 3.2.2.5.6 - Kabels en leidingen aanleggen - vergunningvoorschriften</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Artikel 3.2.2.5.6 Kabels en leidingen aanleggen - vergunningvoorschriften</text:span>
                    </text:p>
                    <text:p text:style-name="table_al">
                      <text:span text:style-name="nadrukvet">Aan de omgevingsvergunning of het instemmingsbesluit als bedoeld in artikel 3.2.2.5.2 kan als vergunningsvoorschrift worden opgelegd:</text:span>
                    </text:p>
                    <text:list text:style-name="id1-3-2-2-1-3-1-5-51-3-3">
                      <text:list-item text:style-override="id1-3-2-2-1-3-1-5-51-3-3-1">
                        <text:number>a.</text:number>
                        <text:p text:style-name="table_al">
                          <text:span text:style-name="nadrukvet">een termijn waarbinnen de werkzaamheden moeten zijn voltooid;</text:span>
                        </text:p>
                      </text:list-item>
                      <text:list-item text:style-override="id1-3-2-2-1-3-1-5-51-3-3-2">
                        <text:number>b.</text:number>
                        <text:p text:style-name="table_al">
                          <text:span text:style-name="nadrukvet">een wijze van uitvoering van werkzaamheden aan kabels en leidingen.</text:span>
                        </text:p>
                      </text:list-item>
                    </text:list>
                  </table:table-cell>
                </table:table-row>
                <table:table-row table:style-name="row">
                  <table:table-cell table:style-name="cell_frame_all" table:number-rows-spanned="1" table:number-columns-spanned="1">
                    <text:p text:style-name="table_al">
                      <text:span text:style-name="nadrukvet">Art. 3.2.2.6.1 - Kosten voor herstel, beheer onderhoud en degeneratie</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Paragraaf</text:span>
                      <text:span text:style-name="nadrukvet"> 3.2.2.6 Kosten voor herstel, beheer onderhoud en degeneratie en nadeelcompensatie</text:span>
                    </text:p>
                    <text:p text:style-name="table_al">
                      <text:span text:style-name="nadrukvet">Artikel 3.2.2.6.1 Kosten voor herstel, beheer onderhoud en degeneratie</text:span>
                    </text:p>
                    <text:list text:style-name="id1-3-2-2-1-3-1-5-52-3-3">
                      <text:list-item text:style-override="id1-3-2-2-1-3-1-5-52-3-3-1">
                        <text:number>1.</text:number>
                        <text:p text:style-name="table_al">
                          <text:span text:style-name="nadrukvet">Het uitgangspunt bij het herstel van gronden is dat de grond wordt teruggebracht in de oude staat.</text:span>
                        </text:p>
                      </text:list-item>
                      <text:list-item text:style-override="id1-3-2-2-1-3-1-5-52-3-3-2">
                        <text:number>2.</text:number>
                        <text:p text:style-name="table_al">
                          <text:span text:style-name="nadrukvet">Bij de berekening en het proces van afhandeling van de kosten voor herstel in oude staat worden de regels uit bijlage 6 in acht genomen.</text:span>
                        </text:p>
                      </text:list-item>
                    </text:list>
                  </table:table-cell>
                </table:table-row>
                <table:table-row table:style-name="row">
                  <table:table-cell table:style-name="cell_frame_all" table:number-rows-spanned="1" table:number-columns-spanned="1">
                    <text:p text:style-name="table_al">
                      <text:span text:style-name="nadrukvet">Art. 3.2.2.6.2 - Nadeelcompensatie</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Artikel 3.2.2.6.2 Nadeelcompensatie</text:span>
                    </text:p>
                    <text:p text:style-name="table_al">
                      <text:span text:style-name="nadrukvet">Het college kent een netbeheerder die schade lijdt of zal lijden als gevolg van een besluit van het college als bedoeld in artikel 3.2.2.7 tweede lid, dan wel als gevolg van de rechtmatige uitoefening door het college van zijn publiekrechtelijke bevoegdheid of taak, op verzoek een vergoeding toe, wanneer de schade uitstijgt boven het normale maatschappelijke risico en hem in vergelijking met anderen onevenredig zwaar treft.</text:span>
                    </text:p>
                  </table:table-cell>
                </table:table-row>
                <table:table-row table:style-name="row">
                  <table:table-cell table:style-name="cell_frame_all" table:number-rows-spanned="1" table:number-columns-spanned="1">
                    <text:p text:style-name="table_al">
                      <text:span text:style-name="nadrukvet">Afdeling 3.3 Milieubelastende activiteiten</text:span>
                    </text:p>
                    <text:p text:style-name="table_al">
                      <text:span text:style-name="nadrukvet">Paragraaf 3.3.1 Festiviteiten en geluidhinder</text:span>
                    </text:p>
                    <text:p text:style-name="table_al">
                      <text:span text:style-name="nadrukvet">Art. 3.3.1.1 - Melding incidentele festiviteiten</text:span>
                    </text:p>
                  </table:table-cell>
                  <table:table-cell table:style-name="cell_frame_all" table:number-rows-spanned="1" table:number-columns-spanned="1">
                    <text:p text:style-name="table_al">
                      <text:span text:style-name="nadrukvet">Afdeling 3.3 Milieubelastende activiteiten</text:span>
                    </text:p>
                    <text:p text:style-name="table_al">
                      <text:span text:style-name="nadrukvet">Paragraaf 3.3.1 Festiviteiten en geluidhinder</text:span>
                    </text:p>
                    <text:p text:style-name="table_al">Artikel 3.3.1.1 Melding incidentele festiviteiten </text:p>
                    <text:list text:style-name="id1-3-2-2-1-3-1-5-54-2-4">
                      <text:list-item text:style-override="id1-3-2-2-1-3-1-5-54-2-4-1">
                        <text:number>1.</text:number>
                        <text:p text:style-name="table_al"> Als de houder van een inrichting het college minstens twee weken van tevoren op de hoogte heeft gesteld van de festiviteit, mag de inrichting maximaal 12 incidentele festiviteiten per kalenderjaar houden, waarbij de geluidnormen als bedoeld in de artikelen 2.17, 2.17a, 2.19, 2.19a en 2.20 van het Activiteitenbesluit milieubeheer niet van toepassing zijn.</text:p>
                      </text:list-item>
                      <text:list-item text:style-override="id1-3-2-2-1-3-1-5-54-2-4-2">
                        <text:number>2.</text:number>
                        <text:p text:style-name="table_al"> Als de houder van een inrichting het college minstens 10 werkdagen van tevoren op de hoogte heeft gesteld van de festiviteit, mag de inrichting maximaal 12 incidentele festiviteiten per kalenderjaar houden, waarbij de voorwaarden met betrekking tot verlichting ten behoeve van sportbeoefening in de buitenlucht als bedoeld in artikel 4.113, eerste lid, van het Activiteitenbesluit milieubeheer niet van toepassing zijn.</text:p>
                      </text:list-item>
                      <text:list-item text:style-override="id1-3-2-2-1-3-1-5-54-2-4-3">
                        <text:number>3.</text:number>
                        <text:p text:style-name="table_al"> De kennisgeving wordt geacht te zijn gedaan als het college op het verzoek van de houder van een inrichting een incidentele festiviteit die normaal gesproken niet te voorzien was, meteen toestaat.</text:p>
                      </text:list-item>
                      <text:list-item text:style-override="id1-3-2-2-1-3-1-5-54-2-4-4">
                        <text:number>4.</text:number>
                        <text:p text:style-name="table_al"> Het college stelt een formulier vast voor het doen van kennisgeving.</text:p>
                      </text:list-item>
                      <text:list-item text:style-override="id1-3-2-2-1-3-1-5-54-2-4-5">
                        <text:number>5.</text:number>
                        <text:p text:style-name="table_al"> De kennisgeving wordt geacht te zijn gedaan als het formulier volledig en naar waarheid is ingevuld, en tijdig is ingeleverd op de plaats die op dat formulier is vermeld.</text:p>
                      </text:list-item>
                      <text:list-item text:style-override="id1-3-2-2-1-3-1-5-54-2-4-6">
                        <text:number>6.</text:number>
                        <text:p text:style-name="table_al"> Muziek mag alleen binnen het gebouw van de inrichting ten gehore worden gebracht. Ramen en deuren moeten hierbij gesloten blijven, behalve voor het onmiddellijk doorlaten van personen of goederen.</text:p>
                      </text:list-item>
                    </text:list>
                  </table:table-cell>
                  <table:table-cell table:style-name="cell_frame_all" table:number-rows-spanned="1" table:number-columns-spanned="1">
                    <text:p text:style-name="table_al">
                      <text:span text:style-name="nadrukvet">Afdeling 3.3 Milieubelastende activiteiten</text:span>
                    </text:p>
                    <text:p text:style-name="table_al">
                      <text:span text:style-name="nadrukvet">Paragraaf 3.3.1 Festiviteiten en geluidhinder</text:span>
                    </text:p>
                    <text:p text:style-name="table_al">Artikel 3.3.1.1 Melding incidentele festiviteiten </text:p>
                    <text:list text:style-name="id1-3-2-2-1-3-1-5-54-3-4">
                      <text:list-item text:style-override="id1-3-2-2-1-3-1-5-54-3-4-1">
                        <text:number>1.</text:number>
                        <text:p text:style-name="table_al">
                          <text:span text:style-name="nadrukvet"> Het is verboden om festiviteiten te organiseren op een locatie waar bedrijfsmatige activiteiten worden uitgevoerd, zonder dit ten minste tien dagen voorafgaand aan deze festiviteiten te melden aan het college</text:span>.</text:p>
                      </text:list-item>
                      <text:list-item text:style-override="id1-3-2-2-1-3-1-5-54-3-4-2">
                        <text:number>2.</text:number>
                        <text:p text:style-name="table_al">
                          <text:span text:style-name="nadrukvet"> De melding bevat:</text:span>
                        </text:p>
                        <text:list text:style-name="id1-3-2-2-1-3-1-5-54-3-4-2-3">
                          <text:list-item text:style-override="id1-3-2-2-1-3-1-5-54-3-4-2-3-1">
                            <text:number>a.</text:number>
                            <text:p text:style-name="table_al">
                              <text:span text:style-name="nadrukvet"> Een beschrijving van de aard en omvang van de festiviteit in kwestie</text:span>
                            </text:p>
                          </text:list-item>
                          <text:list-item text:style-override="id1-3-2-2-1-3-1-5-54-3-4-2-3-2">
                            <text:number>b.</text:number>
                            <text:p text:style-name="table_al">
                              <text:span text:style-name="nadrukvet"> Een kaart met aanduiding van de locatie waar de festiviteit wordt gehouden</text:span>.</text:p>
                          </text:list-item>
                        </text:list>
                      </text:list-item>
                      <text:list-item text:style-override="id1-3-2-2-1-3-1-5-54-3-4-3">
                        <text:number>3.</text:number>
                        <text:p text:style-name="table_al">
                          <text:span text:style-name="nadrukvet"> Per afzonderlijke bedrijfslocatie is het onder voorwaarde van een melding toegestaan ten hoogste 12 festiviteiten per kalenderjaar te organiseren</text:span>.</text:p>
                      </text:list-item>
                      <text:list-item text:style-override="id1-3-2-2-1-3-1-5-54-3-4-4">
                        <text:number>4.</text:number>
                        <text:p text:style-name="table_al">
                          <text:span text:style-name="nadrukvet"> Artikel 22.63 van het Omgevingsplan gemeente Meppel is niet van toepassing op het houden van de gemelde festiviteiten</text:span>.</text:p>
                      </text:list-item>
                      <text:list-item text:style-override="id1-3-2-2-1-3-1-5-54-3-4-5">
                        <text:number>5.</text:number>
                        <text:p text:style-name="table_al">
                          <text:span text:style-name="nadrukvet"> Het is alleen toegestaan om bij het houden van een gemelde festiviteit muziek ten gehore te brengen, als dit binnen een gebouw met gesloten deuren en ramen gebeurt.</text:span>
                        </text:p>
                      </text:list-item>
                      <text:list-item text:style-override="id1-3-2-2-1-3-1-5-54-3-4-6">
                        <text:number>6.</text:number>
                        <text:p text:style-name="table_al">
                          <text:span text:style-name="nadrukvet"> Op de dagen, bedoeld in het eerste en derde lid, wordt het ten gehore brengen van extra muziek hoger dan de geluidsnorm uiterlijk om 01:00 uur beëindigd.</text:span>
                        </text:p>
                      </text:list-item>
                    </text:list>
                  </table:table-cell>
                </table:table-row>
                <table:table-row table:style-name="row">
                  <table:table-cell table:style-name="cell_frame_all" table:number-rows-spanned="1" table:number-columns-spanned="1">
                    <text:p text:style-name="table_al">
                      <text:span text:style-name="nadrukvet">Art. 3.3.1.2 - Verboden incidentele festiviteiten</text:span>
                    </text:p>
                  </table:table-cell>
                  <table:table-cell table:style-name="cell_frame_all" table:number-rows-spanned="1" table:number-columns-spanned="1">
                    <text:p text:style-name="table_al">Artikel 3.3.1.2 Verboden incidentele festiviteiten </text:p>
                    <text:p text:style-name="table_al">Het is verboden een incidentele festiviteit te organiseren, toe te laten, feitelijk te leiden of daaraan deel te nemen indien de burgemeester het organiseren van een incidentele festiviteit verboden heeft. Dit kan hij doen wanneer naar zijn oordeel de woon- en leefsituatie in de omgeving van de inrichting of openbare orde op ontoelaatbare wijze wordt beïnvloed.</text:p>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3.1.3 - Overige geluidhinder</text:span>
                    </text:p>
                  </table:table-cell>
                  <table:table-cell table:style-name="cell_frame_all" table:number-rows-spanned="1" table:number-columns-spanned="1">
                    <text:p text:style-name="table_al">Artikel 3.3.1.3 Overige geluidhinder </text:p>
                    <text:list text:style-name="id1-3-2-2-1-3-1-5-56-2-2">
                      <text:list-item text:style-override="id1-3-2-2-1-3-1-5-56-2-2-1">
                        <text:number>1.</text:number>
                        <text:p text:style-name="table_al"> Buiten een inrichting is het niet toegestaan handelingen te verrichten, of toestellen of geluidsapparaten in werking te hebben zodat daardoor voor een omwonende of voor de omgeving geluidhinder wordt veroorzaakt.</text:p>
                      </text:list-item>
                      <text:list-item text:style-override="id1-3-2-2-1-3-1-5-56-2-2-2">
                        <text:number>2.</text:number>
                        <text:p text:style-name="table_al"> Het college kan ontheffing verlenen van het verbod.</text:p>
                      </text:list-item>
                      <text:list-item text:style-override="id1-3-2-2-1-3-1-5-56-2-2-3">
                        <text:number>3.</text:number>
                        <text:p text:style-name="table_al"> Het verbod is niet van toepassing op situaties waarin wordt voorzien door de Wet geluidhinder, de Zondagswet, de Wet openbare manifestaties, het Vuurwerkbesluit, het Activiteitenbesluit milieubeheer, het Bouwbesluit 2012 of de Provinciale milieuverordening.</text:p>
                      </text:list-item>
                      <text:list-item text:style-override="id1-3-2-2-1-3-1-5-56-2-2-4">
                        <text:number>4.</text:number>
                        <text:p text:style-name="table_al"> Het college kan terreinen of wateren en categorieën van geluidsapparaten, toestellen of machines aanwijzen waar het verbod niet van toepassing is, als wordt voldaan aan de door het college vast te stellen voorschriften ter voorkoming of beperking van geluidhinder.</text:p>
                      </text:list-item>
                    </text:list>
                  </table:table-cell>
                  <table:table-cell table:style-name="cell_frame_all" table:number-rows-spanned="1" table:number-columns-spanned="1">
                    <text:p text:style-name="table_al">Artikel 3.3.1.3 Overige geluidhinder </text:p>
                    <text:list text:style-name="id1-3-2-2-1-3-1-5-56-3-2">
                      <text:list-item text:style-override="id1-3-2-2-1-3-1-5-56-3-2-1">
                        <text:number>1.</text:number>
                        <text:p text:style-name="table_al"> Buiten een inrichting is het niet toegestaan <text:span text:style-name="nadrukvet">milieubelastende activiteiten </text:span>te verrichten, of toestellen of geluidsapparaten in werking te hebben zodat daardoor voor een omwonende of voor de omgeving geluidhinder wordt veroorzaakt.</text:p>
                      </text:list-item>
                      <text:list-item text:style-override="id1-3-2-2-1-3-1-5-56-3-2-2">
                        <text:number>2.</text:number>
                        <text:p text:style-name="table_al"> Het college kan ontheffing verlenen van het verbod.</text:p>
                      </text:list-item>
                      <text:list-item text:style-override="id1-3-2-2-1-3-1-5-56-3-2-3">
                        <text:number>3.</text:number>
                        <text:p text:style-name="table_al"> Het verbod is niet van toepassing op situaties waarin wordt voorzien door de <text:span text:style-name="nadrukvet">Omgevingswet, het Besluit kwaliteit leefomgeving, de Zondagswet, de Wet openbare manifestaties, het Vuurwerkbesluit, het Besluit bouwwerken leefomgeving of de Provinciale omgevingsverordening</text:span>.</text:p>
                      </text:list-item>
                      <text:list-item text:style-override="id1-3-2-2-1-3-1-5-56-3-2-4">
                        <text:number>4.</text:number>
                        <text:p text:style-name="table_al"> Het college kan terreinen of wateren en categorieën van geluidsapparaten, toestellen of machines aanwijzen waar het verbod niet van toepassing is, als wordt voldaan aan de door het college vast te stellen voorschriften ter voorkoming of beperking van geluidhinder.</text:p>
                      </text:list-item>
                    </text:list>
                  </table:table-cell>
                </table:table-row>
                <table:table-row table:style-name="row">
                  <table:table-cell table:style-name="cell_frame_all" table:number-rows-spanned="1" table:number-columns-spanned="1">
                    <text:p text:style-name="table_al">
                      <text:span text:style-name="nadrukvet">Art. 3.3.1.5 - Geluidhinder door motorvoertuigen en bromfietsen</text:span>
                    </text:p>
                  </table:table-cell>
                  <table:table-cell table:style-name="cell_frame_all" table:number-rows-spanned="1" table:number-columns-spanned="1">
                    <text:p text:style-name="table_al">Artikel 3.3.1.5 Geluidhinder door motorvoertuigen en bromfietsen </text:p>
                    <text:p text:style-name="table_al">Het is verboden hobbymatig met een motorvoertuig of een bromfiets op een manier te gedragen, dat daardoor voor een omwonende of voor de omgeving geluidhinder ontstaat.</text:p>
                  </table:table-cell>
                  <table:table-cell table:style-name="cell_frame_all" table:number-rows-spanned="1" table:number-columns-spanned="1">
                    <text:p text:style-name="table_al">Artikel 3.3.1.5 Geluidhinder door motorvoertuigen en bromfietsen </text:p>
                    <text:p text:style-name="table_al">Het is verboden hobbymatig met een motorvoertuig of een bromfiets op een manier te gedragen, <text:span text:style-name="nadrukvet">op een zodanige wijze </text:span>dat daardoor voor een omwonende of voor de omgeving geluidhinder ontstaat.</text:p>
                  </table:table-cell>
                </table:table-row>
                <table:table-row table:style-name="row">
                  <table:table-cell table:style-name="cell_frame_all" table:number-rows-spanned="1" table:number-columns-spanned="1">
                    <text:p text:style-name="table_al">
                      <text:span text:style-name="nadrukvet">Art. 3.3.3.1 - Aanbieding ter inzameling van bedrijfsafvalstoffen</text:span>
                    </text:p>
                  </table:table-cell>
                  <table:table-cell table:style-name="cell_frame_all" table:number-rows-spanned="1" table:number-columns-spanned="1">
                    <text:p text:style-name="table_al">Artikel 3.3.3.1 Aanbieding ter inzameling van bedrijfsafvalstoffen </text:p>
                    <text:p text:style-name="table_al">Het is verboden anders dan in overeenstemming met artikel 2.5.3.1 bedrijfsafvalstoffen ter inzameling door de inzameldienst aan te bieden of over te dragen, of bij een inzamelplaats als bedoeld in artikel 2.5.2.1, achter te laten. </text:p>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3.3.2 - Regeling van inzameling van bedrijfsafvalstoffen</text:span>
                    </text:p>
                  </table:table-cell>
                  <table:table-cell table:style-name="cell_frame_all" table:number-rows-spanned="1" table:number-columns-spanned="1">
                    <text:p text:style-name="table_al">Artikel 3.3.3.2 Regeling van inzameling van bedrijfsafvalstoffen </text:p>
                    <text:list text:style-name="id1-3-2-2-1-3-1-5-59-2-2">
                      <text:list-item text:style-override="id1-3-2-2-1-3-1-5-59-2-2-1">
                        <text:number>1.</text:number>
                        <text:p text:style-name="table_al">Het is verboden bedrijfsafvalstoffen ter inzameling aan te bieden anders dan in overeenstemming met de door het college te stellen regels over de dagen, tijden, wijzen en plaatsen van inzameling van de krachtens artikel 2.5.3.1 aangewezen bedrijfsafvalstoffen. </text:p>
                      </text:list-item>
                      <text:list-item text:style-override="id1-3-2-2-1-3-1-5-59-2-2-2">
                        <text:number>2.</text:number>
                        <text:p text:style-name="table_al">Het college kan nadere regels stellen voor het aanbieden, overdragen of achterlaten van bedrijfsafvalstoffen. Deze regels kunnen mede worden vastgesteld voor anderen dan de inzameldienst. Deze regels kunnen een vrijstelling van het verbod inhouden. </text:p>
                      </text:list-item>
                    </text:list>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3.4.4 - Zwerfafval rondom inrichtingen</text:span>
                    </text:p>
                  </table:table-cell>
                  <table:table-cell table:style-name="cell_frame_all" table:number-rows-spanned="1" table:number-columns-spanned="1">
                    <text:p text:style-name="table_al">Artikel 3.3.4.4 Zwerfafval rondom inrichtingen </text:p>
                    <text:list text:style-name="id1-3-2-2-1-3-1-5-60-2-2">
                      <text:list-item text:style-override="id1-3-2-2-1-3-1-5-60-2-2-1">
                        <text:number>1.</text:number>
                        <text:p text:style-name="table_al">Degene die een inrichting drijft waar eet- of drinkwaren worden verkocht die ter plaatse kunnen worden genuttigd draagt zorg voor de aanwezigheid in of nabij de inrichting, van een steeds voor gebruik door het publiek beschikbare en tijdig geleegde afvalbak of soortgelijk middel voor het houden van afval.</text:p>
                      </text:list-item>
                      <text:list-item text:style-override="id1-3-2-2-1-3-1-5-60-2-2-2">
                        <text:number>2.</text:number>
                        <text:p text:style-name="table_al">Degene die de inrichting drijft verwijdert zo vaak als nodig etenswaren, verpakkingen, afval of andere materialen die kennelijk uit de inrichting afkomstig zijn of voor de inrichting zijn bestemd binnen een straal van ten minste 25 meter van de inrichting.</text:p>
                      </text:list-item>
                      <text:list-item text:style-override="id1-3-2-2-1-3-1-5-60-2-2-3">
                        <text:number>3.</text:number>
                        <text:p text:style-name="table_al">De vorige leden gelden niet voor situaties waarin wordt voorzien door het Activiteitenbesluit milieubeheer.</text:p>
                      </text:list-item>
                    </text:list>
                  </table:table-cell>
                  <table:table-cell table:style-name="cell_frame_all" table:number-rows-spanned="1" table:number-columns-spanned="1">
                    <text:p text:style-name="table_al">Artikel 3.3.4.4 Zwerfafval rondom inrichtingen </text:p>
                    <text:list text:style-name="id1-3-2-2-1-3-1-5-60-3-2">
                      <text:list-item text:style-override="id1-3-2-2-1-3-1-5-60-3-2-1">
                        <text:number>1.</text:number>
                        <text:p text:style-name="table_al">Degene die een inrichting drijft waar eet- of drinkwaren worden verkocht die ter plaatse kunnen worden genuttigd draagt zorg voor de aanwezigheid in of nabij de inrichting, van een steeds voor gebruik door het publiek beschikbare en tijdig geleegde afvalbak of soortgelijk middel voor het houden van afval.</text:p>
                      </text:list-item>
                      <text:list-item text:style-override="id1-3-2-2-1-3-1-5-60-3-2-2">
                        <text:number>2.</text:number>
                        <text:p text:style-name="table_al">Degene die de inrichting drijft verwijdert zo vaak als nodig etenswaren, verpakkingen, afval of andere materialen die kennelijk uit de inrichting afkomstig zijn of voor de inrichting zijn bestemd binnen een straal van ten minste 25 meter van de inrichting.</text:p>
                      </text:list-item>
                      <text:list-item text:style-override="id1-3-2-2-1-3-1-5-60-3-2-3">
                        <text:number>3.</text:number>
                        <text:p text:style-name="table_al">De vorige leden gelden niet voor situaties waarin wordt voorzien door <text:span text:style-name="nadrukvet">het Omgevingsplan gemeente Meppel</text:span>.</text:p>
                      </text:list-item>
                    </text:list>
                  </table:table-cell>
                </table:table-row>
                <table:table-row table:style-name="row">
                  <table:table-cell table:style-name="cell_frame_all" table:number-rows-spanned="1" table:number-columns-spanned="1">
                    <text:p text:style-name="table_al">
                      <text:span text:style-name="nadrukvet">Art. 3.3.4.6 - Geen opslag van afval in de open lucht</text:span>
                    </text:p>
                  </table:table-cell>
                  <table:table-cell table:style-name="cell_frame_all" table:number-rows-spanned="1" table:number-columns-spanned="1">
                    <text:p text:style-name="table_al">Artikel 3.3.4.6 Geen opslag van afval in de open lucht </text:p>
                    <text:p text:style-name="table_al">Het is verboden afvalstoffen op een voor het publiek waarneembare plaats in de open lucht en buiten een inrichting als bedoeld in artikel 1.1 van de Wet milieubeheer op te slaan of opgeslagen te hebben, anders dan door het in overeenstemming met paragraaf 2 van deze verordening aanbieden, achterlaten of overdragen van huishoudelijke afvalstoffen. </text:p>
                  </table:table-cell>
                  <table:table-cell table:style-name="cell_frame_all" table:number-rows-spanned="1" table:number-columns-spanned="1">
                    <text:p text:style-name="table_al">Artikel 3.3.4.6 Geen opslag van afval in de open lucht </text:p>
                    <text:p text:style-name="table_al">Het is verboden afvalstoffen op een voor het publiek waarneembare plaats in de open lucht en buiten een inrichting op te slaan of opgeslagen te hebben, anders dan door het in overeenstemming met paragraaf 2 van deze verordening aanbieden, achterlaten of overdragen van huishoudelijke afvalstoffen. </text:p>
                  </table:table-cell>
                </table:table-row>
                <table:table-row table:style-name="row">
                  <table:table-cell table:style-name="cell_frame_all" table:number-rows-spanned="1" table:number-columns-spanned="1">
                    <text:p text:style-name="table_al">
                      <text:span text:style-name="nadrukvet">Art. 3.3.4.8</text:span>
                    </text:p>
                  </table:table-cell>
                  <table:table-cell table:style-name="cell_frame_all" table:number-rows-spanned="1" table:number-columns-spanned="1">
                    <text:p text:style-name="table_al">Artikel 3.3.4.8 </text:p>
                    <text:p text:style-name="table_al">Reserveren</text:p>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3.5.1 - Opslag voertuigen, vaartuigen, mest, afvalstoffen en dergelijke</text:span>
                    </text:p>
                  </table:table-cell>
                  <table:table-cell table:style-name="cell_frame_all" table:number-rows-spanned="1" table:number-columns-spanned="1">
                    <text:p text:style-name="table_al">Artikel 3.3.5.1 Opslag voertuigen, vaartuigen, mest, afvalstoffen en dergelijke </text:p>
                    <text:list text:style-name="id1-3-2-2-1-3-1-5-63-2-2">
                      <text:list-item text:style-override="id1-3-2-2-1-3-1-5-63-2-2-1">
                        <text:number>1.</text:number>
                        <text:p text:style-name="table_al">In het belang van het uiterlijk aanzien van de gemeente, ter voorkoming of opheffing van overlast of ter voorkoming van schade aan de openbare gezondheid is het niet toegestaan op door het college aangewezen plaatsen, buiten een inrichting in de zin van de Wet milieubeheer, in de open lucht of buiten de weg, de volgende voorwerpen of stoffen op te slaan, te plaatsen of aanwezig te hebben:</text:p>
                        <text:list text:style-name="id1-3-2-2-1-3-1-5-63-2-2-1-3">
                          <text:list-item text:style-override="id1-3-2-2-1-3-1-5-63-2-2-1-3-1">
                            <text:number>a.</text:number>
                            <text:p text:style-name="table_al">onbruikbare, of aan hun oorspronkelijke bestemming onttrokken voer- of vaartuigen of onderdelen daarvan;</text:p>
                          </text:list-item>
                          <text:list-item text:style-override="id1-3-2-2-1-3-1-5-63-2-2-1-3-2">
                            <text:number>b.</text:number>
                            <text:p text:style-name="table_al">bromfietsen en motorvoertuigen of onderdelen daarvan;</text:p>
                          </text:list-item>
                          <text:list-item text:style-override="id1-3-2-2-1-3-1-5-63-2-2-1-3-3">
                            <text:number>c.</text:number>
                            <text:p text:style-name="table_al">voertuigen als bedoeld in artikel 3.4.5.1. of onderdelen daarvan, indien het plaatsen of aanwezig hebben daarvan geschiedt voor verkoop of verhuur of anderszins voor een commercieel doel;</text:p>
                          </text:list-item>
                          <text:list-item text:style-override="id1-3-2-2-1-3-1-5-63-2-2-1-3-4">
                            <text:number>d.</text:number>
                            <text:p text:style-name="table_al">mestopslag, gierkelders of andere verzamelplaatsen van vuil, ingekuild gras, loof of pulp, of ingekuilde landbouwproducten, afbraakmaterialen en oude metalen.</text:p>
                          </text:list-item>
                        </text:list>
                      </text:list-item>
                      <text:list-item text:style-override="id1-3-2-2-1-3-1-5-63-2-2-2">
                        <text:number>1.</text:number>
                        <text:p text:style-name="table_al">Het is niet toegestaan op een door het college aangewezen plaats een bepaald voorwerp of bepaalde stof op te slaan, te plaatsen of aanwezig te hebben.</text:p>
                      </text:list-item>
                      <text:list-item text:style-override="id1-3-2-2-1-3-1-5-63-2-2-3">
                        <text:number>2.</text:number>
                        <text:p text:style-name="table_al">Het college kan bij de aanwijzing nadere regels stellen.</text:p>
                      </text:list-item>
                      <text:list-item text:style-override="id1-3-2-2-1-3-1-5-63-2-2-4">
                        <text:number>3.</text:number>
                        <text:p text:style-name="table_al">Dit artikel is niet van toepassing op situaties waarin wordt voorzien door of krachtens de Wet ruimtelijke ordening of de Provinciale omgevingsverordening.</text:p>
                      </text:list-item>
                    </text:list>
                  </table:table-cell>
                  <table:table-cell table:style-name="cell_frame_all" table:number-rows-spanned="1" table:number-columns-spanned="1">
                    <text:p text:style-name="table_al">Artikel 3.3.5.1 Opslag voertuigen, vaartuigen, mest, afvalstoffen en dergelijke </text:p>
                    <text:list text:style-name="id1-3-2-2-1-3-1-5-63-3-2">
                      <text:list-item text:style-override="id1-3-2-2-1-3-1-5-63-3-2-1">
                        <text:number>1.</text:number>
                        <text:p text:style-name="table_al"> In het belang van het uiterlijk aanzien van de gemeente, ter voorkoming of opheffing van overlast of ter voorkoming van schade aan de openbare gezondheid is het niet toegestaan op door het college aangewezen plaatsen, buiten, in de open lucht of buiten de weg, de volgende voorwerpen of stoffen op te slaan, te plaatsen of aanwezig te hebben:</text:p>
                        <text:list text:style-name="id1-3-2-2-1-3-1-5-63-3-2-1-3">
                          <text:list-item text:style-override="id1-3-2-2-1-3-1-5-63-3-2-1-3-1">
                            <text:number>a.</text:number>
                            <text:p text:style-name="table_al">onbruikbare, of aan hun oorspronkelijke bestemming onttrokken voer- of vaartuigen of onderdelen daarvan;</text:p>
                          </text:list-item>
                          <text:list-item text:style-override="id1-3-2-2-1-3-1-5-63-3-2-1-3-2">
                            <text:number>b.</text:number>
                            <text:p text:style-name="table_al">bromfietsen en motorvoertuigen of onderdelen daarvan;</text:p>
                          </text:list-item>
                          <text:list-item text:style-override="id1-3-2-2-1-3-1-5-63-3-2-1-3-3">
                            <text:number>c.</text:number>
                            <text:p text:style-name="table_al">voertuigen als bedoeld in artikel 3.4.5.1. of onderdelen daarvan, indien het plaatsen of aanwezig hebben daarvan geschiedt voor verkoop of verhuur of anderszins voor een commercieel doel;</text:p>
                          </text:list-item>
                          <text:list-item text:style-override="id1-3-2-2-1-3-1-5-63-3-2-1-3-4">
                            <text:number>d.</text:number>
                            <text:p text:style-name="table_al">mestopslag, gierkelders of andere verzamelplaatsen van vuil, ingekuild gras, loof of pulp, of ingekuilde landbouwproducten, afbraakmaterialen en oude metalen.</text:p>
                          </text:list-item>
                        </text:list>
                      </text:list-item>
                      <text:list-item text:style-override="id1-3-2-2-1-3-1-5-63-3-2-2">
                        <text:number>2.</text:number>
                        <text:p text:style-name="table_al">Het is niet toegestaan op een door het college aangewezen plaats een bepaald voorwerp of bepaalde stof op te slaan, te plaatsen of aanwezig te hebben.</text:p>
                      </text:list-item>
                      <text:list-item text:style-override="id1-3-2-2-1-3-1-5-63-3-2-3">
                        <text:number>3.</text:number>
                        <text:p text:style-name="table_al">Het college kan bij de aanwijzing nadere regels stellen.</text:p>
                      </text:list-item>
                      <text:list-item text:style-override="id1-3-2-2-1-3-1-5-63-3-2-4">
                        <text:number>4.</text:number>
                        <text:p text:style-name="table_al">Dit artikel is niet van toepassing op situaties waarin wordt voorzien door of krachtens de <text:span text:style-name="nadrukvet">Omgevingswet en de provinciale</text:span> omgevingsverordening.</text:p>
                      </text:list-item>
                    </text:list>
                  </table:table-cell>
                </table:table-row>
                <table:table-row table:style-name="row">
                  <table:table-cell table:style-name="cell_frame_all" table:number-rows-spanned="1" table:number-columns-spanned="1">
                    <text:p text:style-name="table_al">
                      <text:span text:style-name="nadrukvet">Art. 3.3.5.3 — Verbod op het gebruik van (wens)ballonnen</text:span>
                    </text:p>
                  </table:table-cell>
                  <table:table-cell table:style-name="cell_frame_all" table:number-rows-spanned="1" table:number-columns-spanned="1">
                    <text:p text:style-name="table_al">Artikel 3.3.5.3 Verbod op het gebruik van (wens)ballonnen </text:p>
                    <text:list text:style-name="id1-3-2-2-1-3-1-5-64-2-2">
                      <text:list-item text:style-override="id1-3-2-2-1-3-1-5-64-2-2-1">
                        <text:number>1.</text:number>
                        <text:p text:style-name="table_al"> In dit artikel wordt onder een (wens)ballon verstaan: een ballon die door middel van hete lucht afkomstig van vuur dan wel door middel van helium of andere gassen in de lucht wordt gebracht en mede door de wind door de lucht wordt verplaatst. Hieronder wordt mede verstaan: herdenkingsballon, vuurballon, gelukslampion, Thaise wensballon, geluksballon of een andere daarmee vergelijkbare ballon.</text:p>
                      </text:list-item>
                      <text:list-item text:style-override="id1-3-2-2-1-3-1-5-64-2-2-2">
                        <text:number>2.</text:number>
                        <text:p text:style-name="table_al"> Het is niet toegestaan een wensballon op te laten of in de lucht te brengen.</text:p>
                      </text:list-item>
                    </text:list>
                  </table:table-cell>
                  <table:table-cell table:style-name="cell_frame_all" table:number-rows-spanned="1" table:number-columns-spanned="1">
                    <text:p text:style-name="table_al">Artikel 3.3.5.3 Verbod op het gebruik van (wens)ballonnen </text:p>
                    <text:list text:style-name="id1-3-2-2-1-3-1-5-64-3-2">
                      <text:list-item text:style-override="id1-3-2-2-1-3-1-5-64-3-2-1">
                        <text:number>1.</text:number>
                        <text:p text:style-name="table_al"> In dit artikel wordt onder een (wens)ballon verstaan: een ballon die door middel van hete lucht afkomstig van vuur dan wel door middel van helium of andere gassen in de lucht wordt gebracht en mede door de wind door de lucht wordt verplaatst. Hieronder wordt mede verstaan: herdenkingsballon, vuurballon, gelukslampion, Thaise wensballon, geluksballon of een andere daarmee vergelijkbare ballon.</text:p>
                      </text:list-item>
                      <text:list-item text:style-override="id1-3-2-2-1-3-1-5-64-3-2-2">
                        <text:number>2.</text:number>
                        <text:p text:style-name="table_al"> Het is niet toegestaan een <text:span text:style-name="nadrukvet">(wens)ballon</text:span> op te laten of in de lucht te brengen.</text:p>
                      </text:list-item>
                    </text:list>
                  </table:table-cell>
                </table:table-row>
                <table:table-row table:style-name="row">
                  <table:table-cell table:style-name="cell_frame_all" table:number-rows-spanned="1" table:number-columns-spanned="1">
                    <text:p text:style-name="table_al">
                      <text:span text:style-name="nadrukvet">Art. 3.4.1.1 — Voorwerpen op of aan de weg</text:span>
                    </text:p>
                  </table:table-cell>
                  <table:table-cell table:style-name="cell_frame_all" table:number-rows-spanned="1" table:number-columns-spanned="1">
                    <text:p text:style-name="table_al">Artikel 3.4.1.1 Voorwerpen op of aan de weg </text:p>
                    <text:list text:style-name="id1-3-2-2-1-3-1-5-65-2-2">
                      <text:list-item text:style-override="id1-3-2-2-1-3-1-5-65-2-2-1">
                        <text:number>1.</text:number>
                        <text:p text:style-name="table_al">Het is niet toegestaan de weg of een weggedeelte anders te gebruiken dan de publieke functie die het heeft, indien het voorwerp of beoogde gebruik:</text:p>
                        <text:list text:style-name="id1-3-2-2-1-3-1-5-65-2-2-1-3">
                          <text:list-item text:style-override="id1-3-2-2-1-3-1-5-65-2-2-1-3-1">
                            <text:number>a.</text:number>
                            <text:p text:style-name="table_al">schade toebrengt door zijn omvang, vormgeving, constructie of plaats van bevestiging;</text:p>
                          </text:list-item>
                          <text:list-item text:style-override="id1-3-2-2-1-3-1-5-65-2-2-1-3-2">
                            <text:number>b.</text:number>
                            <text:p text:style-name="table_al">gevaar oplevert voor de bruikbaarheid of voor het doelmatig en veilig gebruik;</text:p>
                          </text:list-item>
                          <text:list-item text:style-override="id1-3-2-2-1-3-1-5-65-2-2-1-3-3">
                            <text:number>c.</text:number>
                            <text:p text:style-name="table_al">een belemmering vormt voor het doelmatig beheer en onderhoud;</text:p>
                          </text:list-item>
                          <text:list-item text:style-override="id1-3-2-2-1-3-1-5-65-2-2-1-3-4">
                            <text:number>d.</text:number>
                            <text:p text:style-name="table_al">op zichzelf of in verband met de omgeving, niet voldoet aan de redelijke eisen van welstand.</text:p>
                          </text:list-item>
                        </text:list>
                      </text:list-item>
                      <text:list-item text:style-override="id1-3-2-2-1-3-1-5-65-2-2-2">
                        <text:number>2.</text:number>
                        <text:p text:style-name="table_al">In het belang van de openbare orde of ter bescherming van de woon- en leefomgeving kan het college nadere regels stellen ten aanzien van terrassen, uitstallingen en reclame(verwijs)objecten.</text:p>
                      </text:list-item>
                      <text:list-item text:style-override="id1-3-2-2-1-3-1-5-65-2-2-3">
                        <text:number>3.</text:number>
                        <text:p text:style-name="table_al">Het college kan een ontheffing verlenen van het in het eerste lid gestelde verbod.</text:p>
                      </text:list-item>
                      <text:list-item text:style-override="id1-3-2-2-1-3-1-5-65-2-2-4">
                        <text:number>4.</text:number>
                        <text:p text:style-name="table_al">Het college kan een vergunning verlenen. De vergunning wordt als omgevingsvergunning verleend als het gebruik als bedoeld in het eerste lid een activiteit betreft als bedoeld in artikel 2.2, eerste lid, onder j of k, van de Wet algemene bepalingen omgevingsrecht.</text:p>
                      </text:list-item>
                      <text:list-item text:style-override="id1-3-2-2-1-3-1-5-65-2-2-5">
                        <text:number>5.</text:number>
                        <text:p text:style-name="table_al">Het verbod is niet van toepassing op:</text:p>
                        <text:list text:style-name="id1-3-2-2-1-3-1-5-65-2-2-5-3">
                          <text:list-item text:style-override="id1-3-2-2-1-3-1-5-65-2-2-5-3-1">
                            <text:number>a.</text:number>
                            <text:p text:style-name="table_al">Evenementen als bedoeld in artikel 2:8 van de APV;</text:p>
                          </text:list-item>
                          <text:list-item text:style-override="id1-3-2-2-1-3-1-5-65-2-2-5-3-2">
                            <text:number>b.</text:number>
                            <text:p text:style-name="table_al">Standplaatsen als bedoeld in artikel 1.1;</text:p>
                          </text:list-item>
                          <text:list-item text:style-override="id1-3-2-2-1-3-1-5-65-2-2-5-3-3">
                            <text:number>c.</text:number>
                            <text:p text:style-name="table_al">Terrassen als bedoeld in artikel 2:10 van de APV.</text:p>
                          </text:list-item>
                        </text:list>
                      </text:list-item>
                      <text:list-item text:style-override="id1-3-2-2-1-3-1-5-65-2-2-6">
                        <text:number>5.</text:number>
                        <text:p text:style-name="table_al">Het verbod in het eerste lid van dit artikel geldt niet als dit wordt geregeld in de Wet beheer rijkswaterstaatwerken, artikel 5 van de Wegenverkeerswet of het Provinciaal wegenreglement.</text:p>
                      </text:list-item>
                    </text:list>
                  </table:table-cell>
                  <table:table-cell table:style-name="cell_frame_all" table:number-rows-spanned="1" table:number-columns-spanned="1">
                    <text:p text:style-name="table_al">Artikel 3.4.1.1 Voorwerpen op of aan de weg </text:p>
                    <text:list text:style-name="id1-3-2-2-1-3-1-5-65-3-2">
                      <text:list-item text:style-override="id1-3-2-2-1-3-1-5-65-3-2-1">
                        <text:number>1.</text:number>
                        <text:p text:style-name="table_al">
                          <text:span text:style-name="nadrukvet"> Het is verboden de weg of een weggedeelte anders te gebruiken dan overeenkomstig de publieke functie daarvan, als dat gebruik: </text:span>
                        </text:p>
                        <text:list text:style-name="id1-3-2-2-1-3-1-5-65-3-2-1-3">
                          <text:list-item text:style-override="id1-3-2-2-1-3-1-5-65-3-2-1-3-1">
                            <text:number>a.</text:number>
                            <text:p text:style-name="table_al">
                              <text:span text:style-name="nadrukvet">schade toebrengt of kan toebrengen aan de weg, de bruikbaarheid van de weg belemmert of kan belemmeren, dan wel een belemmering vormt of kan vormen voor het beheer of onderhoud van de weg; of </text:span>
                            </text:p>
                          </text:list-item>
                          <text:list-item text:style-override="id1-3-2-2-1-3-1-5-65-3-2-1-3-2">
                            <text:number>b.</text:number>
                            <text:p text:style-name="table_al">
                              <text:span text:style-name="nadrukvet"> niet voldoet aan redelijke eisen van welstand.</text:span>
                            </text:p>
                          </text:list-item>
                        </text:list>
                      </text:list-item>
                      <text:list-item text:style-override="id1-3-2-2-1-3-1-5-65-3-2-2">
                        <text:number>2.</text:number>
                        <text:p text:style-name="table_al">
                          <text:span text:style-name="nadrukvet"> Het college kan in het belang van de openbare orde of de woon- en leefomgeving nadere regels stellen voor terrassen, uitstallingen en reclameborden. </text:span>
                        </text:p>
                      </text:list-item>
                      <text:list-item text:style-override="id1-3-2-2-1-3-1-5-65-3-2-3">
                        <text:number>3.</text:number>
                        <text:p text:style-name="table_al">
                          <text:span text:style-name="nadrukvet"> Het bevoegde bestuursorgaan kan ontheffing verlenen van het verbod.</text:span>
                        </text:p>
                      </text:list-item>
                      <text:list-item text:style-override="id1-3-2-2-1-3-1-5-65-3-2-4">
                        <text:number>4.</text:number>
                        <text:p text:style-name="table_al"> Het verbod is niet van toepassing op:</text:p>
                        <text:list text:style-name="id1-3-2-2-1-3-1-5-65-3-2-4-3">
                          <text:list-item text:style-override="id1-3-2-2-1-3-1-5-65-3-2-4-3-1">
                            <text:number>a.</text:number>
                            <text:p text:style-name="table_al">Evenementen als bedoeld in artikel 2:<text:span text:style-name="nadrukvet">24</text:span> van de APV;</text:p>
                          </text:list-item>
                          <text:list-item text:style-override="id1-3-2-2-1-3-1-5-65-3-2-4-3-2">
                            <text:number>b.</text:number>
                            <text:p text:style-name="table_al">Standplaatsen als bedoeld in artikel 1.1;</text:p>
                          </text:list-item>
                          <text:list-item text:style-override="id1-3-2-2-1-3-1-5-65-3-2-4-3-3">
                            <text:number>c.</text:number>
                            <text:p text:style-name="table_al">
                              <text:span text:style-name="nadrukvet"> overige gevallen waarin krachtens een wettelijke regeling een vergunning voor het gebruik van de weg is verleend</text:span>.</text:p>
                          </text:list-item>
                        </text:list>
                      </text:list-item>
                      <text:list-item text:style-override="id1-3-2-2-1-3-1-5-65-3-2-5">
                        <text:number>4.</text:number>
                        <text:p text:style-name="table_al">Het verbod <text:span text:style-name="nadrukvet">is voorts niet van toepassing op een beperkingengebiedactiviteit met betrekking tot een weg of waterstaatswerk waarvoor regels zijn gesteld bij of krachtens de Omgevingswet, de provinciale omgevingsverordening of de waterschapsverordening of op situaties waarin wordt voorzien door artikel 5 van de Wegenverkeerswet 1994</text:span>.</text:p>
                      </text:list-item>
                    </text:list>
                  </table:table-cell>
                </table:table-row>
                <table:table-row table:style-name="row">
                  <table:table-cell table:style-name="cell_frame_all" table:number-rows-spanned="1" table:number-columns-spanned="1">
                    <text:p text:style-name="table_al">
                      <text:span text:style-name="nadrukvet">Art. 3.4.1.2 — (Omgevings)vergunning voor het aanleggen, beschadigen en veranderen van een weg</text:span>
                    </text:p>
                  </table:table-cell>
                  <table:table-cell table:style-name="cell_frame_all" table:number-rows-spanned="1" table:number-columns-spanned="1">
                    <text:p text:style-name="table_al">Artikel 3.4.1.2 (Omgevings)vergunning voor het aanleggen, beschadigen en veranderen van een weg </text:p>
                    <text:list text:style-name="id1-3-2-2-1-3-1-5-66-2-2">
                      <text:list-item text:style-override="id1-3-2-2-1-3-1-5-66-2-2-1">
                        <text:number>1.</text:number>
                        <text:p text:style-name="table_al"> Het is niet toegestaan om zonder vergunning of in afwijking daarvan een weg aan te leggen, of de aanleg, de aard of de wegverharding op enige manier te veranderen.</text:p>
                      </text:list-item>
                      <text:list-item text:style-override="id1-3-2-2-1-3-1-5-66-2-2-2">
                        <text:number>2.</text:number>
                        <text:p text:style-name="table_al"> De vergunning wordt verleend:</text:p>
                        <text:list text:style-name="id1-3-2-2-1-3-1-5-66-2-2-2-3">
                          <text:list-item text:style-override="id1-3-2-2-1-3-1-5-66-2-2-2-3-1">
                            <text:number>a.</text:number>
                            <text:p text:style-name="table_al">als omgevingsvergunning als de activiteiten zijn verboden bij een bestemmingsplan, beheersverordening of voorbereidingsbesluit;</text:p>
                          </text:list-item>
                          <text:list-item text:style-override="id1-3-2-2-1-3-1-5-66-2-2-2-3-2">
                            <text:number>b.</text:number>
                            <text:p text:style-name="table_al">door het college in overige gevallen.</text:p>
                          </text:list-item>
                        </text:list>
                      </text:list-item>
                      <text:list-item text:style-override="id1-3-2-2-1-3-1-5-66-2-2-3">
                        <text:number>3.</text:number>
                        <text:p text:style-name="table_al">Het verbod is niet van toepassing als de werkzaamheden in opdracht en in uitvoering van een publieke taak van een bestuursorgaan of openbaar lichaam worden verricht.</text:p>
                      </text:list-item>
                      <text:list-item text:style-override="id1-3-2-2-1-3-1-5-66-2-2-4">
                        <text:number>4.</text:number>
                        <text:p text:style-name="table_al">Het verbod is niet van toepassing op situaties waarin wordt voorzien door het Wetboek van Strafrecht, de Wet beheer rijkswaterstaatswerken, het Provinciaal wegenreglement, de Waterschapskeur, de Telecommunicatiewet of de daarop gebaseerde Telecommunicatieverordening Meppel.</text:p>
                      </text:list-item>
                    </text:list>
                  </table:table-cell>
                  <table:table-cell table:style-name="cell_frame_all" table:number-rows-spanned="1" table:number-columns-spanned="1">
                    <text:p text:style-name="table_al">Artikel 3.4.1.2 (Omgevings)vergunning voor het aanleggen, beschadigen en veranderen van een weg </text:p>
                    <text:list text:style-name="id1-3-2-2-1-3-1-5-66-3-2">
                      <text:list-item text:style-override="id1-3-2-2-1-3-1-5-66-3-2-1">
                        <text:number>1.</text:number>
                        <text:p text:style-name="table_al"> Het is niet toegestaan om zonder vergunning of in afwijking daarvan een weg aan te leggen, of de aanleg, de aard of de wegverharding op enige manier te veranderen.</text:p>
                      </text:list-item>
                      <text:list-item text:style-override="id1-3-2-2-1-3-1-5-66-3-2-2">
                        <text:number>2.</text:number>
                        <text:p text:style-name="table_al">De vergunning wordt verleend:</text:p>
                        <text:list text:style-name="id1-3-2-2-1-3-1-5-66-3-2-2-3">
                          <text:list-item text:style-override="id1-3-2-2-1-3-1-5-66-3-2-2-3-1">
                            <text:number>a.</text:number>
                            <text:p text:style-name="table_al"> als omgevingsvergunning als de activiteiten zijn verboden bij een bestemmingsplan, beheersverordening of voorbereidingsbesluit;</text:p>
                          </text:list-item>
                          <text:list-item text:style-override="id1-3-2-2-1-3-1-5-66-3-2-2-3-2">
                            <text:number>b.</text:number>
                            <text:p text:style-name="table_al"> door het college in overige gevallen.</text:p>
                          </text:list-item>
                        </text:list>
                      </text:list-item>
                      <text:list-item text:style-override="id1-3-2-2-1-3-1-5-66-3-2-3">
                        <text:number>3.</text:number>
                        <text:p text:style-name="table_al"> Het verbod is niet van toepassing als de werkzaamheden in opdracht en in uitvoering van een publieke taak van een bestuursorgaan of openbaar lichaam worden verricht.</text:p>
                      </text:list-item>
                      <text:list-item text:style-override="id1-3-2-2-1-3-1-5-66-3-2-4">
                        <text:number>4.</text:number>
                        <text:p text:style-name="table_al"> Het verbod is niet van toepassing op situaties waarin wordt voorzien door het Wetboek van Strafrecht, de Wet beheer rijkswaterstaatswerken, het Provinciaal wegenreglement, de <text:span text:style-name="nadrukvet">Waterschapsverordening, de Telecommunicatiewetals paragraaf 3.2.2 van deze verordening van toepassing is</text:span>.</text:p>
                      </text:list-item>
                    </text:list>
                  </table:table-cell>
                </table:table-row>
                <table:table-row table:style-name="row">
                  <table:table-cell table:style-name="cell_frame_all" table:number-rows-spanned="1" table:number-columns-spanned="1">
                    <text:p text:style-name="table_al">
                      <text:span text:style-name="nadrukvet">Art. 3.4.1.3 — Vergunningplicht aanleggen of veranderen van een uitweg</text:span>
                    </text:p>
                  </table:table-cell>
                  <table:table-cell table:style-name="cell_frame_all" table:number-rows-spanned="1" table:number-columns-spanned="1">
                    <text:p text:style-name="table_al">Artikel 3.4.1.3 Maken, veranderen van een uitweg </text:p>
                    <text:list text:style-name="id1-3-2-2-1-3-1-5-67-2-2">
                      <text:list-item text:style-override="id1-3-2-2-1-3-1-5-67-2-2-1">
                        <text:number>1.</text:number>
                        <text:p text:style-name="table_al"> Het is niet toegestaan om een uitweg te maken naar de weg, of een verandering aan te brengen in een bestaande uitweg naar de weg:</text:p>
                        <text:list text:style-name="id1-3-2-2-1-3-1-5-67-2-2-1-3">
                          <text:list-item text:style-override="id1-3-2-2-1-3-1-5-67-2-2-1-3-1">
                            <text:number>a.</text:number>
                            <text:p text:style-name="table_al"> als dit voorafgaand niet is gemeld aan het college. Bij deze melding dient een situatieschets van de gewenste uitweg en foto’s van de bestaande situatie worden ingediend, of;</text:p>
                          </text:list-item>
                          <text:list-item text:style-override="id1-3-2-2-1-3-1-5-67-2-2-1-3-2">
                            <text:number>b.</text:number>
                            <text:p text:style-name="table_al"> als het college het verboden heeft om een uitweg te maken of te veranderen. </text:p>
                          </text:list-item>
                        </text:list>
                      </text:list-item>
                      <text:list-item text:style-override="id1-3-2-2-1-3-1-5-67-2-2-2">
                        <text:number>2.</text:number>
                        <text:p text:style-name="table_al"> Het college maakt kenbaar dat er een melding is ingediend op de gebruikelijke wijze. </text:p>
                      </text:list-item>
                      <text:list-item text:style-override="id1-3-2-2-1-3-1-5-67-2-2-3">
                        <text:number>3.</text:number>
                        <text:p text:style-name="table_al"> Het maken of veranderen van een uitweg wordt niet toegestaan door het college als:</text:p>
                        <text:list text:style-name="id1-3-2-2-1-3-1-5-67-2-2-3-3">
                          <text:list-item text:style-override="id1-3-2-2-1-3-1-5-67-2-2-3-3-1">
                            <text:number>a.</text:number>
                            <text:p text:style-name="table_al"> daardoor het verkeer op de weg in gevaar wordt gebracht;</text:p>
                          </text:list-item>
                          <text:list-item text:style-override="id1-3-2-2-1-3-1-5-67-2-2-3-3-2">
                            <text:number>b.</text:number>
                            <text:p text:style-name="table_al"> een openbare parkeerplaats door de uitweg verdwijnt, zonder dat dat nodig is;</text:p>
                          </text:list-item>
                          <text:list-item text:style-override="id1-3-2-2-1-3-1-5-67-2-2-3-3-3">
                            <text:number>c.</text:number>
                            <text:p text:style-name="table_al"> door de uitweg het openbaar groen op een onaanvaardbare manier wordt aangetast;</text:p>
                          </text:list-item>
                          <text:list-item text:style-override="id1-3-2-2-1-3-1-5-67-2-2-3-3-4">
                            <text:number>d.</text:number>
                            <text:p text:style-name="table_al"> de uitweg is bedoeld om een perceel te ontsluiten dat al door een andere uitweg wordt ontsloten en door de aanleg van de tweede uitweg een openbare parkeerplaats of openbaar groen verdwijnen.</text:p>
                          </text:list-item>
                        </text:list>
                      </text:list-item>
                      <text:list-item text:style-override="id1-3-2-2-1-3-1-5-67-2-2-4">
                        <text:number>4.</text:number>
                        <text:p text:style-name="table_al"> De uitweg kan worden aangelegd als het college niet binnen acht weken na ontvangst van de melding heeft beslist dat de gewenste uitweg wordt verboden.</text:p>
                      </text:list-item>
                      <text:list-item text:style-override="id1-3-2-2-1-3-1-5-67-2-2-5">
                        <text:number>5.</text:number>
                        <text:p text:style-name="table_al"> Het verbod is niet van toepassing op situaties waarin wordt voorzien door de Wet beheer rijkswaterstaatswerken, de waterschapskeur of het provinciaal wegenreglement.</text:p>
                      </text:list-item>
                    </text:list>
                  </table:table-cell>
                  <table:table-cell table:style-name="cell_frame_all" table:number-rows-spanned="1" table:number-columns-spanned="1">
                    <text:p text:style-name="table_al">Artikel 3.4.1.3 <text:span text:style-name="nadrukvet">Vergunningplicht aanleggen of veranderen van een uitweg</text:span></text:p>
                    <text:list text:style-name="id1-3-2-2-1-3-1-5-67-3-2">
                      <text:list-item text:style-override="id1-3-2-2-1-3-1-5-67-3-2-1">
                        <text:number>1.</text:number>
                        <text:p text:style-name="table_al"> Het is <text:span text:style-name="nadrukvet">verboden zonder omgevingsvergunning een uitweg aan te leggen naar de openbare weg of een bestaande uitweg te veranderen.</text:span></text:p>
                      </text:list-item>
                      <text:list-item text:style-override="id1-3-2-2-1-3-1-5-67-3-2-2">
                        <text:number>2.</text:number>
                        <text:p text:style-name="table_al">
                          <text:span text:style-name="nadrukvet">Het verbod geldt niet bij het uitvoeren van een publieke taak in opdracht van de overheid.</text:span>
                        </text:p>
                      </text:list-item>
                    </text:list>
                  </table:table-cell>
                </table:table-row>
                <table:table-row table:style-name="row">
                  <table:table-cell table:style-name="cell_frame_all" table:number-rows-spanned="1" table:number-columns-spanned="1">
                    <text:p text:style-name="table_al">
                      <text:span text:style-name="nadrukvet">Art. 3.4.1.4 - Aanvraagvereisten aanleggen of veranderen van een uitweg</text:span>
                    </text:p>
                  </table:table-cell>
                  <table:table-cell table:style-name="cell_frame_all" table:number-rows-spanned="1" table:number-columns-spanned="1">
                    <text:p text:style-name="table_al">(niet aanwezig)</text:p>
                  </table:table-cell>
                  <table:table-cell table:style-name="cell_frame_all" table:number-rows-spanned="1" table:number-columns-spanned="1">
                    <text:p text:style-name="table_al">Artikel 3.4.1.4 <text:span text:style-name="nadrukvet">Aanvraagvereisten aanleggen of veranderen van een uitweg</text:span></text:p>
                    <text:list text:style-name="id1-3-2-2-1-3-1-5-68-3-2">
                      <text:list-item text:style-override="id1-3-2-2-1-3-1-5-68-3-2-1">
                        <text:number>1.</text:number>
                        <text:p text:style-name="table_al">
                          <text:span text:style-name="nadrukvet"> Bij een aanvraag omgevingsvergunning voor het aanleggen van een uitweg naar de openbare weg of het veranderen van een bestaande weg worden de volgende gegevens en bescheiden verstrekt:</text:span>
                        </text:p>
                        <text:list text:style-name="id1-3-2-2-1-3-1-5-68-3-2-1-3">
                          <text:list-item text:style-override="id1-3-2-2-1-3-1-5-68-3-2-1-3-1">
                            <text:number>a.</text:number>
                            <text:p text:style-name="table_al">
                              <text:span text:style-name="nadrukvet"> een tekening of foto met daarop de gewenste ligging van de uitweg;</text:span>
                            </text:p>
                          </text:list-item>
                          <text:list-item text:style-override="id1-3-2-2-1-3-1-5-68-3-2-1-3-2">
                            <text:number>b.</text:number>
                            <text:p text:style-name="table_al">
                              <text:span text:style-name="nadrukvet"> een foto van de bestaande situatie;</text:span>
                            </text:p>
                          </text:list-item>
                          <text:list-item text:style-override="id1-3-2-2-1-3-1-5-68-3-2-1-3-3">
                            <text:number>c.</text:number>
                            <text:p text:style-name="table_al">
                              <text:span text:style-name="nadrukvet"> de locatie van de uitweg aan het voor-, zij- of achtererf;</text:span>
                            </text:p>
                          </text:list-item>
                          <text:list-item text:style-override="id1-3-2-2-1-3-1-5-68-3-2-1-3-4">
                            <text:number>d.</text:number>
                            <text:p text:style-name="table_al">
                              <text:span text:style-name="nadrukvet"> de afmeting van de nieuwe uitweg of de te veranderen bestaande uitweg en de beoogde verandering daarvan;</text:span>
                            </text:p>
                          </text:list-item>
                          <text:list-item text:style-override="id1-3-2-2-1-3-1-5-68-3-2-1-3-5">
                            <text:number>e.</text:number>
                            <text:p text:style-name="table_al">
                              <text:span text:style-name="nadrukvet"> de te gebruiken materialen; </text:span>
                            </text:p>
                          </text:list-item>
                          <text:list-item text:style-override="id1-3-2-2-1-3-1-5-68-3-2-1-3-6">
                            <text:number>f.</text:number>
                            <text:p text:style-name="table_al">
                              <text:span text:style-name="nadrukvet"> de aanwezigheid van obstakels die in de weg staan voor het aanleggen of het gebruik van de uitweg, zoals bomen, lantaarnpalen en nutsvoorzieningen; en</text:span>
                            </text:p>
                          </text:list-item>
                          <text:list-item text:style-override="id1-3-2-2-1-3-1-5-68-3-2-1-3-7">
                            <text:number>g.</text:number>
                            <text:p text:style-name="table_al">
                              <text:span text:style-name="nadrukvet"> voor zover het een aanvraag voor een extra uitweg bij een bedrijf betreft: de motivering waarom een extra uitweg nodig is voor een doelmatige en efficiënte bedrijfsvoering.</text:span>
                            </text:p>
                          </text:list-item>
                        </text:list>
                      </text:list-item>
                    </text:list>
                  </table:table-cell>
                </table:table-row>
                <table:table-row table:style-name="row">
                  <table:table-cell table:style-name="cell_frame_all" table:number-rows-spanned="1" table:number-columns-spanned="1">
                    <text:p text:style-name="table_al">
                      <text:span text:style-name="nadrukvet">Art. 3.4.1.5 — Beoordelingsregels aanleggen of veranderen van een uitweg</text:span>
                    </text:p>
                  </table:table-cell>
                  <table:table-cell table:style-name="cell_frame_all" table:number-rows-spanned="1" table:number-columns-spanned="1">
                    <text:p text:style-name="table_al">(niet aanwezig)</text:p>
                    <text:list text:style-name="id1-3-2-2-1-3-1-5-69-2-2">
                      <text:list-item text:style-override="id1-3-2-2-1-3-1-5-69-2-2-1">
                        <text:number>1.</text:number>
                        <text:p text:style-name="table_al"/>
                      </text:list-item>
                    </text:list>
                  </table:table-cell>
                  <table:table-cell table:style-name="cell_frame_all" table:number-rows-spanned="1" table:number-columns-spanned="1">
                    <text:p text:style-name="table_al">Artikel 3.4.1.5 <text:span text:style-name="nadrukvet">Beoordelingsregels aanleggen of veranderen van een uitweg</text:span></text:p>
                    <text:list text:style-name="id1-3-2-2-1-3-1-5-69-3-2">
                      <text:list-item text:style-override="id1-3-2-2-1-3-1-5-69-3-2-1">
                        <text:number>1.</text:number>
                        <text:p text:style-name="table_al">
                          <text:span text:style-name="nadrukvet"> De omgevingsvergunning als bedoeld in artikel 3.4.1.3 wordt slechts verleend als:</text:span>
                        </text:p>
                        <text:list text:style-name="id1-3-2-2-1-3-1-5-69-3-2-1-3">
                          <text:list-item text:style-override="id1-3-2-2-1-3-1-5-69-3-2-1-3-1">
                            <text:number>a.</text:number>
                            <text:p text:style-name="table_al">
                              <text:span text:style-name="nadrukvet">door de aanleg van de uitweg geen verkeersonveilige situatie ontstaat;</text:span>
                            </text:p>
                          </text:list-item>
                          <text:list-item text:style-override="id1-3-2-2-1-3-1-5-69-3-2-1-3-2">
                            <text:number>b.</text:number>
                            <text:p text:style-name="table_al">
                              <text:span text:style-name="nadrukvet"> deze niet ten koste gaat van een openbare parkeerplaats, zonder dat dat nodig is</text:span>;</text:p>
                          </text:list-item>
                          <text:list-item text:style-override="id1-3-2-2-1-3-1-5-69-3-2-1-3-3">
                            <text:number>c.</text:number>
                            <text:p text:style-name="table_al">
                              <text:span text:style-name="nadrukvet"> het openbaar groen door de uitweg niet op onaanvaardbare wijze wordt aangetast; </text:span>
                            </text:p>
                          </text:list-item>
                          <text:list-item text:style-override="id1-3-2-2-1-3-1-5-69-3-2-1-3-4">
                            <text:number>d.</text:number>
                            <text:p text:style-name="table_al">
                              <text:span text:style-name="nadrukvet"> de activiteit niet de ruimtelijke kwaliteit, waaronder het uiterlijk aanzien van de omgeving, op onaanvaardbare wijze aantast; en</text:span>
                            </text:p>
                            <text:list text:style-name="id1-3-2-2-1-3-1-5-69-3-2-1-3-4-3">
                              <text:list-item text:style-override="id1-3-2-2-1-3-1-5-69-3-2-1-3-4-3-1">
                                <text:number>i.</text:number>
                                <text:p text:style-name="table_al">
                                  <text:span text:style-name="nadrukvet">het perceel niet al door een andere uitweg wordt ontsloten, tenzij:de extra uitweg niet ten koste gaat van openbaar groen of een openbare parkeerplaats; ofbij bedrijven is aangetoond dat één uitweg een doelmatige en efficiënte bedrijfsvoering belemmert.</text:span>
                                </text:p>
                              </text:list-item>
                            </text:list>
                          </text:list-item>
                        </text:list>
                      </text:list-item>
                    </text:list>
                  </table:table-cell>
                </table:table-row>
                <table:table-row table:style-name="row">
                  <table:table-cell table:style-name="cell_frame_all" table:number-rows-spanned="1" table:number-columns-spanned="1">
                    <text:p text:style-name="table_al">Artikel 3.4.1.6 Voorwerpen op, in of boven openbaar vaarwater</text:p>
                  </table:table-cell>
                  <table:table-cell table:style-name="cell_frame_all" table:number-rows-spanned="1" table:number-columns-spanned="1">
                    <text:p text:style-name="table_al">Artikel 3.4.1.4 Voorwerpen op, in of boven openbaar vaarwater</text:p>
                  </table:table-cell>
                  <table:table-cell table:style-name="cell_frame_all" table:number-rows-spanned="1" table:number-columns-spanned="1">
                    <text:p text:style-name="table_al">Artikel 3.4.1.6 Voorwerpen op, in of boven openbaar vaarwater</text:p>
                    <text:p text:style-name="table_al">(vernummerd)</text:p>
                  </table:table-cell>
                </table:table-row>
                <table:table-row table:style-name="row">
                  <table:table-cell table:style-name="cell_frame_all" table:number-rows-spanned="1" table:number-columns-spanned="1">
                    <text:p text:style-name="table_al">
                      <text:span text:style-name="nadrukvet">Art. 3.4.1.7 — Gemotoriseerde vaartuigen</text:span>
                    </text:p>
                  </table:table-cell>
                  <table:table-cell table:style-name="cell_frame_all" table:number-rows-spanned="1" table:number-columns-spanned="1">
                    <text:p text:style-name="table_al">Artikel 3.4.1.5 Gemotoriseerde vaartuigen </text:p>
                  </table:table-cell>
                  <table:table-cell table:style-name="cell_frame_all" table:number-rows-spanned="1" table:number-columns-spanned="1">
                    <text:p text:style-name="table_al">Artikel 3.4.1.<text:span text:style-name="nadrukvet">7 </text:span>Gemotoriseerde vaartuigen </text:p>
                    <text:p text:style-name="table_al">
                      <text:span text:style-name="nadrukcur">(vernummerd)</text:span>
                    </text:p>
                  </table:table-cell>
                </table:table-row>
                <table:table-row table:style-name="row">
                  <table:table-cell table:style-name="cell_frame_all" table:number-rows-spanned="1" table:number-columns-spanned="1">
                    <text:p text:style-name="table_al">
                      <text:span text:style-name="nadrukvet">Artikel 3.4.1.8 Verbod afvalstoffen te verbranden buiten inrichtingen of anderszins vuur te stoken </text:span>
                    </text:p>
                  </table:table-cell>
                  <table:table-cell table:style-name="cell_frame_all" table:number-rows-spanned="1" table:number-columns-spanned="1">
                    <text:p text:style-name="table_al">
                      <text:span text:style-name="nadrukvet">Artikel 3.4.1.6 Verbod afvalstoffen te verbranden buiten inrichtingen of anderszins vuur te stoken </text:span>
                    </text:p>
                    <text:p text:style-name="table_al">Artikel 3.4.1.86 Verbod afvalstoffen te verbranden buiten inrichtingen of anderszins vuur te stoken </text:p>
                    <text:list text:style-name="id1-3-2-2-1-3-1-5-72-2-3">
                      <text:list-item text:style-override="id1-3-2-2-1-3-1-5-72-2-3-1">
                        <text:number>1.</text:number>
                        <text:p text:style-name="table_al">Het is niet toegestaan om afvalstoffen te verbranden of op een andere manier vuur aan te leggen, te stoken of te hebben in de openlucht, buiten inrichtingen in de zin van de Wet milieubeheer.</text:p>
                      </text:list-item>
                      <text:list-item text:style-override="id1-3-2-2-1-3-1-5-72-2-3-2">
                        <text:number>2.</text:number>
                        <text:p text:style-name="table_al">Als er geen sprake is van gevaar, overlast of hinder voor de omgeving, is het verbod niet van toepassing op:</text:p>
                        <text:list text:style-name="id1-3-2-2-1-3-1-5-72-2-3-2-3">
                          <text:list-item text:style-override="id1-3-2-2-1-3-1-5-72-2-3-2-3-1">
                            <text:number>a.</text:number>
                            <text:p text:style-name="table_al">verlichting door middel van kaarsen, fakkels en dergelijke;</text:p>
                          </text:list-item>
                          <text:list-item text:style-override="id1-3-2-2-1-3-1-5-72-2-3-2-3-2">
                            <text:number>b.</text:number>
                            <text:p text:style-name="table_al">sfeervuren zoals terrashaarden en vuurkorven, voor zover geen afvalstoffen worden verbrand;</text:p>
                          </text:list-item>
                          <text:list-item text:style-override="id1-3-2-2-1-3-1-5-72-2-3-2-3-3">
                            <text:number>c.</text:number>
                            <text:p text:style-name="table_al">vuur voor koken, bakken en braden.</text:p>
                          </text:list-item>
                        </text:list>
                      </text:list-item>
                      <text:list-item text:style-override="id1-3-2-2-1-3-1-5-72-2-3-3">
                        <text:number>3.</text:number>
                        <text:p text:style-name="table_al">Het college kan ontheffing verlenen van het verbod.</text:p>
                      </text:list-item>
                      <text:list-item text:style-override="id1-3-2-2-1-3-1-5-72-2-3-4">
                        <text:number>4.</text:number>
                        <text:p text:style-name="table_al">Naast de weigeringsgronden genoemd in artikel 3.1.2.4 kan de ontheffing worden geweigerd ter bescherming van de flora en fauna.</text:p>
                      </text:list-item>
                      <text:list-item text:style-override="id1-3-2-2-1-3-1-5-72-2-3-5">
                        <text:number>5.</text:number>
                        <text:p text:style-name="table_al">Het verbod is niet van toepassing op situaties waarin wordt voorzien door artikel 429, aanhef en onder 1 en 3, van het Wetboek van Strafrecht of de provinciale milieuverordening.</text:p>
                      </text:list-item>
                    </text:list>
                  </table:table-cell>
                  <table:table-cell table:style-name="cell_frame_all" table:number-rows-spanned="1" table:number-columns-spanned="1">
                    <text:p text:style-name="table_al">
                      <text:span text:style-name="nadrukvet">Artikel 3.4.1.8 Verbod afvalstoffen te verbranden buiten inrichtingen of anderszins vuur te stoken </text:span>
                    </text:p>
                    <text:list text:style-name="id1-3-2-2-1-3-1-5-72-3-2">
                      <text:list-item text:style-override="id1-3-2-2-1-3-1-5-72-3-2-1">
                        <text:number>1.</text:number>
                        <text:p text:style-name="table_al">Het is niet toegestaan om afvalstoffen te verbranden of op een andere manier vuur aan te leggen, te stoken of te hebben in de openlucht, buiten inrichtingen Wet milieubeheer.</text:p>
                      </text:list-item>
                      <text:list-item text:style-override="id1-3-2-2-1-3-1-5-72-3-2-2">
                        <text:number>2.</text:number>
                        <text:p text:style-name="table_al">Als er geen sprake is van gevaar, overlast of hinder voor de omgeving, is het verbod niet van toepassing op:</text:p>
                        <text:list text:style-name="id1-3-2-2-1-3-1-5-72-3-2-2-3">
                          <text:list-item text:style-override="id1-3-2-2-1-3-1-5-72-3-2-2-3-1">
                            <text:number>a.</text:number>
                            <text:p text:style-name="table_al">verlichting door middel van kaarsen, fakkels en dergelijke;</text:p>
                          </text:list-item>
                          <text:list-item text:style-override="id1-3-2-2-1-3-1-5-72-3-2-2-3-2">
                            <text:number>b.</text:number>
                            <text:p text:style-name="table_al">sfeervuren zoals terrashaarden en vuurkorven, voor zover geen afvalstoffen worden verbrand;</text:p>
                          </text:list-item>
                          <text:list-item text:style-override="id1-3-2-2-1-3-1-5-72-3-2-2-3-3">
                            <text:number>c.</text:number>
                            <text:p text:style-name="table_al">vuur voor koken, bakken en braden.</text:p>
                          </text:list-item>
                        </text:list>
                      </text:list-item>
                      <text:list-item text:style-override="id1-3-2-2-1-3-1-5-72-3-2-3">
                        <text:number>3.</text:number>
                        <text:p text:style-name="table_al">Het college kan ontheffing verlenen van het verbod.</text:p>
                      </text:list-item>
                      <text:list-item text:style-override="id1-3-2-2-1-3-1-5-72-3-2-4">
                        <text:number>4.</text:number>
                        <text:p text:style-name="table_al">Het verbod is niet van toepassing op situaties waarin wordt voorzien door artikel 429, aanhef en onder 1 en 3, van het Wetboek van Strafrecht of de provinciale verordening.</text:p>
                      </text:list-item>
                    </text:list>
                  </table:table-cell>
                </table:table-row>
                <table:table-row table:style-name="row">
                  <table:table-cell table:style-name="cell_frame_all" table:number-rows-spanned="1" table:number-columns-spanned="1">
                    <text:p text:style-name="table_al">
                      <text:span text:style-name="nadrukvet">Art. 3.4.3.1 - Verbod hinderlijke of gevaarlijke reclame</text:span>
                    </text:p>
                  </table:table-cell>
                  <table:table-cell table:style-name="cell_frame_all" table:number-rows-spanned="1" table:number-columns-spanned="1">
                    <text:p text:style-name="table_al">Artikel 3.4.3.1 Verbod hinderlijke of gevaarlijke reclame </text:p>
                    <text:p text:style-name="table_al">1. Het is niet toegestaan om op of aan een onroerende zaak handelsreclame te maken met een opschrift, aankondiging of afbeelding als daardoor het verkeer in gevaar wordt gebracht of ernstige hinder voor de omgeving ontstaat.</text:p>
                    <text:p text:style-name="table_al">2. Het verbod is niet van toepassing op situaties waarin wordt voorzien door het Activiteitenbesluit milieubeheer.</text:p>
                  </table:table-cell>
                  <table:table-cell table:style-name="cell_frame_all" table:number-rows-spanned="1" table:number-columns-spanned="1">
                    <text:p text:style-name="table_al">Artikel 3.4.3.1 Verbod hinderlijke of gevaarlijke reclame </text:p>
                    <text:p text:style-name="table_al">1. Het is niet toegestaan om op of aan een onroerende zaak handelsreclame te maken met een opschrift, aankondiging of afbeelding als daardoor het verkeer in gevaar wordt gebracht of ernstige hinder voor de omgeving ontstaat.</text:p>
                    <text:p text:style-name="table_al">2. Het verbod is niet van toepassing op situaties waarin wordt voorzien door <text:span text:style-name="nadrukvet">de Omgevingswet of het Omgevingsplan gemeente Meppel</text:span>.</text:p>
                  </table:table-cell>
                </table:table-row>
                <table:table-row table:style-name="row">
                  <table:table-cell table:style-name="cell_frame_all" table:number-rows-spanned="1" table:number-columns-spanned="1">
                    <text:p text:style-name="table_al">
                      <text:span text:style-name="nadrukvet">Art. 3.4.4.11 - Overlast van fiets of bromfiets op markt en kermisterrein en dergelijke</text:span>
                    </text:p>
                  </table:table-cell>
                  <table:table-cell table:style-name="cell_frame_all" table:number-rows-spanned="1" table:number-columns-spanned="1">
                    <text:p text:style-name="table_al">Artikel 3.4.4.11 Overlast van fiets of bromfiets op markt en kermisterrein en dergelijke </text:p>
                    <text:p text:style-name="table_al">Het is niet toegestaan zich op door het college of de burgemeester aangewezen uren en plaatsen met een fiets of bromfiets te bevinden op een door het college of de burgemeester aangewezen terrein waar een markt, kermis, uitvoering, bijeenkomst of plechtigheid wordt gehouden die publiek trekt, mits dit verbod kenbaar is aan de bezoekers van het terrein.</text:p>
                  </table:table-cell>
                  <table:table-cell table:style-name="cell_frame_all" table:number-rows-spanned="1" table:number-columns-spanned="1">
                    <text:p text:style-name="table_al">Artikel 3.4.4.11 Overlast van fiets of bromfiets op markt en kermisterrein en dergelijke </text:p>
                    <text:p text:style-name="table_al">Het is niet toegestaan zich op door het college of de burgemeester aangewezen uren en plaatsen met een fiets of bromfiets te bevinden op een door het college of de burgemeester aangewezen terrein waar een markt, kermis, <text:span text:style-name="nadrukvet">evenement, </text:span>uitvoering, bijeenkomst of plechtigheid wordt gehouden die publiek trekt, mits dit verbod kenbaar is aan de bezoekers van het terrein.</text:p>
                  </table:table-cell>
                </table:table-row>
                <table:table-row table:style-name="row">
                  <table:table-cell table:style-name="cell_frame_all" table:number-rows-spanned="1" table:number-columns-spanned="1">
                    <text:p text:style-name="table_al">
                      <text:span text:style-name="nadrukvet">Art. 3.4.5.2 - Recreatief nachtverblijf buiten kampeerterreinen</text:span>
                    </text:p>
                  </table:table-cell>
                  <table:table-cell table:style-name="cell_frame_all" table:number-rows-spanned="1" table:number-columns-spanned="1">
                    <text:p text:style-name="table_al">Artikel 3.4.5.2 Recreatief nachtverblijf buiten kampeerterreinen </text:p>
                    <text:list text:style-name="id1-3-2-2-1-3-1-5-75-2-2">
                      <text:list-item text:style-override="id1-3-2-2-1-3-1-5-75-2-2-1">
                        <text:number>1.</text:number>
                        <text:p text:style-name="table_al">Het is niet toegestaan om kampeermiddelen ten behoeve van recreatief nachtverblijf te plaatsen of geplaatst te houden buiten een kampeerterrein dat daarvoor in het bestemmingsplan, de beheersverordening, exploitatieplan of een voorbereidingsbesluit is bestemd of mede bestemd.</text:p>
                      </text:list-item>
                      <text:list-item text:style-override="id1-3-2-2-1-3-1-5-75-2-2-2">
                        <text:number>2.</text:number>
                        <text:p text:style-name="table_al">Het verbod geldt niet voor het plaatsen van kampeermiddelen voor eigen gebruik door de rechthebbende op een terrein.</text:p>
                      </text:list-item>
                      <text:list-item text:style-override="id1-3-2-2-1-3-1-5-75-2-2-3">
                        <text:number>3.</text:number>
                        <text:p text:style-name="table_al">Het college kan ontheffing verlenen van het verbod.</text:p>
                      </text:list-item>
                      <text:list-item text:style-override="id1-3-2-2-1-3-1-5-75-2-2-4">
                        <text:number>4.</text:number>
                        <text:p text:style-name="table_al">Naast de weigeringsgronden in artikel 3.1.2.4 kan de ontheffing worden geweigerd in het belang van de bescherming van:</text:p>
                        <text:list text:style-name="id1-3-2-2-1-3-1-5-75-2-2-4-3">
                          <text:list-item text:style-override="id1-3-2-2-1-3-1-5-75-2-2-4-3-1">
                            <text:number>a.</text:number>
                            <text:p text:style-name="table_al">natuur en landschap; of</text:p>
                          </text:list-item>
                          <text:list-item text:style-override="id1-3-2-2-1-3-1-5-75-2-2-4-3-2">
                            <text:number>b.</text:number>
                            <text:p text:style-name="table_al">een stadsgezicht.</text:p>
                          </text:list-item>
                        </text:list>
                      </text:list-item>
                    </text:list>
                  </table:table-cell>
                  <table:table-cell table:style-name="cell_frame_all" table:number-rows-spanned="1" table:number-columns-spanned="1">
                    <text:p text:style-name="table_al">Artikel 3.4.5.2 Recreatief nachtverblijf buiten kampeerterreinen </text:p>
                    <text:list text:style-name="id1-3-2-2-1-3-1-5-75-3-2">
                      <text:list-item text:style-override="id1-3-2-2-1-3-1-5-75-3-2-1">
                        <text:number>1.</text:number>
                        <text:p text:style-name="table_al">Het is niet toegestaan om kampeermiddelen ten behoeve van recreatief nachtverblijf te plaatsen of geplaatst te houden buiten een kampeerterrein dat daarvoor in<text:span text:style-name="nadrukvet"> het Omgevingsplan gemeente Meppel</text:span> is bestemd of mede bestemd.</text:p>
                      </text:list-item>
                      <text:list-item text:style-override="id1-3-2-2-1-3-1-5-75-3-2-2">
                        <text:number>2.</text:number>
                        <text:p text:style-name="table_al">Het verbod geldt niet voor het plaatsen van kampeermiddelen voor eigen gebruik door de rechthebbende op een terrein.</text:p>
                      </text:list-item>
                      <text:list-item text:style-override="id1-3-2-2-1-3-1-5-75-3-2-3">
                        <text:number>3.</text:number>
                        <text:p text:style-name="table_al">Het college kan ontheffing verlenen van het verbod.</text:p>
                      </text:list-item>
                      <text:list-item text:style-override="id1-3-2-2-1-3-1-5-75-3-2-4">
                        <text:number>4.</text:number>
                        <text:p text:style-name="table_al">Naast de weigeringsgronden in artikel 3.1.2.4 kan de ontheffing worden geweigerd in het belang van de bescherming van:</text:p>
                        <text:list text:style-name="id1-3-2-2-1-3-1-5-75-3-2-4-3">
                          <text:list-item text:style-override="id1-3-2-2-1-3-1-5-75-3-2-4-3-1">
                            <text:number>a.</text:number>
                            <text:p text:style-name="table_al">landschap; of</text:p>
                          </text:list-item>
                          <text:list-item text:style-override="id1-3-2-2-1-3-1-5-75-3-2-4-3-2">
                            <text:number>b.</text:number>
                            <text:p text:style-name="table_al">een stadsgezicht.</text:p>
                          </text:list-item>
                        </text:list>
                      </text:list-item>
                    </text:list>
                  </table:table-cell>
                </table:table-row>
                <table:table-row table:style-name="row">
                  <table:table-cell table:style-name="cell_frame_all" table:number-rows-spanned="1" table:number-columns-spanned="1">
                    <text:p text:style-name="table_al">
                      <text:span text:style-name="nadrukvet">Art. 3.4.6.1 - Standplaatsvergunning en weigeringsgronden</text:span>
                    </text:p>
                  </table:table-cell>
                  <table:table-cell table:style-name="cell_frame_all" table:number-rows-spanned="1" table:number-columns-spanned="1">
                    <text:p text:style-name="table_al">Artikel 3.4.6.1 Standplaatsvergunning en weigeringsgronden </text:p>
                    <text:p text:style-name="table_al">1. Het is niet toegestaan om een standplaats in te nemen zonder een vergunning van het college.</text:p>
                    <text:p text:style-name="table_al">2. Een standplaatsvergunning wordt verleend voor een periode van vijf jaar.</text:p>
                    <text:p text:style-name="table_al">3. Naast de weigeringsgronden in artikel 3.1.2.4 kan een vergunning worden geweigerd als:</text:p>
                    <text:p text:style-name="table_al">a. De standplaats op zichzelf of in verband met de omgeving niet voldoet aan de redelijke eisen van welstand;</text:p>
                    <text:p text:style-name="table_al">b. In strijd is met een geldend bestemmingsplan, beheersverordening, exploitatieplan of voorbereidingsbesluit.</text:p>
                    <text:p text:style-name="table_al">4. Het eerste lid is niet van toepassing op situaties waarin wordt voorzien door de Wet milieubeheer, de Wet beheer rijkswaterstaatswerken of het provinciaal wegenreglement.</text:p>
                    <text:p text:style-name="table_al">5. De weigeringsgrond als bedoeld in het derde lid, onder a, is niet van toepassing op bouwwerken.</text:p>
                  </table:table-cell>
                  <table:table-cell table:style-name="cell_frame_all" table:number-rows-spanned="1" table:number-columns-spanned="1">
                    <text:p text:style-name="table_al">Artikel 3.4.6.1 Standplaatsvergunning en weigeringsgronden </text:p>
                    <text:p text:style-name="table_al">1. Het is niet toegestaan om een standplaats in te nemen zonder een vergunning van het college.</text:p>
                    <text:p text:style-name="table_al">2. Een standplaatsvergunning wordt verleend voor een periode van vijf jaar.</text:p>
                    <text:p text:style-name="table_al">3. Naast de weigeringsgronden in artikel 3.1.2.4 kan een vergunning worden geweigerd als:</text:p>
                    <text:p text:style-name="table_al">a. De standplaats op zichzelf of in verband met de omgeving niet voldoet aan de redelijke eisen van welstand;</text:p>
                    <text:p text:style-name="table_al">b. In strijd is met <text:span text:style-name="nadrukvet">het Omgevingsplan gemeente Meppel </text:span>.</text:p>
                    <text:p text:style-name="table_al">4. Het eerste lid is niet van toepassing op situaties waarin wordt voorzien door de Wet milieubeheer, de Wet beheer rijkswaterstaatswerken of het provinciaal wegenreglement.</text:p>
                    <text:p text:style-name="table_al">5. De weigeringsgrond als bedoeld in het derde lid, onder a, is niet van toepassing op bouwwerken.</text:p>
                  </table:table-cell>
                </table:table-row>
                <table:table-row table:style-name="row">
                  <table:table-cell table:style-name="cell_frame_all" table:number-rows-spanned="1" table:number-columns-spanned="1">
                    <text:p text:style-name="table_al">
                      <text:span text:style-name="nadrukvet">Art. 3.4.6.2 - Marktplaatsvergunning;</text:span>
                    </text:p>
                  </table:table-cell>
                  <table:table-cell table:style-name="cell_frame_all" table:number-rows-spanned="1" table:number-columns-spanned="1">
                    <text:p text:style-name="table_al">Artikel 3.4.6.2 Marktplaatsvergunning;</text:p>
                    <text:p text:style-name="table_al">Het is verboden een marktplaats op een markt in te nemen zonder vergunning van het college.</text:p>
                    <text:p text:style-name="table_al">artikel 3.4.6.16 Vergunning bijzondere markten;</text:p>
                  </table:table-cell>
                  <table:table-cell table:style-name="cell_frame_all" table:number-rows-spanned="1" table:number-columns-spanned="1">
                    <text:p text:style-name="table_al">Artikel 3.4.6.2 Marktplaatsvergunning</text:p>
                    <text:p text:style-name="table_al">1. Het is verboden een marktplaats op een markt in te nemen zonder vergunning van het college.</text:p>
                    <text:p text:style-name="table_al">
                      <text:span text:style-name="nadrukvet">2. Een vergunning voor een vaste marktplaats wordt verleend voor een periode van tien jaar.</text:span>
                    </text:p>
                  </table:table-cell>
                </table:table-row>
                <table:table-row table:style-name="row">
                  <table:table-cell table:style-name="cell_frame_all" table:number-rows-spanned="1" table:number-columns-spanned="1">
                    <text:p text:style-name="table_al">
                      <text:span text:style-name="nadrukvet">Art. 3.4.6.4 - Inhoud vaste marktplaatsvergunning</text:span>
                    </text:p>
                  </table:table-cell>
                  <table:table-cell table:style-name="cell_frame_all" table:number-rows-spanned="1" table:number-columns-spanned="1">
                    <text:p text:style-name="table_al">Artikel 3.4.6.4 Inhoud vaste marktplaatsvergunning </text:p>
                    <text:p text:style-name="table_al">1. Een vaste marktplaatsvergunning vermeldt in ieder geval:</text:p>
                    <text:p text:style-name="table_al">a. de naam en voornamen, de geboortedatum en –plaats, het adres en de woonplaats van de vergunninghouder;</text:p>
                    <text:p text:style-name="table_al">b. een duidelijke omschrijving van de toegewezen vaste marktplaats met vermelding van het nummer en de afmetingen daarvan;</text:p>
                    <text:p text:style-name="table_al">c. de kraam of andere verkoopmaterialen die de vergunninghouder bij het innemen van de marktplaats mag gebruiken;</text:p>
                    <text:p text:style-name="table_al">d. het soort artikelen dat de vergunninghouder mag verhandelen of de branche waartoe de vergunninghouder behoort;</text:p>
                    <text:p text:style-name="table_al">e. dat de vergunninghouder zelf zorg draagt voor de inzameling en afvoer van zijn afval en dat hij zijn marktplaats schoon oplevert;</text:p>
                    <text:p text:style-name="table_al">f. de wijze waarop de vergunninghouder zijn elektriciteit betrekt;</text:p>
                    <text:p text:style-name="table_al">g. welke geluidsapparatuur op de marktplaats is toegestaan;</text:p>
                    <text:p text:style-name="table_al">h. welke kook-, bak- en verwarmingsapparatuur zijn toegestaan.</text:p>
                    <text:p text:style-name="table_al">2. Aan de vergunning wordt een middel ter identificatie gehecht.</text:p>
                  </table:table-cell>
                  <table:table-cell table:style-name="cell_frame_all" table:number-rows-spanned="1" table:number-columns-spanned="1">
                    <text:p text:style-name="table_al">Artikel 3.4.6.4 Inhoud vaste marktplaatsvergunning </text:p>
                    <text:p text:style-name="table_al">1. Een vaste marktplaatsvergunning vermeldt in ieder geval:</text:p>
                    <text:p text:style-name="table_al">a. de naam en voornamen, de geboortedatum en –plaats, het adres en de woonplaats van de vergunninghouder;</text:p>
                    <text:p text:style-name="table_al">
                      <text:span text:style-name="nadrukvet">b. tijdstip en locatie van de standplaats</text:span>;</text:p>
                    <text:p text:style-name="table_al">
                      <text:span text:style-name="nadrukvet">c. afmetingen van de kraam en de oppervlakte van de ruimte voor het gebruik handelswaar</text:span>;</text:p>
                    <text:p text:style-name="table_al">d. het soort artikelen dat de vergunninghouder mag verhandelen;</text:p>
                    <text:p text:style-name="table_al">e. dat de vergunninghouder zelf zorg draagt voor de inzameling en afvoer van zijn afval en dat hij zijn marktplaats schoon oplevert;</text:p>
                    <text:p text:style-name="table_al">f. de wijze waarop de vergunninghouder zijn elektriciteit betrekt;</text:p>
                    <text:p text:style-name="table_al">
                      <text:span text:style-name="nadrukvet">2. De marktplaatsvergunning kan tevens vermelden:</text:span>
                    </text:p>
                    <text:p text:style-name="table_al">a. welke geluidsapparatuur op de marktplaats is toegestaan;</text:p>
                    <text:p text:style-name="table_al">b. welke kook-, bak- en verwarmingsapparatuur zijn toegestaan.</text:p>
                    <text:p text:style-name="table_al">3. Aan de vergunning wordt een middel ter identificatie gehecht.</text:p>
                  </table:table-cell>
                </table:table-row>
                <table:table-row table:style-name="row">
                  <table:table-cell table:style-name="cell_frame_all" table:number-rows-spanned="1" table:number-columns-spanned="1">
                    <text:p text:style-name="table_al">
                      <text:span text:style-name="nadrukvet">Art. 3.4.6.6 - Overschrijving vaste marktplaatsvergunning</text:span>
                    </text:p>
                  </table:table-cell>
                  <table:table-cell table:style-name="cell_frame_all" table:number-rows-spanned="1" table:number-columns-spanned="1">
                    <text:p text:style-name="table_al">Artikel 3.4.6.6 Overschrijving vaste marktplaatsvergunning </text:p>
                    <text:p text:style-name="table_al">1. In geval van overlijden of blijvende arbeidsongeschiktheid van de vergunninghouder kan de vaste marktplaatsvergunning worden overgeschreven op de achterblijvende echtgenoot, de geregistreerde partner of een andere achterblijvende persoon met wie hij duurzaam samenwoonde;</text:p>
                    <text:p text:style-name="table_al">2. Indien de vergunning niet kan worden overgeschreven op grond van het eerste lid, kan een kind van de vergunninghouder de vergunning voor een vaste marktplaats krijgen indien hij ten minste drie jaar in loondienst van het marktbedrijf van de vergunninghouder heeft gewerkt of gedurende eenzelfde periode als mede-eigenaar in dit bedrijf heeft gefunctioneerd en zich heeft laten inschrijven op de wachtlijst.</text:p>
                    <text:p text:style-name="table_al">3. Een aanvraag tot overschrijving wordt ingediend binnen twee maanden na het overlijden van de vergunninghouder of nadat de blijvende arbeidsongeschiktheid is vastgesteld.</text:p>
                    <text:p text:style-name="table_al">4. Het college is bevoegd in bijzondere omstandigheden af te wijken van het bepaalde in dit artikel.</text:p>
                  </table:table-cell>
                  <table:table-cell table:style-name="cell_frame_all" table:number-rows-spanned="1" table:number-columns-spanned="1">
                    <text:p text:style-name="table_al">Artikel 3.4.6.6 Overschrijving vaste marktplaatsvergunning </text:p>
                    <text:p text:style-name="table_al">1. In geval van overlijden of blijvende arbeidsongeschiktheid van de vergunninghouder kan de vaste marktplaatsvergunning worden overgeschreven op de achterblijvende echtgenoot, de geregistreerde partner of een andere achterblijvende persoon met wie hij duurzaam samenwoonde;</text:p>
                    <text:p text:style-name="table_al">2. Indien de vergunning niet kan worden overgeschreven op grond van het eerste lid, kan een kind van de vergunninghouder de vergunning voor een vaste marktplaats krijgen indien hij ten minste <text:span text:style-name="nadrukvet">twee</text:span> jaar in loondienst van het marktbedrijf van de vergunninghouder heeft gewerkt of gedurende eenzelfde periode als mede-eigenaar in dit bedrijf heeft gefunctioneerd en zich heeft laten inschrijven op de wachtlijst.</text:p>
                    <text:p text:style-name="table_al">3. Een aanvraag tot overschrijving wordt ingediend binnen twee maanden na het overlijden van de vergunninghouder of nadat de blijvende arbeidsongeschiktheid is vastgesteld.</text:p>
                    <text:p text:style-name="table_al">4. Het college is bevoegd in bijzondere omstandigheden af te wijken van het bepaalde in dit artikel.</text:p>
                  </table:table-cell>
                </table:table-row>
                <table:table-row table:style-name="row">
                  <table:table-cell table:style-name="cell_frame_all" table:number-rows-spanned="1" table:number-columns-spanned="1">
                    <text:p text:style-name="table_al">
                      <text:span text:style-name="nadrukvet">Art. 3.4.6.8 — Toewijzing dagplaats op de weekmarkt</text:span>
                    </text:p>
                  </table:table-cell>
                  <table:table-cell table:style-name="cell_frame_all" table:number-rows-spanned="1" table:number-columns-spanned="1">
                    <text:p text:style-name="table_al">Artikel 3.4.6.8 Toewijzing dagplaats </text:p>
                    <text:p text:style-name="table_al">1. Toewijzing van een dagplaats geschiedt door afgifte van een vergunning door het college op het moment dat de marktplaats niet als vaste marktplaats wordt ingenomen.</text:p>
                    <text:p text:style-name="table_al">2. Indien zich bij de opening van de markt meer gegadigden voor een dagplaats melden dan er plaatsen beschikbaar zijn, worden de dagplaatsen overeenkomstig nader door het college te stellen regels door middel van loting toegewezen.</text:p>
                  </table:table-cell>
                  <table:table-cell table:style-name="cell_frame_all" table:number-rows-spanned="1" table:number-columns-spanned="1">
                    <text:p text:style-name="table_al">Artikel 3.4.6.8 Toewijzing dagplaats <text:span text:style-name="nadrukvet">op de weekmarkt</text:span></text:p>
                    <text:p text:style-name="table_al">1. Toewijzing van een dagplaats geschiedt <text:span text:style-name="nadrukvet">na overleg met de marktmeester</text:span>.</text:p>
                    <text:p text:style-name="table_al">2. Indien zich bij de opening van de markt meer gegadigden voor een dagplaats melden dan er plaatsen beschikbaar zijn, worden de dagplaatsen overeenkomstig nader door het college te stellen regels door middel van loting toegewezen.</text:p>
                  </table:table-cell>
                </table:table-row>
                <table:table-row table:style-name="row">
                  <table:table-cell table:style-name="cell_frame_all" table:number-rows-spanned="1" table:number-columns-spanned="1">
                    <text:p text:style-name="table_al">
                      <text:span text:style-name="nadrukvet">Art. 3.4.6.9 - Toewijzing standwerkersplaats</text:span>
                    </text:p>
                  </table:table-cell>
                  <table:table-cell table:style-name="cell_frame_all" table:number-rows-spanned="1" table:number-columns-spanned="1">
                    <text:p text:style-name="table_al">Artikel 3.4.6.9 Toewijzing standwerkersplaats </text:p>
                    <text:p text:style-name="table_al">1. Het college wijst een standwerkersplaats toe door middel van loting.</text:p>
                    <text:p text:style-name="table_al">2. Het is een ingeschrevene op de wachtlijst niet toegestaan deel te nemen aan de loting voor een standwerkersplaats zolang deze inschrijving niet definitief is vervallen.</text:p>
                    <text:p text:style-name="table_al">3. Indien een standwerker zich wil doen bijstaan, meldt hij dit vooraf aan de marktmeester onder vermelding van de naam van degene die hem zal bijstaan. Degene die hem zal bijstaan, mag niet op eigen naam deelnemen aan de loting.</text:p>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4.6.10 - Eigen materiaal</text:span>
                    </text:p>
                  </table:table-cell>
                  <table:table-cell table:style-name="cell_frame_all" table:number-rows-spanned="1" table:number-columns-spanned="1">
                    <text:p text:style-name="table_al">Artikel 3.4.6.10 Eigen materiaal </text:p>
                    <text:p text:style-name="table_al">1. De vergunninghouder dient gebruik te maken van de kramen van de door het college aangewezen kramenzetter. Het college kan in bij nadere regels vast te stellen gevallen onder daarin te stellen voorwaarden toestemming verlenen tot het gebruik van eigen materiaal.</text:p>
                    <text:p text:style-name="table_al">2. Het college kan nadere regels stellen omtrent de aan het eigen materiaal te stellen eisen.</text:p>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4.6.11 - Persoonlijk innemen marktplaats; bijstand</text:span>
                    </text:p>
                  </table:table-cell>
                  <table:table-cell table:style-name="cell_frame_all" table:number-rows-spanned="1" table:number-columns-spanned="1">
                    <text:p text:style-name="table_al">Artikel 3.4.6.11 Persoonlijk innemen marktplaats; bijstand </text:p>
                    <text:p text:style-name="table_al">1. De vergunninghouder neemt de marktplaats die hem is toegewezen persoonlijk in. Hij mag de marktplaats niet aan een ander afstaan of in gebruik geven.</text:p>
                    <text:p text:style-name="table_al">2. De vergunninghouder mag zich op de marktplaats doen bijstaan.</text:p>
                    <text:p text:style-name="table_al">3. De vergunninghouder en degene die hem bijstaat mogen zich niet schuldig maken aan wangedrag of bedrog.</text:p>
                  </table:table-cell>
                  <table:table-cell table:style-name="cell_frame_all" table:number-rows-spanned="1" table:number-columns-spanned="1">
                    <text:p text:style-name="table_al">Artikel 3.4.6.11 Persoonlijk innemen marktplaats; bijstand </text:p>
                    <text:p text:style-name="table_al">1. De vergunninghouder neemt de marktplaats die hem is toegewezen persoonlijk in. Hij mag de marktplaats niet aan een ander afstaan of in gebruik geven.</text:p>
                    <text:p text:style-name="table_al">2. De vergunninghouder mag zich op de marktplaats <text:span text:style-name="nadrukvet">laten ondersteunen</text:span>.</text:p>
                    <text:p text:style-name="table_al">3. De vergunninghouder en degene die hem bijstaat mogen zich niet schuldig maken aan wangedrag of bedrog.</text:p>
                  </table:table-cell>
                </table:table-row>
                <table:table-row table:style-name="row">
                  <table:table-cell table:style-name="cell_frame_all" table:number-rows-spanned="1" table:number-columns-spanned="1">
                    <text:p text:style-name="table_al">
                      <text:span text:style-name="nadrukvet">Art. 3.4.6.13 - Afwezigheid wegens ziekte, vakantie of bijzondere omstandigheden</text:span>
                    </text:p>
                  </table:table-cell>
                  <table:table-cell table:style-name="cell_frame_all" table:number-rows-spanned="1" table:number-columns-spanned="1">
                    <text:p text:style-name="table_al">Artikel 3.4.6.13 Afwezigheid wegens ziekte, vakantie of bijzondere omstandigheden </text:p>
                    <text:p text:style-name="table_al">1. De vergunninghouder van een vaste marktplaats die wegens ziekte, vakantie of bijzondere omstandigheden verhinderd is zijn vaste marktplaats in te nemen, deelt dit schriftelijk mee aan het college. Bij vakantie geeft de vergunninghouder aan hoe lang zijn afwezigheid duurt.</text:p>
                    <text:p text:style-name="table_al">2. De schriftelijke mededeling wordt tijdig voor de desbetreffende marktdag gedaan. Plotselinge verhindering wordt mondeling en telefonisch aan de marktmeester gemeld, gevolgd door een schriftelijke bevestiging daarvan aan het college.</text:p>
                  </table:table-cell>
                  <table:table-cell table:style-name="cell_frame_all" table:number-rows-spanned="1" table:number-columns-spanned="1">
                    <text:p text:style-name="table_al">Artikel 3.4.6.13 Afwezigheid wegens ziekte, vakantie of bijzondere omstandigheden </text:p>
                    <text:p text:style-name="table_al">1. De vergunninghouder van een vaste marktplaats die wegens ziekte, vakantie of bijzondere omstandigheden verhinderd is zijn vaste marktplaats in te nemen, deelt dit schriftelijk mee aan het college. Bij vakantie geeft de vergunninghouder aan <text:span text:style-name="nadrukvet">hoelang</text:span> zijn afwezigheid duurt.</text:p>
                    <text:p text:style-name="table_al">2. De schriftelijke mededeling wordt tijdig voor de desbetreffende <text:span text:style-name="nadrukvet">dag, zoals opgenomen in de vergunning</text:span> gedaan. Plotselinge verhindering wordt mondeling en telefonisch aan de marktmeester gemeld, gevolgd door een schriftelijke bevestiging daarvan aan het college.</text:p>
                  </table:table-cell>
                </table:table-row>
                <table:table-row table:style-name="row">
                  <table:table-cell table:style-name="cell_frame_all" table:number-rows-spanned="1" table:number-columns-spanned="1">
                    <text:p text:style-name="table_al">
                      <text:span text:style-name="nadrukvet">Art. 3.4.6.14 - Ontheffing en vervanging</text:span>
                    </text:p>
                  </table:table-cell>
                  <table:table-cell table:style-name="cell_frame_all" table:number-rows-spanned="1" table:number-columns-spanned="1">
                    <text:p text:style-name="table_al">Artikel 3.4.6.14 Ontheffing en vervanging </text:p>
                    <text:p text:style-name="table_al">1. In geval van ziekte, vakantie of bijzondere omstandigheden kan het college op aanvraag van de vergunninghouder van een vaste marktplaats hem tijdelijk ontheffing verlenen van de verplichting om ten minste eenmaal per twee weken en tienmaal per dertien weken de marktplaats op de markt in te nemen.</text:p>
                    <text:p text:style-name="table_al">2. Het college kan op aanvraag van de vergunninghouder hem vergunning verlenen zich op zijn marktplaats te laten vervangen door een met name genoemde persoon.</text:p>
                  </table:table-cell>
                  <table:table-cell table:style-name="cell_frame_all" table:number-rows-spanned="1" table:number-columns-spanned="1">
                    <text:p text:style-name="table_al">Artikel 3.4.6.14 Ontheffing en vervanging </text:p>
                    <text:p text:style-name="table_al">1. In geval van ziekte, vakantie of bijzondere omstandigheden kan het college op aanvraag van de vergunninghouder van een vaste marktplaats hem tijdelijk ontheffing verlenen van de verplichting om ten minste eenmaal per twee weken en tienmaal per dertien weken de <text:span text:style-name="nadrukvet">marktplaatsin</text:span> te nemen.</text:p>
                    <text:p text:style-name="table_al">2. Het college kan op aanvraag van de vergunninghouder hem <text:span text:style-name="nadrukvet">toestemming verlenen zich op zijn standplaats</text:span> te laten vervangen door een met name genoemde persoon.</text:p>
                  </table:table-cell>
                </table:table-row>
                <table:table-row table:style-name="row">
                  <table:table-cell table:style-name="cell_frame_all" table:number-rows-spanned="1" table:number-columns-spanned="1">
                    <text:p text:style-name="table_al">
                      <text:span text:style-name="nadrukvet">Art. 3.4.6.16 - Vergunning bijzondere markten</text:span>
                    </text:p>
                  </table:table-cell>
                  <table:table-cell table:style-name="cell_frame_all" table:number-rows-spanned="1" table:number-columns-spanned="1">
                    <text:p text:style-name="table_al">Artikel 3.4.6.16 Vergunning bijzondere markten </text:p>
                    <text:p text:style-name="table_al">1. Het is verboden zonder vergunning van het college op of aan de weg of een openbaar water – al dan niet met enige beperking – voor publiek toegankelijk en in de openlucht gelegen plaats, een bijzondere markt te houden.</text:p>
                    <text:p text:style-name="table_al">2. Een vergunning als bedoeld in het eerste lid kan worden geweigerd in het belang van de openbare orde. </text:p>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3.4.6.17 - Verplichtingen vergunninghouder</text:span>
                    </text:p>
                  </table:table-cell>
                  <table:table-cell table:style-name="cell_frame_all" table:number-rows-spanned="1" table:number-columns-spanned="1">
                    <text:p text:style-name="table_al">Artikel 3.4.6.17 Verplichtingen vergunninghouder </text:p>
                    <text:p text:style-name="table_al">1. Degene die in het bezit is van een vergunning als bedoeld in artikel 3.4.6.16 is verplicht erop toe te zien dat alle personen die een marktplaats innemen op de door hem georganiseerde bijzondere markt de voorschriften als bedoeld in de artikelen 7.1.1.3 en 3.4.6.15 in acht te nemen.</text:p>
                    <text:p text:style-name="table_al">2. Degene die in het bezit is van een vergunning als bedoeld in artikel 3.4.6.16 is tevens verplicht erop toe te zien dat de marktplaatshouders op de door hem georganiseerde bijzondere markt de voorschriften die het college verbonden heeft aan de vergunning, nageleefd worden.</text:p>
                  </table:table-cell>
                  <table:table-cell table:style-name="cell_frame_all" table:number-rows-spanned="1" table:number-columns-spanned="1">
                    <text:p text:style-name="table_al">Artikel 3.4.6.17 Verplichtingen vergunninghouder </text:p>
                    <text:p text:style-name="table_al">1. Degene die in het bezit is van een vergunning als bedoeld in artikel 3.4.6.16 is verplicht erop toe te zien dat alle personen die een marktplaats innemen op de door hem georganiseerde bijzondere markt de voorschriften als bedoeld in de artikelen 7.1.1.3 en 3.4.6.15 in acht te nemen.</text:p>
                    <text:p text:style-name="table_al">2. Degene die in het bezit is van een vergunning als bedoeld in artikel 3.4.6.16 is tevens verplicht erop toe te zien dat de marktplaatshouders op de door hem georganiseerde bijzondere markt de voorschriften die het college verbonden heeft aan de vergunning, nageleefd worden.</text:p>
                  </table:table-cell>
                </table:table-row>
                <table:table-row table:style-name="row">
                  <table:table-cell table:style-name="cell_frame_all" table:number-rows-spanned="1" table:number-columns-spanned="1">
                    <text:p text:style-name="table_al">
                      <text:span text:style-name="nadrukvet">Paragraaf 3.4.7 ligplaatsen historische vaartuigen</text:span>
                    </text:p>
                    <text:p text:style-name="table_al">
                      <text:span text:style-name="nadrukvet">Art. 3.4.7.1 — Verbod innemen ligplaats</text:span>
                    </text:p>
                  </table:table-cell>
                  <table:table-cell table:style-name="cell_frame_all" table:number-rows-spanned="1" table:number-columns-spanned="1">
                    <text:p text:style-name="table_al">Paragraaf 3.4.7 ligplaatsen historische vaartuigen</text:p>
                    <text:p text:style-name="table_al">
                      <text:span text:style-name="nadrukcur">(niet aanwezig) </text:span>
                    </text:p>
                  </table:table-cell>
                  <table:table-cell table:style-name="cell_frame_all" table:number-rows-spanned="1" table:number-columns-spanned="1">
                    <text:p text:style-name="table_al">
                      <text:span text:style-name="nadrukvet">Paragraaf 3.4.7 Ligplaatsen</text:span>
                    </text:p>
                    <text:p text:style-name="table_al">
                      <text:span text:style-name="nadrukvet">Artikel 3.4.7.1 Verbod innemen ligplaats</text:span>
                    </text:p>
                    <text:p text:style-name="table_al">Het <text:span text:style-name="nadrukvet">is verboden met een historisch schip een ligplaats in te nemen of zich met een historisch schip te bevinden op een plaats waarvoor geen vergunning, als bedoeld in artikel 3.4.7.2, eerste lid, voor een vaste ligplaats ten behoeve van een historisch schip is verleend</text:span>.</text:p>
                  </table:table-cell>
                </table:table-row>
                <table:table-row table:style-name="row">
                  <table:table-cell table:style-name="cell_frame_all" table:number-rows-spanned="1" table:number-columns-spanned="1">
                    <text:p text:style-name="table_al">
                      <text:span text:style-name="nadrukvet">Art. 3.4.7.2 — Vaste ligplaatsvergunning historisch schip en wachtlijst</text:span>
                    </text:p>
                  </table:table-cell>
                  <table:table-cell table:style-name="cell_frame_all" table:number-rows-spanned="1" table:number-columns-spanned="1">
                    <text:p text:style-name="table_al">Artikel 3.4.7.1. Vaste ligplaatsvergunning historisch schip en wachtlijst</text:p>
                    <text:list text:style-name="id1-3-2-2-1-3-1-5-89-2-2">
                      <text:list-item text:style-override="id1-3-2-2-1-3-1-5-89-2-2-1">
                        <text:number>a)</text:number>
                        <text:p text:style-name="table_al">Het college verleent voor maximaal acht historische vaartuigen vergunning voor een vaste ligplaats. Dit betreft zes vaste ligplaatsen voor een historisch schip gedurende het gehele jaar en twee reserve vaste ligplaatsen.</text:p>
                      </text:list-item>
                      <text:list-item text:style-override="id1-3-2-2-1-3-1-5-89-2-2-2">
                        <text:number>b)</text:number>
                        <text:p text:style-name="table_al">Het college maakt op een daarvoor geschikte manier bekend dat er een of meer vergunningen beschikbaar zijn en op welke wijze een belangstellende daarvoor in aanmerking kan komen. </text:p>
                      </text:list-item>
                      <text:list-item text:style-override="id1-3-2-2-1-3-1-5-89-2-2-3">
                        <text:number>c)</text:number>
                        <text:p text:style-name="table_al">Een aanvraag kan worden ingediend middels een door het college beschikbaar gesteld aanvraagformulier. </text:p>
                      </text:list-item>
                      <text:list-item text:style-override="id1-3-2-2-1-3-1-5-89-2-2-4">
                        <text:number>d)</text:number>
                        <text:p text:style-name="table_al">Er is een wachtlijst. Het college schrijft een aanvrager op zijn schriftelijk verzoek in op de wachtlijst, indien hij voldoet aan de toetsingscriteria als bedoeld in artikel 2, derde lid, maar aan hem nog geen vaste ligplaatsvergunning kan worden toegewezen omdat het maximum aantal is bereikt.</text:p>
                      </text:list-item>
                      <text:list-item text:style-override="id1-3-2-2-1-3-1-5-89-2-2-5">
                        <text:number>e)</text:number>
                        <text:p text:style-name="table_al">De inschrijving op de wachtlijst wordt doorgehaald:</text:p>
                      </text:list-item>
                      <text:list-item text:style-override="id1-3-2-2-1-3-1-5-89-2-2-6">
                        <text:number>f)</text:number>
                        <text:p text:style-name="table_al">a. indien de ingeschrevene zijn inschrijving niet jaarlijks voor 1 januari heeft verlengd;</text:p>
                      </text:list-item>
                      <text:list-item text:style-override="id1-3-2-2-1-3-1-5-89-2-2-7">
                        <text:number>g)</text:number>
                        <text:p text:style-name="table_al">b. bij overlijden van de ingeschrevene;</text:p>
                      </text:list-item>
                      <text:list-item text:style-override="id1-3-2-2-1-3-1-5-89-2-2-8">
                        <text:number>h)</text:number>
                        <text:p text:style-name="table_al">c. op schriftelijk verzoek van de ingeschrevene;</text:p>
                      </text:list-item>
                      <text:list-item text:style-override="id1-3-2-2-1-3-1-5-89-2-2-9">
                        <text:number>i)</text:number>
                        <text:p text:style-name="table_al">d. wanneer aan de ingeschrevene een vaste ligplaatsvergunning is verleend, tenzij hij deze op grond van bijzondere omstandigheden niet aanvaardt;</text:p>
                      </text:list-item>
                      <text:list-item text:style-override="id1-3-2-2-1-3-1-5-89-2-2-10">
                        <text:number>j)</text:number>
                        <text:p text:style-name="table_al">e. indien niet meer aan de toetsingscriteria als bedoeld in artikel 2, derde lid, wordt voldaan.</text:p>
                      </text:list-item>
                      <text:list-item text:style-override="id1-3-2-2-1-3-1-5-89-2-2-11">
                        <text:number>k)</text:number>
                        <text:p text:style-name="table_al">De toewijzing van een beschikbaar gekomen vaste ligplaats geschiedt aan degene die zich op de wachtlijst heeft laten inschrijven, in volgorde van inschrijving op deze lijst.</text:p>
                      </text:list-item>
                      <text:list-item text:style-override="id1-3-2-2-1-3-1-5-89-2-2-12">
                        <text:number>l)</text:number>
                        <text:p text:style-name="table_al">Een vergunning voor een vaste ligplaats is persoons- en vaartuiggebonden.</text:p>
                      </text:list-item>
                    </text:list>
                    <text:p text:style-name="table_al">m) Bij verkoop en levering van het historisch schip waarvoor een vaste ligplaatsvergunning is afgegeven kan deze vergunning op naam gesteld worden van de nieuwe eigenaar-bewoner. De nieuwe eigenaar kan een daartoe strekkend verzoek indienen bij het college.</text:p>
                    <text:p text:style-name="table_al">n) De toewijzing van een beschikbaar gekomen vaste ligplaats geschiedt aan degene die zich op de wachtlijst heeft laten inschrijven, in volgorde van inschrijving op deze lijst.</text:p>
                  </table:table-cell>
                  <table:table-cell table:style-name="cell_frame_all" table:number-rows-spanned="1" table:number-columns-spanned="1">
                    <text:p text:style-name="table_al">Artikel 3.4.7.2<text:span text:style-name="nadrukvet"> Vaste ligplaatsvergunning historisch schip en wachtlijst</text:span></text:p>
                    <text:p text:style-name="table_al">
                      <text:span text:style-name="nadrukvet">1. Het college verleent voor maximaal negen historische schepen een vergunning voor een vaste ligplaats. Dit betreft negen vaste ligplaatsen voor een historisch schip gedurende het gehele jaar. </text:span>
                    </text:p>
                    <text:p text:style-name="table_al">
                      <text:span text:style-name="nadrukvet">2. Bij de beoordeling van een aanvraag voor een vaste ligplaatsvergunning ten behoeve van een historisch schip wordt advies gevraagd. De advisering vindt plaats aan de hand van de volgende toetsingscriteria: </text:span>
                    </text:p>
                    <text:p text:style-name="table_al">
                      <text:span text:style-name="nadrukvet">Leeftijd</text:span>
                    </text:p>
                    <text:p text:style-name="table_al">
                      <text:span text:style-name="nadrukvet">a. Het historisch schip dient tenminste 50 jaar oud te zijn.</text:span>
                    </text:p>
                    <text:p text:style-name="table_al">
                      <text:span text:style-name="nadrukvet">Scheepstype</text:span>
                    </text:p>
                    <text:p text:style-name="table_al">
                      <text:span text:style-name="nadrukvet">b. Het historisch schip dient een voormalig bedrijfsvaartuig te zijn, waarmee op de Nederlandse wateren enig beroep of bedrijf is uitgevoerd c.q. typerend is geweest binnen de ontwikkeling van de Nederlandse scheepsbouw en waarvan het karakter overwegend bewaard is gebleven.</text:span>
                    </text:p>
                    <text:p text:style-name="table_al">
                      <text:span text:style-name="nadrukvet">Met andere woorden, het vaartuig dient een cultuurhistorische en monumentale waarde te hebben.</text:span>
                    </text:p>
                    <text:p text:style-name="table_al">
                      <text:span text:style-name="nadrukvet">Silhouet</text:span>
                    </text:p>
                    <text:p text:style-name="table_al">
                      <text:span text:style-name="nadrukvet">c. Het silhouet van het historisch schip dient qua uiterlijk gaaf te zijn.</text:span>
                    </text:p>
                    <text:p text:style-name="table_al">
                      <text:span text:style-name="nadrukvet">d. Ingrepen zijn aanvaardbaar, indien deze op respectvolle wijze ten aanzien van het historische karakter van het schip hebben plaatsgevonden.</text:span>
                    </text:p>
                    <text:p text:style-name="table_al">
                      <text:span text:style-name="nadrukvet">Staat van het historisch schip</text:span>
                    </text:p>
                    <text:p text:style-name="table_al">
                      <text:span text:style-name="nadrukvet">e. Het historisch schip dient in een varende, goede en verzorgde staat te verkeren.</text:span>
                    </text:p>
                    <text:p text:style-name="table_al">
                      <text:span text:style-name="nadrukvet">Voortbewegen van het historisch schip</text:span>
                    </text:p>
                    <text:p text:style-name="table_al">
                      <text:span text:style-name="nadrukvet">f. Het historisch schip dient zich, behoudens in geval van reparatiewerkzaamheden, op eigen motorkracht te kunnen voortbewegen.</text:span>
                    </text:p>
                    <text:p text:style-name="table_al">
                      <text:span text:style-name="nadrukvet">Mate waarin met het historisch schip wordt gevaren</text:span>
                    </text:p>
                    <text:p text:style-name="table_al">
                      <text:span text:style-name="nadrukvet">g. Er dient regelmatig te worden gevaren met het historisch schip. Onder regelmatig wordt verstaan: tenminste eenmaal per jaar.</text:span>
                    </text:p>
                    <text:p text:style-name="table_al">
                      <text:span text:style-name="nadrukvet">Restauratieplan</text:span>
                    </text:p>
                    <text:p text:style-name="table_al">
                      <text:span text:style-name="nadrukvet">h. Indien het historisch schip niet geheel voldoet aan de toetsingscriteria onder c, d en e, kan op basis van een door de Stichting Historische Schepen Meppel goedgekeurd restauratieplan, inclusief een tijdsplanning, een vergunning voor een vaste ligplaats voor een historisch schip worden verleend.</text:span>
                    </text:p>
                    <text:p text:style-name="table_al">
                      <text:span text:style-name="nadrukvet">Omvang en welstand</text:span>
                    </text:p>
                    <text:p text:style-name="table_al">
                      <text:span text:style-name="nadrukvet">i. Het historisch schip moet qua uiterlijk en omvang passen in de omgeving, bij de eventueel reeds aanwezige schepen en de beschikbaar gekomen plaats.</text:span>
                    </text:p>
                    <text:p text:style-name="table_al">
                      <text:span text:style-name="nadrukvet">j. Het historisch schip mag niet feitelijk een jacht zijn dat, gezien zijn afmetingen in redelijkheid een plaats moet kunnen vinden in een jachthaven.</text:span>
                    </text:p>
                    <text:p text:style-name="table_al">
                      <text:span text:style-name="nadrukvet">3. Het college maakt op een daarvoor geschikte manier bekend dat er een of meer vergunningen beschikbaar zijn en op welke wijze een belangstellende daarvoor in aanmerking kan komen. </text:span>
                    </text:p>
                    <text:p text:style-name="table_al">
                      <text:span text:style-name="nadrukvet">4. Een aanvraag kan worden ingediend middels een door het college beschikbaar gesteld aanvraagformulier. </text:span>
                    </text:p>
                    <text:p text:style-name="table_al">
                      <text:span text:style-name="nadrukvet">5. Een vergunning voor een vaste ligplaats is persoons- en vaartuiggebonden.</text:span>
                    </text:p>
                    <text:p text:style-name="table_al">
                      <text:span text:style-name="nadrukvet">6. Bij verkoop en levering van het historisch schip waarvoor een vaste ligplaatsvergunning is afgegeven kan deze vergunning op naam gesteld worden van de nieuwe eigenaar-bewoner. De nieuwe eigenaar kan een daartoe strekkend verzoek indienen bij het college.</text:span>
                    </text:p>
                    <text:p text:style-name="table_al">
                      <text:span text:style-name="nadrukvet">7. De toewijzing van een beschikbaar gekomen vaste ligplaats geschiedt aan degene die zich op de wachtlijst heeft laten inschrijven, in volgorde van inschrijving op deze lijst.</text:span>
                    </text:p>
                  </table:table-cell>
                </table:table-row>
                <table:table-row table:style-name="row">
                  <table:table-cell table:style-name="cell_frame_all" table:number-rows-spanned="1" table:number-columns-spanned="1">
                    <text:p text:style-name="table_al">
                      <text:span text:style-name="nadrukvet">Art. 3.4.7.3 — Schepencarrousel</text:span>
                    </text:p>
                  </table:table-cell>
                  <table:table-cell table:style-name="cell_frame_all" table:number-rows-spanned="1" table:number-columns-spanned="1">
                    <text:p text:style-name="table_al">Artikel 3.4.7.2 Schepencarrousel</text:p>
                    <text:list text:style-name="id1-3-2-2-1-3-1-5-90-2-2">
                      <text:list-item text:style-override="id1-3-2-2-1-3-1-5-90-2-2-1">
                        <text:number>1.</text:number>
                        <text:p text:style-name="table_al">Een schip dat is ingeschreven bij de stichting Schepencarroussel en dat voldoet aan de afspraken van het schepencarrousel kan ligplaats innemen aan de Jan van den Boschkade of aan de Prins Hendrikkade.</text:p>
                      </text:list-item>
                      <text:list-item text:style-override="id1-3-2-2-1-3-1-5-90-2-2-2">
                        <text:number>2.</text:number>
                        <text:p text:style-name="table_al">De maximale ligduur voor een schip uit de schepencarroussel is 3 maanden .</text:p>
                      </text:list-item>
                      <text:list-item text:style-override="id1-3-2-2-1-3-1-5-90-2-2-3">
                        <text:number>3.</text:number>
                        <text:p text:style-name="table_al">In de periode van 1 oktober tot en met 31 maart kan op verzoek de maximale ligduur voor een schip als bedoeld in het eerste lid worden verlengd tot zes maanden tot maximaal 31 maart Hiervoor dient de procedure van artikel 2.4. lid 3 van de Havenverordening te worden gevolgd </text:p>
                      </text:list-item>
                      <text:list-item text:style-override="id1-3-2-2-1-3-1-5-90-2-2-4">
                        <text:number>4.</text:number>
                        <text:p text:style-name="table_al">Voor een schip dat voor het eerst ligplaats inneemt na minimaal drie maanden geen gebruik te hebben gemaakt van op een van de volgens het eerste lid aangewezen plaatsen en dat voldoet aan de overige criteria van het eerste lid wordt een ontheffing krachtens artikel 2.4. lid 3 van de Havenverordening geacht te zijn verleend voor de duur overeenkomstig het tweede lid. </text:p>
                      </text:list-item>
                    </text:list>
                    <text:p text:style-name="table_al">De havengeldverordening regelt de liggelden voor schepen die op grond van dit artikel ligplaats</text:p>
                  </table:table-cell>
                  <table:table-cell table:style-name="cell_frame_all" table:number-rows-spanned="1" table:number-columns-spanned="1">
                    <text:p text:style-name="table_al">Artikel 3.4.7.<text:span text:style-name="nadrukvet">3</text:span> Schepencarrousel</text:p>
                    <text:p text:style-name="table_al">
                      <text:span text:style-name="nadrukvet">1. </text:span>Een schip dat is ingeschreven bij de stichting Schepencarroussel en dat voldoet aan de afspraken van het schepencarrousel kan ligplaats innemen aan de Jan van den Boschkade of aan de Prins Hendrikkade<text:span text:style-name="nadrukvet"> of binnen de sluis.</text:span></text:p>
                    <text:p text:style-name="table_al">
                      <text:span text:style-name="nadrukvet">2. </text:span>De maximale ligduur voor een schip uit de schepencarroussel is 3 maanden aan<text:span text:style-name="nadrukvet"> de Jan van Boschkade of aan de Prins Hendrikkade. Binnen de sluis is dit minimaal 2 nachten en maximaal 3 weken.</text:span></text:p>
                    <text:p text:style-name="table_al">
                      <text:span text:style-name="nadrukvet">3. In de periode van 1 oktober tot en met 31 maart kan op verzoek de maximale ligduur voor een schip als bedoeld in het eerste lid worden verlengd tot zes maanden tot maximaal 31 maart. Hiervoor dient de procedure van artikel 2.4. lid 3 van de Havenverordening te worden gevolgd. </text:span>
                    </text:p>
                    <text:p text:style-name="table_al">
                      <text:span text:style-name="nadrukvet">4. Voor een schip dat voor het eerst ligplaats inneemt na minimaal drie maanden geen gebruik te hebben gemaakt van op een van de volgens het eerste lid aangewezen plaatsen en dat voldoet aan de overige criteria van het eerste lid wordt een ontheffing krachtens artikel 2.4. lid 3 van de Havenverordening geacht te zijn verleend voor de duur overeenkomstig het tweede lid. </text:span>
                    </text:p>
                    <text:p text:style-name="table_al">
                      <text:span text:style-name="nadrukvet">5. </text:span>De Havengeldverordening regelt de liggelden voor historische schepen. </text:p>
                  </table:table-cell>
                </table:table-row>
                <table:table-row table:style-name="row">
                  <table:table-cell table:style-name="cell_frame_all" table:number-rows-spanned="1" table:number-columns-spanned="1">
                    <text:p text:style-name="table_al">
                      <text:span text:style-name="nadrukvet">Art. 3.4.7.4 — Gebruik vaste ligplaats</text:span>
                    </text:p>
                  </table:table-cell>
                  <table:table-cell table:style-name="cell_frame_all" table:number-rows-spanned="1" table:number-columns-spanned="1">
                    <text:p text:style-name="table_al">Artikel 3.4.7.3 Gebruik vaste ligplaats</text:p>
                  </table:table-cell>
                  <table:table-cell table:style-name="cell_frame_all" table:number-rows-spanned="1" table:number-columns-spanned="1">
                    <text:p text:style-name="table_al">Artikel 3.4.7.<text:span text:style-name="nadrukvet">4 </text:span>Gebruik vaste ligplaats </text:p>
                    <text:p text:style-name="table_al">
                      <text:span text:style-name="nadrukcur">(vernummerd)</text:span>
                    </text:p>
                  </table:table-cell>
                </table:table-row>
                <table:table-row table:style-name="row">
                  <table:table-cell table:style-name="cell_frame_all" table:number-rows-spanned="1" table:number-columns-spanned="1">
                    <text:p text:style-name="table_al">
                      <text:span text:style-name="nadrukvet">Art. 3.4.7.5 — Tijdelijk andere ligplaats</text:span>
                    </text:p>
                  </table:table-cell>
                  <table:table-cell table:style-name="cell_frame_all" table:number-rows-spanned="1" table:number-columns-spanned="1">
                    <text:p text:style-name="table_al">Artikel 3.4.7.4 Tijdelijk andere ligplaats</text:p>
                    <text:p text:style-name="table_al">De havenmeester kan de vergunninghouder tijdelijk een andere ligplaats aanwijzen in verband met activiteiten, onderhoudswerkzaamheden of iets dergelijks.</text:p>
                  </table:table-cell>
                  <table:table-cell table:style-name="cell_frame_all" table:number-rows-spanned="1" table:number-columns-spanned="1">
                    <text:p text:style-name="table_al">Artikel 3.4.7.<text:span text:style-name="nadrukvet">5 </text:span>Tijdelijk andere ligplaats</text:p>
                    <text:p text:style-name="table_al">
                      <text:span text:style-name="nadrukcur">(vernummerd)</text:span>
                    </text:p>
                  </table:table-cell>
                </table:table-row>
                <table:table-row table:style-name="row">
                  <table:table-cell table:style-name="cell_frame_all" table:number-rows-spanned="1" table:number-columns-spanned="1">
                    <text:p text:style-name="table_al">
                      <text:span text:style-name="nadrukvet">Art. 3.4.7.6 — Intrekking van een vaste ligplaatsvergunning</text:span>
                    </text:p>
                  </table:table-cell>
                  <table:table-cell table:style-name="cell_frame_all" table:number-rows-spanned="1" table:number-columns-spanned="1">
                    <text:p text:style-name="table_al">Artikel 3.4.7.5 Intrekking van een vaste ligplaatsvergunning</text:p>
                  </table:table-cell>
                  <table:table-cell table:style-name="cell_frame_all" table:number-rows-spanned="1" table:number-columns-spanned="1">
                    <text:p text:style-name="table_al">Artikel 3.4.7.<text:span text:style-name="nadrukvet">6 </text:span>Intrekking van een vaste ligplaatsvergunning</text:p>
                    <text:p text:style-name="table_al">
                      <text:span text:style-name="nadrukcur">(vernummerd)</text:span>
                    </text:p>
                  </table:table-cell>
                </table:table-row>
                <table:table-row table:style-name="row">
                  <table:table-cell table:style-name="cell_frame_all" table:number-rows-spanned="1" table:number-columns-spanned="1">
                    <text:p text:style-name="table_al">
                      <text:span text:style-name="nadrukvet">Art. 3.5.1.1 - Verbodsbepalingen en omgevingsvergunning</text:span>
                    </text:p>
                  </table:table-cell>
                  <table:table-cell table:style-name="cell_frame_all" table:number-rows-spanned="1" table:number-columns-spanned="1">
                    <text:p text:style-name="table_al">Artikel 3.5.1.1 Verbodsbepalingen en vergunning </text:p>
                    <text:p text:style-name="table_al">1. Het is niet toegestaan een beschermd gemeentelijk monument te beschadigen of te vernielen, of aan het monument onderhoud te onthouden dat voor de instandhouding ervan noodzakelijk is.</text:p>
                    <text:p text:style-name="table_al">2. Het is niet toegestaan zonder vergunning van het college, of in strijd met de voorschriften bij die vergunning een beschermd gemeentelijk monument:</text:p>
                    <text:p text:style-name="table_al">a. te slopen, te verstoren, te verplaatsen of te wijzigen, of</text:p>
                    <text:p text:style-name="table_al">b. te herstellen, te gebruiken of te laten gebruiken op een manier dat het monument wordt ontsierd of in gevaar gebracht.</text:p>
                    <text:p text:style-name="table_al">3. Het verbod en de vergunningplicht als bedoeld in het tweede lid gelden niet als:</text:p>
                    <text:p text:style-name="table_al">a. de activiteit betrekking heeft op normaal onderhoud, voor zover detaillering, profilering, vormgeving, materiaalsoort, kleur, en aanleg (in geval van een tuin, park of andere aanleg) niet wijzigt, of;</text:p>
                    <text:p text:style-name="table_al">b. de activiteit alleen leidt tot inpandige veranderingen van een onderdeel van het monument dat uit het oogpunt van monumentenzorg geen waarde heeft.</text:p>
                    <text:p text:style-name="table_al">4. Het college kan nadere regels stellen met betrekking tot de manier waarop de werkzaamheden moeten worden uitgevoerd. Deze regels kunnen ook gaan over de vergunningplicht, zoals bedoeld in het tweede lid, of een verplichting om werkzaamheden te melden, zoals bedoeld in derde lid. </text:p>
                  </table:table-cell>
                  <table:table-cell table:style-name="cell_frame_all" table:number-rows-spanned="1" table:number-columns-spanned="1">
                    <text:p text:style-name="table_al">Artikel 3.5.1.1 Verbodsbepalingen en <text:span text:style-name="nadrukvet">omgevings</text:span>vergunning </text:p>
                    <text:p text:style-name="table_al">1. Het is niet toegestaan een beschermd gemeentelijk monument te beschadigen of te vernielen, of aan het monument onderhoud te onthouden dat voor de instandhouding ervan noodzakelijk is.</text:p>
                    <text:p text:style-name="table_al">2. Het is niet toegestaan zonder <text:span text:style-name="nadrukvet">omgevings</text:span>vergunning van het college, of in strijd met de voorschriften bij die vergunning een beschermd gemeentelijk monument:</text:p>
                    <text:p text:style-name="table_al">a. te slopen, te verstoren, te verplaatsen of te wijzigen, of</text:p>
                    <text:p text:style-name="table_al">b. te herstellen, te gebruiken of te laten gebruiken op een manier dat het monument wordt ontsierd of in gevaar gebracht.</text:p>
                    <text:p text:style-name="table_al">3. Het verbod en de <text:span text:style-name="nadrukvet">omgevings</text:span>vergunningplicht als bedoeld in het tweede lid gelden niet als:</text:p>
                    <text:p text:style-name="table_al">a. de activiteit betrekking heeft op normaal onderhoud, voor zover detaillering, profilering, vormgeving, materiaalsoort, kleur, en aanleg (in geval van een tuin, park of andere aanleg) niet wijzigt, of;</text:p>
                    <text:p text:style-name="table_al">b. de activiteit alleen leidt tot inpandige veranderingen van een onderdeel van het monument dat uit het oogpunt van monumentenzorg geen waarde heeft.</text:p>
                    <text:p text:style-name="table_al">
                      <text:span text:style-name="nadrukvet">c. het binnen een monument dat als begraafplaats in gebruik is met inachtneming van de monumentale waarden:</text:span>
                    </text:p>
                    <text:p text:style-name="table_al">
                      <text:span text:style-name="nadrukvet">1. plaatsen van grafmonumenten, met inbegrip van het tijdelijk verwijderen daarvan en het bijwerken van het opschrift;</text:span>
                    </text:p>
                    <text:p text:style-name="table_al">
                      <text:span text:style-name="nadrukvet">2. doen van begravingen of as bijzettingen; of</text:span>
                    </text:p>
                    <text:p text:style-name="table_al">
                      <text:span text:style-name="nadrukvet">3. ruimen van graven waarvan het grafmonument niet is beschermd als gemeentelijk monument (of een onderdeel daarvan). </text:span>
                    </text:p>
                    <text:p text:style-name="table_al">
                      <text:span text:style-name="nadrukvet">4. </text:span>Het college kan nadere regels stellen met betrekking tot de manier waarop de werkzaamheden moeten worden uitgevoerd. Deze regels kunnen ook gaan over de vergunningplicht, zoals bedoeld in het tweede lid.</text:p>
                  </table:table-cell>
                </table:table-row>
                <table:table-row table:style-name="row">
                  <table:table-cell table:style-name="cell_frame_all" table:number-rows-spanned="1" table:number-columns-spanned="1">
                    <text:p text:style-name="table_al">
                      <text:span text:style-name="nadrukvet">Art. 3.5.1.3 - Weigeringsgronden</text:span>
                    </text:p>
                  </table:table-cell>
                  <table:table-cell table:style-name="cell_frame_all" table:number-rows-spanned="1" table:number-columns-spanned="1">
                    <text:p text:style-name="table_al">Artikel 3.5.1.3 Weigeringsgronden </text:p>
                    <text:p text:style-name="table_al">1. De vergunning kan slechts worden verleend als het belang van de monumentenzorg zich daartegen niet verzet.</text:p>
                    <text:p text:style-name="table_al">2. Voor een omgevingsvergunning voor kerkelijk monument is overeenstemming met de eigenaar vereist. </text:p>
                  </table:table-cell>
                  <table:table-cell table:style-name="cell_frame_all" table:number-rows-spanned="1" table:number-columns-spanned="1">
                    <text:p text:style-name="table_al">Artikel 3.5.1.3 Weigeringsgronden </text:p>
                    <text:p text:style-name="table_al">1. De <text:span text:style-name="nadrukvet">omgevingsvergunning, zoals bedoeld in artikel 3.5.1.1, tweede lid,</text:span> kan slechts worden verleend als het belang van de monumentenzorg zich daartegen niet verzet.</text:p>
                    <text:p text:style-name="table_al">2. Voor een omgevingsvergunning voor kerkelijk monument<text:span text:style-name="nadrukvet">, als bedoeld in artikel 1.1 van de Erfgoedwet, is afstemming</text:span> met de eigenaar vereist. </text:p>
                  </table:table-cell>
                </table:table-row>
                <table:table-row table:style-name="row">
                  <table:table-cell table:style-name="cell_frame_all" table:number-rows-spanned="1" table:number-columns-spanned="1">
                    <text:p text:style-name="table_al">
                      <text:span text:style-name="nadrukvet">Art. 3.6.1.1 - Kapverbod Monumentale bomen</text:span>
                    </text:p>
                  </table:table-cell>
                  <table:table-cell table:style-name="cell_frame_all" table:number-rows-spanned="1" table:number-columns-spanned="1">
                    <text:p text:style-name="table_al">Artikel 3.6.1.1 Kapverbod Monumentale bomen </text:p>
                    <text:p text:style-name="table_al">1. Het is niet toegestaan om monumentale bomen te vellen of te laten vellen die staan vermeld op Bomenlijst (de lijst met bijbehorende kaart in de bijlage).</text:p>
                    <text:p text:style-name="table_al">2. Bij een omgevingsvergunning kan door het college worden afgeweken van het bepaalde in het eerste lid als er geen redelijke maatregelen getroffen kunnen worden om het vellen te voorkomen en als er sprake is van:</text:p>
                    <text:p text:style-name="table_al">a. onveilige situaties door instabiliteit en/of onvoldoende vitaliteit; </text:p>
                    <text:p text:style-name="table_al">b. schade of dreigende schade aan de omgeving; </text:p>
                    <text:p text:style-name="table_al">c. een zwaarwegend geval van algemeen belang.</text:p>
                    <text:p text:style-name="table_al">3. Het college kan een herplantplicht opleggen onder nader te stellen voorschriften.</text:p>
                    <text:p text:style-name="table_al">4. Het college kan nadere regels stellen voor de uitvoering van het tweede en derde lid.</text:p>
                  </table:table-cell>
                  <table:table-cell table:style-name="cell_frame_all" table:number-rows-spanned="1" table:number-columns-spanned="1">
                    <text:p text:style-name="table_al">Artikel 3.6.1.1 Kapverbod <text:span text:style-name="nadrukvet">m</text:span>onumentale bomen </text:p>
                    <text:p text:style-name="table_al">1. Het is niet toegestaan om monumentale bomen te vellen of te laten vellen die staan vermeld op <text:span text:style-name="nadrukvet">de Bomenlijst als bedoeld in bijlage 2</text:span>.</text:p>
                    <text:p text:style-name="table_al">2. Bij een omgevingsvergunning kan door het college worden afgeweken van het bepaalde in het eerste lid als er geen redelijke maatregelen getroffen kunnen worden om het vellen te voorkomen en als er sprake is van:</text:p>
                    <text:p text:style-name="table_al">a. onveilige situaties door instabiliteit en/of onvoldoende vitaliteit; </text:p>
                    <text:p text:style-name="table_al">b. schade of dreigende schade aan de omgeving; </text:p>
                    <text:p text:style-name="table_al">c. een zwaarwegend geval van algemeen belang.</text:p>
                    <text:p text:style-name="table_al">3. Het college kan een herplantplicht opleggen onder nader te stellen voorschriften.</text:p>
                    <text:p text:style-name="table_al">4. Het college kan nadere regels stellen voor de uitvoering van het tweede en derde lid.</text:p>
                  </table:table-cell>
                </table:table-row>
                <table:table-row table:style-name="row">
                  <table:table-cell table:style-name="cell_frame_all" table:number-rows-spanned="1" table:number-columns-spanned="1">
                    <text:p text:style-name="table_al">Hoofdstuk 6 Procedurele bepalingen</text:p>
                  </table:table-cell>
                  <table:table-cell table:style-name="cell_frame_all" table:number-rows-spanned="1" table:number-columns-spanned="1">
                    <text:p text:style-name="table_al">Hoofdstuk 6 procedurele bepalingen </text:p>
                  </table:table-cell>
                  <table:table-cell table:style-name="cell_frame_all" table:number-rows-spanned="1" table:number-columns-spanned="1">
                    <text:p text:style-name="table_al">Hoofdstuk 6 <text:span text:style-name="nadrukvet">P</text:span>rocedurele bepalingen </text:p>
                  </table:table-cell>
                </table:table-row>
                <table:table-row table:style-name="row">
                  <table:table-cell table:style-name="cell_frame_all" table:number-rows-spanned="1" table:number-columns-spanned="1">
                    <text:p text:style-name="table_al">
                      <text:span text:style-name="nadrukvet">Art. 6.2.1.1 - Advies gemeentelijke adviescommissie</text:span>
                    </text:p>
                  </table:table-cell>
                  <table:table-cell table:style-name="cell_frame_all" table:number-rows-spanned="1" table:number-columns-spanned="1">
                    <text:p text:style-name="table_al">Artikel 6.2.1.1 Advies gemeentelijke adviescommissie </text:p>
                    <text:p text:style-name="table_al">1. Burgemeester en wethouders vragen over het voornemen om toepassing te geven aan artikel 2.3.2.1 advies aan een gemeentelijke adviescommissie waarbinnen enkele leden deskundig zijn op het gebied van de monumentenzorg. Van de adviescommissie maken geen deel uit leden van het gemeentebestuur.</text:p>
                    <text:p text:style-name="table_al">2. De gemeentelijke adviescommissie betrekt in ieder geval de leden die deskundig zijn op het gebied van de monumentenzorg bij het advies.</text:p>
                    <text:p text:style-name="table_al">3. De gemeentelijke adviescommissie brengt binnen 8 weken na ontvangst van de adviesaanvraag schriftelijk en deugdelijk gemotiveerd advies uit.</text:p>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6.2.2.1 - Advies gemeentelijke adviescommissie</text:span>
                    </text:p>
                  </table:table-cell>
                  <table:table-cell table:style-name="cell_frame_all" table:number-rows-spanned="1" table:number-columns-spanned="1">
                    <text:p text:style-name="table_al">Artikel 6.2.2.1 Advies gemeentelijke adviescommissie</text:p>
                    <text:p text:style-name="table_al">Burgemeester en wethouders zenden het voorstel voor advies aan de adviescommissie, bedoeld in artikel 6.2.1.1, eerste lid. Artikel 6.2.1.1, tweede en derde lid, zijn van overeenkomstige toepassing.</text:p>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6.2.3.1 -Advies omgevingsvergunning rijksmonument</text:span>
                    </text:p>
                  </table:table-cell>
                  <table:table-cell table:style-name="cell_frame_all" table:number-rows-spanned="1" table:number-columns-spanned="1">
                    <text:p text:style-name="table_al">Artikel 6.2.3.1 Advies omgevingsvergunning rijksmonument</text:p>
                    <text:p text:style-name="table_al">Burgemeester en wethouders zenden onverwijld een afschrift van de ontvankelijke aanvraag om omgevingsvergunning voor een rijksmonument als bedoeld in artikel 2.1, eerste lid, aanhef en onder f, van de Wet algemene bepalingen omgevingsrecht voor advies aan de adviescommissie, bedoeld in artikel 6.2.1.1, eerste lid. Artikel 6.2.1.1, tweede en derde lid, zijn van overeenkomstige toepassing.</text:p>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6.2.4.1 - Stichting Historische Schepen Meppel</text:span>
                    </text:p>
                  </table:table-cell>
                  <table:table-cell table:style-name="cell_frame_all" table:number-rows-spanned="1" table:number-columns-spanned="1">
                    <text:p text:style-name="table_al">Artikel 6.2.4.1. Stichting Historische Schepen Meppel </text:p>
                  </table:table-cell>
                  <table:table-cell table:style-name="cell_frame_all" table:number-rows-spanned="1" table:number-columns-spanned="1">
                    <text:p text:style-name="table_al">
                      <text:span text:style-name="nadrukcur">(vernummerd naar en aangepast naar 6.4.2.1)</text:span>
                    </text:p>
                  </table:table-cell>
                </table:table-row>
                <table:table-row table:style-name="row">
                  <table:table-cell table:style-name="cell_frame_all" table:number-rows-spanned="1" table:number-columns-spanned="1">
                    <text:p text:style-name="table_al">
                      <text:span text:style-name="nadrukvet">Art. 6.3.1.4 — Procedures bij het standwerken</text:span>
                    </text:p>
                  </table:table-cell>
                  <table:table-cell table:style-name="cell_frame_all" table:number-rows-spanned="1" table:number-columns-spanned="1">
                    <text:p text:style-name="table_al">Artikel 6.3.1.4 Procedures bij het standwerken</text:p>
                    <text:list text:style-name="id1-3-2-2-1-3-1-5-102-2-2">
                      <text:list-item text:style-override="id1-3-2-2-1-3-1-5-102-2-2-1">
                        <text:number>1.</text:number>
                        <text:p text:style-name="table_al">Het college stelt per marktdag het maximum aantal standwerkersplaatsen vast.</text:p>
                      </text:list-item>
                      <text:list-item text:style-override="id1-3-2-2-1-3-1-5-102-2-2-2">
                        <text:number>2.</text:number>
                        <text:p text:style-name="table_al">Het college kan nadere regels stellen over</text:p>
                        <text:list text:style-name="id1-3-2-2-1-3-1-5-102-2-2-2-3">
                          <text:list-item text:style-override="id1-3-2-2-1-3-1-5-102-2-2-2-3-1">
                            <text:number>a.</text:number>
                            <text:p text:style-name="table_al">de voorwaarden waaronder een standwerker in aanmerking komt voor een standwerkersplaats;</text:p>
                          </text:list-item>
                          <text:list-item text:style-override="id1-3-2-2-1-3-1-5-102-2-2-2-3-2">
                            <text:number>b.</text:number>
                            <text:p text:style-name="table_al">de wijze waarop de loting plaatsvindt;</text:p>
                          </text:list-item>
                          <text:list-item text:style-override="id1-3-2-2-1-3-1-5-102-2-2-2-3-3">
                            <text:number>c.</text:number>
                            <text:p text:style-name="table_al">de wijze en beoordeling van het standwerken.</text:p>
                          </text:list-item>
                        </text:list>
                      </text:list-item>
                    </text:list>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Paragraaf 6.4.2 - Advies bij vergunning ligplaats historisch schip</text:span>
                    </text:p>
                    <text:p text:style-name="table_al">
                      <text:span text:style-name="nadrukvet">Art. 6.4.2.1 — Advies ligplaats historisch schip</text:span>
                    </text:p>
                  </table:table-cell>
                  <table:table-cell table:style-name="cell_frame_all" table:number-rows-spanned="1" table:number-columns-spanned="1">
                    <text:p text:style-name="table_al">Paragraaf 6.2.4</text:p>
                    <text:p text:style-name="table_al">Artikel 6.2.4.1. Stichting Historische Schepen Meppel </text:p>
                    <text:p text:style-name="table_al">a) Stichting Historische Schepen Meppel adviseert het college over de algemene visie, het beleid en de kwaliteit voor zover het betreft historische vaartuigen in het grachtengebied en de daarin gesitueerde vaste ligplaatsen. </text:p>
                    <text:p text:style-name="table_al">b) Stichting Historische Schepen Meppel adviseert het college over een aanvraag voor een vergunning voor een vaste ligplaats voor een historisch vaartuig, als bedoeld in artikel 2.3, eerste lid onder c, van de Havenverordening. </text:p>
                    <text:p text:style-name="table_al">c) De advisering van Stichting Historische Schepen Meppel vindt plaats aan de hand van de volgende toetsingscriteria waaraan moet worden voldaan om in aanmerking te komen voor een vergunning voor een vaste ligplaats: </text:p>
                    <text:p text:style-name="table_al">a) Leeftijd </text:p>
                    <text:p text:style-name="table_al">b) Het vaartuig dient tenminste 50 jaar oud te zijn </text:p>
                    <text:p text:style-name="table_al">c) Scheepstype </text:p>
                    <text:p text:style-name="table_al">d) Het vaartuig dient een voormalig bedrijfsvaartuig te zijn, waarmee op de Nederlandse wateren enig beroep of bedrijf is uitgevoerd c.q. typerend is geweest binnen de ontwikkeling van de Nederlandse scheepsbouw en waarvan het karakter overwegend bewaard is gebleven. </text:p>
                    <text:p text:style-name="table_al">e)Met andere woorden, het vaartuig dient een cultuurhistorische en monumentale waarde te hebben. </text:p>
                    <text:p text:style-name="table_al">f) Silhouet </text:p>
                    <text:p text:style-name="table_al">g) Het silhouet van het vaartuig dient qua uiterlijk gaaf te zijn. </text:p>
                    <text:p text:style-name="table_al">h) Ingrepen zijn aanvaardbaar, indien deze op respectvolle wijze ten aanzien van het historische karakter van het schip hebben plaatsgevonden. </text:p>
                    <text:p text:style-name="table_al">i) Staat van het vaartuig </text:p>
                    <text:p text:style-name="table_al">j) Het vaartuig dient in een varende, goede en verzorgde staat te verkeren. </text:p>
                    <text:p text:style-name="table_al">k) Voortbewegen van het vaartuig </text:p>
                    <text:p text:style-name="table_al">l) Het vaartuig dient zich, behoudens in geval van reparatiewerkzaamheden, op eigen motorkracht te kunnen voortbewegen. </text:p>
                    <text:p text:style-name="table_al">m) Mate waarin met het vaartuig wordt gevaren </text:p>
                    <text:p text:style-name="table_al">n) Er dient regelmatig te worden gevaren met het vaartuig. Onder regelmatig wordt verstaan: tenminste één maal per jaar. </text:p>
                    <text:p text:style-name="table_al">o) Restauratieplan </text:p>
                    <text:p text:style-name="table_al">p) Indien het vaartuig niet geheel voldoet aan de toetsingscriteria onder c, d en e, kan op basis van een door de Stichting Historische Schepen Meppel goedgekeurd restauratieplan, inclusief een tijdsplanning, een vergunning voor een vaste ligplaats voor een historisch vaartuig worden verleend. </text:p>
                    <text:p text:style-name="table_al">q) Omvang en welstand </text:p>
                    <text:p text:style-name="table_al">r) Het vaartuig moet qua uiterlijk en omvang passen in de omgeving, bij de eventueel reeds aanwezige schepen en de beschikbaar gekomen plaats. </text:p>
                    <text:p text:style-name="table_al">s) Het vaartuig mag niet feitelijk een jacht zijn dat, gezien zijn afmetingen in redelijkheid een plaats moet kunnen vinden in een jachthaven. </text:p>
                    <text:p text:style-name="table_al">d) De toetsingscriteria als bedoeld in het derde lid kunnen door Stichting Historische Schepen Meppel worden uitgewerkt. De uitwerking c.q. nadere invulling van de toetsingscriteria dient ter goedkeuring aan het college te worden voorgelegd. </text:p>
                    <text:p text:style-name="table_al">e) Stichting Historische Schepen Meppel brengt binnen zes weken na ontvangst van een adviesaanvraag voor een vergunning advies uit aan het college. </text:p>
                    <text:p text:style-name="table_al">f) Wanneer Stichting Historische Schepen Meppel is opgehouden te bestaan of buiten staat is om te adviseren zal het college advies over een aanvraag zoals bedoeld in het tweede lid vragen aan een deskundig persoon met kennis en ervaring op het gebied van historische schepen. </text:p>
                  </table:table-cell>
                  <table:table-cell table:style-name="cell_frame_all" table:number-rows-spanned="1" table:number-columns-spanned="1">
                    <text:p text:style-name="table_al">
                      <text:span text:style-name="nadrukvet">Paragraaf 6.4.2 Advies bij vergunning ligplaats historisch schip</text:span>
                    </text:p>
                    <text:p text:style-name="table_al">
                      <text:span text:style-name="nadrukvet">Artikel 6.4.2.1 Advies ligplaats historisch schip </text:span>
                    </text:p>
                    <text:p text:style-name="table_al">
                      <text:span text:style-name="nadrukvet">1. Stichting Historische Schepen Meppel adviseert het college over de algemene visie, het beleid en de kwaliteit voor zover het betreft historische schepen in het grachtengebied en de daarin gesitueerde vaste ligplaatsen.</text:span>
                    </text:p>
                    <text:p text:style-name="table_al">
                      <text:span text:style-name="nadrukvet">2. Stichting Historische Schepen Meppel adviseert het college over een aanvraag voor een vergunning voor een vaste ligplaats voor een historisch schip, als bedoeld in artikel 3.4.7.2, eerste lid. </text:span>
                    </text:p>
                    <text:p text:style-name="table_al">
                      <text:span text:style-name="nadrukvet">3. Stichting Historische Schepen Meppel brengt binnen zes weken na ontvangst van een adviesaanvraag voor een vergunning advies uit aan het college.</text:span>
                    </text:p>
                    <text:p text:style-name="table_al">
                      <text:span text:style-name="nadrukvet">4. Wanneer Stichting Historische Schepen Meppel is opgehouden te bestaan of buiten staat is om te adviseren zal het college advies over een aanvraag zoals bedoeld in het tweede lid vragen aan een deskundig persoon met kennis en ervaring op het gebied van historische schepen.</text:span>
                    </text:p>
                  </table:table-cell>
                </table:table-row>
                <table:table-row table:style-name="row">
                  <table:table-cell table:style-name="cell_frame_all" table:number-rows-spanned="1" table:number-columns-spanned="1">
                    <text:p text:style-name="table_al">
                      <text:span text:style-name="nadrukvet">Art. 7.1.1.5 — Uitsluiting dagplaatshouder</text:span>
                    </text:p>
                  </table:table-cell>
                  <table:table-cell table:style-name="cell_frame_all" table:number-rows-spanned="1" table:number-columns-spanned="1">
                    <text:p text:style-name="table_al">Artikel 7.1.1.5 Uitsluiting dagplaatshouder of standwerker </text:p>
                    <text:p text:style-name="table_al">Het college kan een vergunninghouder van een dagplaats of een standwerkersplaats van de toewijzing van een dagplaats of een standwerkersplaats uitsluiten voor ten hoogste vier marktdagen, indien deze:</text:p>
                    <text:list text:style-name="id1-3-2-2-1-3-1-5-104-2-3">
                      <text:list-item text:style-override="id1-3-2-2-1-3-1-5-104-2-3-1">
                        <text:number>a.</text:number>
                        <text:p text:style-name="table_al">het bepaalde bij of krachtens deze verordening overtreedt;</text:p>
                      </text:list-item>
                      <text:list-item text:style-override="id1-3-2-2-1-3-1-5-104-2-3-2">
                        <text:number>b.</text:number>
                        <text:p text:style-name="table_al">zich schuldig maakt aan wangedrag of bedrog;</text:p>
                      </text:list-item>
                      <text:list-item text:style-override="id1-3-2-2-1-3-1-5-104-2-3-3">
                        <text:number>c.</text:number>
                        <text:p text:style-name="table_al">niet als standwerker actief is op een hem toegewezen standwerkersplaats;</text:p>
                      </text:list-item>
                      <text:list-item text:style-override="id1-3-2-2-1-3-1-5-104-2-3-4">
                        <text:number>d.</text:number>
                        <text:p text:style-name="table_al">niet of niet tijdig het verschuldigde marktgeld voldoet, dat wordt geheven op grond van artikel 229 van de Gemeentewet.</text:p>
                      </text:list-item>
                    </text:list>
                  </table:table-cell>
                  <table:table-cell table:style-name="cell_frame_all" table:number-rows-spanned="1" table:number-columns-spanned="1">
                    <text:p text:style-name="table_al">Artikel 7.1.1.5 Uitsluiting dagplaatshouder </text:p>
                    <text:p text:style-name="table_al">Het college kan een vergunninghouder van een dagplaats <text:span text:style-name="nadrukvet">van de toewijzing van een dagplaats uitsluiten</text:span> voor ten hoogste vier marktdagen, indien deze:</text:p>
                    <text:list text:style-name="id1-3-2-2-1-3-1-5-104-3-3">
                      <text:list-item text:style-override="id1-3-2-2-1-3-1-5-104-3-3-1">
                        <text:number>a.</text:number>
                        <text:p text:style-name="table_al">het bepaalde bij of krachtens deze verordening overtreedt;</text:p>
                      </text:list-item>
                      <text:list-item text:style-override="id1-3-2-2-1-3-1-5-104-3-3-2">
                        <text:number>b.</text:number>
                        <text:p text:style-name="table_al">zich schuldig maakt aan wangedrag of bedrog;</text:p>
                      </text:list-item>
                      <text:list-item text:style-override="id1-3-2-2-1-3-1-5-104-3-3-3">
                        <text:number>c.</text:number>
                        <text:p text:style-name="table_al">niet of niet tijdig het verschuldigde marktgeld voldoet, dat wordt geheven op grond van artikel 229 van de Gemeentewet.</text:p>
                      </text:list-item>
                    </text:list>
                  </table:table-cell>
                </table:table-row>
                <table:table-row table:style-name="row">
                  <table:table-cell table:style-name="cell_frame_all" table:number-rows-spanned="1" table:number-columns-spanned="1">
                    <text:p text:style-name="table_al">
                      <text:span text:style-name="nadrukvet">Art. 7.1.1.6 — Onmiddellijke verwijdering</text:span>
                    </text:p>
                  </table:table-cell>
                  <table:table-cell table:style-name="cell_frame_all" table:number-rows-spanned="1" table:number-columns-spanned="1">
                    <text:p text:style-name="table_al">Artikel 7.1.1.6 Onmiddellijke verwijdering </text:p>
                    <text:p text:style-name="table_al">Onverminderd het bepaalde in artikel 125 van de Gemeentewet kan het college een vergunninghouder gelasten zich onmiddellijk van de markt te verwijderen indien hij:</text:p>
                    <text:list text:style-name="id1-3-2-2-1-3-1-5-105-2-3">
                      <text:list-item text:style-override="id1-3-2-2-1-3-1-5-105-2-3-1">
                        <text:number>a.</text:number>
                        <text:p text:style-name="table_al">het bepaalde bij of krachtens deze verordening of de voorschriften van de vergunning overtreedt;</text:p>
                      </text:list-item>
                      <text:list-item text:style-override="id1-3-2-2-1-3-1-5-105-2-3-2">
                        <text:number>b.</text:number>
                        <text:p text:style-name="table_al">zich op de markt schuldig maakt aan wangedrag of bedrog;</text:p>
                      </text:list-item>
                      <text:list-item text:style-override="id1-3-2-2-1-3-1-5-105-2-3-3">
                        <text:number>c.</text:number>
                        <text:p text:style-name="table_al">niet als standwerker actief is op een hem toegewezen standwerkersplaats.</text:p>
                      </text:list-item>
                    </text:list>
                  </table:table-cell>
                  <table:table-cell table:style-name="cell_frame_all" table:number-rows-spanned="1" table:number-columns-spanned="1">
                    <text:p text:style-name="table_al">
                      <text:span text:style-name="nadrukcur">(vervalt)</text:span>
                    </text:p>
                  </table:table-cell>
                </table:table-row>
                <table:table-row table:style-name="row">
                  <table:table-cell table:style-name="cell_frame_all" table:number-rows-spanned="1" table:number-columns-spanned="1">
                    <text:p text:style-name="table_al">
                      <text:span text:style-name="nadrukvet">Art. 7.1.2.1 — Strafbepaling</text:span>
                    </text:p>
                  </table:table-cell>
                  <table:table-cell table:style-name="cell_frame_all" table:number-rows-spanned="1" table:number-columns-spanned="1">
                    <text:p text:style-name="table_al">Artikel 7.1.2.1 Strafbepaling</text:p>
                    <text:list text:style-name="id1-3-2-2-1-3-1-5-106-2-2">
                      <text:list-item text:style-override="id1-3-2-2-1-3-1-5-106-2-2-1">
                        <text:number>1.</text:number>
                        <text:p text:style-name="table_al">Overtreding van een bij of krachtens deze verordening vastgestelde verbodsbepaling, niet nakoming van een bij of krachtens deze verordening opgelegde verplichting en niet nakoming van één of meer voorschriften aan een vergunning of ontheffing verbonden, wordt gestraft met hechtenis van ten hoogste drie maanden of geldboete van de tweede categorie en kan bovendien worden gestraft met openbaarmaking van de rechterlijke uitspraak.</text:p>
                      </text:list-item>
                      <text:list-item text:style-override="id1-3-2-2-1-3-1-5-106-2-2-2">
                        <text:number>2.</text:number>
                        <text:p text:style-name="table_al">In afwijking van het eerste lid is artikel 1a van de Wet op de economische delicten van toepassing op overtreding van het bepaalde bij of krachtens de artikelen 3.4.1.1, vierde lid, 3.4.1.2, tweede lid, 3.6.1.1, eerste lid en 3.6.1.2, eerste lid als sprake is van een omgevingsvergunningplichtige activiteit.</text:p>
                      </text:list-item>
                      <text:list-item text:style-override="id1-3-2-2-1-3-1-5-106-2-2-3">
                        <text:number>3.</text:number>
                        <text:p text:style-name="table_al">Overtreding van artikel 3.3.2.1, artikel 3.3.2.2 of van artikel 3.3.2.4 tot en met artikel 3.3.2.6 en artikel 3.3.3.1, 3.3.3.2, 3.3.4.1, 3.3.4.2, 3.3.4.3 en 3.3.4.4 tot en met artikel 3.3.4.7 en 3.4.4.4, is een strafbaar feit als bedoeld in artikel 1a, onderdeel 3, van de Wet op de economische delicten.</text:p>
                      </text:list-item>
                    </text:list>
                  </table:table-cell>
                  <table:table-cell table:style-name="cell_frame_all" table:number-rows-spanned="1" table:number-columns-spanned="1">
                    <text:p text:style-name="table_al">Artikel 7.1.2.1 Strafbepaling</text:p>
                    <text:list text:style-name="id1-3-2-2-1-3-1-5-106-3-2">
                      <text:list-item text:style-override="id1-3-2-2-1-3-1-5-106-3-2-1">
                        <text:number>1.</text:number>
                        <text:p text:style-name="table_al">Overtreding van een bij of krachtens deze verordening vastgestelde verbodsbepaling, niet nakoming van een bij of krachtens deze verordening opgelegde verplichting en niet nakoming van één of meer voorschriften aan een vergunning of ontheffing verbonden, wordt gestraft met hechtenis van ten hoogste drie maanden of geldboete van de tweede categorie en kan bovendien worden gestraft met openbaarmaking van de rechterlijke uitspraak.</text:p>
                      </text:list-item>
                      <text:list-item text:style-override="id1-3-2-2-1-3-1-5-106-3-2-2">
                        <text:number>2.</text:number>
                        <text:p text:style-name="table_al">In afwijking van het eerste lid is <text:span text:style-name="nadrukvet">de Omgevingswet van toepassing op overtreding</text:span> van een omgevingsvergunningplichtige activiteit.</text:p>
                      </text:list-item>
                      <text:list-item text:style-override="id1-3-2-2-1-3-1-5-106-3-2-3">
                        <text:number>3.</text:number>
                        <text:p text:style-name="table_al">Overtreding van artikel 3.3.2.1, artikel 3.3.2.2 of van artikel 3.3.2.4 tot en met artikel 3.3.2.6 en artikel 3.3.3.1, 3.3.3.2, 3.3.4.1, 3.3.4.2, 3.3.4.3 en 3.3.4.4 tot en met artikel 3.3.4.7 en 3.4.4.4, is een strafbaar feit als bedoeld in artikel 1a, onderdeel 3, van de Wet op de economische delicten.</text:p>
                      </text:list-item>
                    </text:list>
                  </table:table-cell>
                </table:table-row>
                <table:table-row table:style-name="row">
                  <table:table-cell table:style-name="cell_frame_all" table:number-rows-spanned="1" table:number-columns-spanned="1">
                    <text:p text:style-name="table_al">
                      <text:span text:style-name="nadrukvet">Art. 7.2.1.4 — Overgangsbepaling Telecommunicatieverordening gemeente Meppel</text:span>
                    </text:p>
                  </table:table-cell>
                  <table:table-cell table:style-name="cell_frame_all" table:number-rows-spanned="1" table:number-columns-spanned="1">
                    <text:p text:style-name="table_al">Artikel 7.2.1.4 Overgangsbepaling Telecommunicatieverordening gemeente Meppel</text:p>
                    <text:p text:style-name="table_al">De aanwezigheid van kabels en kabelwerken in of op open bare gronden, voor zover deze zijn aangelegd met toepassing van hoofdstuk VI van de Wet op de telecommunicatievoorzieningen, dient door de aanbieders binnen een jaar na inwerkingtreding van deze verordening te worden gemeld aan het college via het aanmeldingsformulier als genoemd in artikel 3, eerste lid.</text:p>
                  </table:table-cell>
                  <table:table-cell table:style-name="cell_frame_all" table:number-rows-spanned="1" table:number-columns-spanned="1">
                    <text:p text:style-name="table_al">Artikel 7.2.1.4 Overgangsbepaling Telecommunicatieverordening gemeente Meppel</text:p>
                    <text:p text:style-name="table_al">De aanwezigheid van kabels en kabelwerken in of op <text:span text:style-name="nadrukvet">openbare</text:span> gronden, voor zover deze zijn aangelegd met toepassing van hoofdstuk VI van de Wet op de telecommunicatievoorzieningen, dient door de aanbieders binnen een jaar na inwerkingtreding van deze verordening te worden gemeld aan het college via het aanmeldingsformulier als genoemd in artikel 3, eerste lid.</text:p>
                  </table:table-cell>
                </table:table-row>
                <table:table-row table:style-name="row">
                  <table:table-cell table:style-name="cell_frame_all" table:number-rows-spanned="1" table:number-columns-spanned="1">
                    <text:p text:style-name="table_al">
                      <text:span text:style-name="nadrukvet">Art. 7.2.1.6 — Overgangsbepaling kabels en leidingen</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Artikel 7.2.1.6 Overgangsbepaling kabels en leidingen</text:span>
                    </text:p>
                    <text:list text:style-name="id1-3-2-2-1-3-1-5-108-3-2">
                      <text:list-item text:style-override="id1-3-2-2-1-3-1-5-108-3-2-1">
                        <text:number>1.</text:number>
                        <text:p text:style-name="table_al">Voor kabels en leidingen die op de datum van inwerkingtreding van de vastgestelde wijziging van deze verordening in 2026 rechtmatig aanwezig en in gebruik zijn geldt de door het college verleende toestemming dan wel vergunning op grond waarvan zij gelegd zijn als een vergunning respectievelijk instemmingsbesluit krachtens deze verordening.</text:p>
                      </text:list-item>
                      <text:list-item text:style-override="id1-3-2-2-1-3-1-5-108-3-2-2">
                        <text:number>2.</text:number>
                        <text:p text:style-name="table_al">Voor zover er sprake is van privaatrechtelijke overeenkomsten tussen de gemeente en netbeheerders en tot het moment waarop deze zijn beëindigd, zijn de bepalingen in deze verordening, voor zover strijdig met de bepalingen in deze overeenkomsten, niet van toepassing. </text:p>
                      </text:list-item>
                      <text:list-item text:style-override="id1-3-2-2-1-3-1-5-108-3-2-3">
                        <text:number>3.</text:number>
                        <text:p text:style-name="table_al">Indien vóór het tijdstip van inwerkingtreding van de vastgestelde wijziging van deze verordening een instemmingsbesluit is aangevraagd op grond van de voorheen geldende bepalingen van de Verordening fysieke leefomgeving Meppel 2022, waarop nog niet is beslist, wordt deze aanvraag beoordeeld aan de hand van de voorheen geldende bepalingen uit de Verordening fysieke leefomgeving Meppel 2022.</text:p>
                      </text:list-item>
                    </text:list>
                  </table:table-cell>
                </table:table-row>
                <table:table-row table:style-name="row">
                  <table:table-cell table:style-name="cell_frame_all" table:number-rows-spanned="1" table:number-columns-spanned="1">
                    <text:p text:style-name="table_al">
                      <text:span text:style-name="nadrukvet">Art. 7.3.1.3 - Citeertitel</text:span>
                    </text:p>
                  </table:table-cell>
                  <table:table-cell table:style-name="cell_frame_all" table:number-rows-spanned="1" table:number-columns-spanned="1">
                    <text:p text:style-name="table_al">Artikel 7.3.1.3 Citeertitel</text:p>
                    <text:p text:style-name="table_al">Deze verordening kan worden aangehaald als Verordening fysieke leefomgeving Meppel 2022.</text:p>
                    <text:p text:style-name="table_al">Ondertekening</text:p>
                    <text:p text:style-name="table_al">Aldus vastgesteld in de raadsvergadering d.d. 28 oktober 2021,</text:p>
                    <text:p text:style-name="table_al">de griffier, de voorzitter,</text:p>
                  </table:table-cell>
                  <table:table-cell table:style-name="cell_frame_all" table:number-rows-spanned="1" table:number-columns-spanned="1">
                    <text:p text:style-name="table_al">Artikel 7.3.1.3 Citeertitel</text:p>
                    <text:p text:style-name="table_al">Deze verordening kan worden aangehaald als Verordening fysieke leefomgeving <text:span text:style-name="nadrukvet">gemeente </text:span>Meppel 2022.</text:p>
                    <text:p text:style-name="table_al">Ondertekening</text:p>
                    <text:p text:style-name="table_al">Aldus vastgesteld in de raadsvergadering d.d. <text:span text:style-name="nadrukvet">18 juni 2026</text:span>,</text:p>
                    <text:p text:style-name="table_al">de griffier, de voorzitter,</text:p>
                  </table:table-cell>
                </table:table-row>
                <table:table-row table:style-name="row">
                  <table:table-cell table:style-name="cell_frame_all" table:number-rows-spanned="1" table:number-columns-spanned="1">
                    <text:p text:style-name="table_al">
                      <text:span text:style-name="nadrukvet">Bijlage 1 - Groene Kaart</text:span>
                    </text:p>
                  </table:table-cell>
                  <table:table-cell table:style-name="cell_frame_all" table:number-rows-spanned="1" table:number-columns-spanned="1">
                    <text:p text:style-name="table_al">Bijlage 1 Bomen lijst/Groene Kaart</text:p>
                  </table:table-cell>
                  <table:table-cell table:style-name="cell_frame_all" table:number-rows-spanned="1" table:number-columns-spanned="1">
                    <text:p text:style-name="table_al">Bijlage 1 Groene Kaart</text:p>
                  </table:table-cell>
                </table:table-row>
                <table:table-row table:style-name="row">
                  <table:table-cell table:style-name="cell_frame_all" table:number-rows-spanned="1" table:number-columns-spanned="1">
                    <text:p text:style-name="table_al">
                      <text:span text:style-name="nadrukvet">Bijlage 2 - Bomenlijst</text:span>
                    </text:p>
                  </table:table-cell>
                  <table:table-cell table:style-name="cell_frame_all" table:number-rows-spanned="1" table:number-columns-spanned="1">
                    <text:p text:style-name="table_al">Bijlage 2 </text:p>
                  </table:table-cell>
                  <table:table-cell table:style-name="cell_frame_all" table:number-rows-spanned="1" table:number-columns-spanned="1">
                    <text:p text:style-name="table_al">Bijlage 2 <text:span text:style-name="nadrukvet">Bomenlijst </text:span></text:p>
                  </table:table-cell>
                </table:table-row>
                <table:table-row table:style-name="row">
                  <table:table-cell table:style-name="cell_frame_all" table:number-rows-spanned="1" table:number-columns-spanned="1">
                    <text:p text:style-name="table_al">
                      <text:span text:style-name="nadrukvet">Bijlage 3 - Selectiecriteria aanwijzing gemeentelijk monument</text:span>
                    </text:p>
                  </table:table-cell>
                  <table:table-cell table:style-name="cell_frame_all" table:number-rows-spanned="1" table:number-columns-spanned="1">
                    <text:p text:style-name="table_al">
                      <text:span text:style-name="nadrukcur">Toelichting (vervalt)</text:span>
                    </text:p>
                  </table:table-cell>
                  <table:table-cell table:style-name="cell_frame_all" table:number-rows-spanned="1" table:number-columns-spanned="1">
                    <text:p text:style-name="table_al">
                      <text:span text:style-name="nadrukvet">Bijlage 3 Selectiecriteria aanwijzing gemeentelijk monument</text:span>
                    </text:p>
                    <text:p text:style-name="table_al">
                      <text:span text:style-name="nadrukvet">Het gebruik van selectiecriteria</text:span>
                    </text:p>
                    <text:p text:style-name="table_al">
                      <text:span text:style-name="nadrukvet">Het toetsingskader wordt gebruikt bij: het opstellen van de monumentenbeschrijving of gebiedsbeschrijving van het voorgedragen object (monument) of complex (stads- of dorpsgezicht); de advisering over de aanwijzing door de gemeentelijke Adviescommissie; het besluit van het college en de raad over de aanwijzing van het voorgedragen object of complex als gemeentelijk (archeologisch) monument. Met het vaststellen van dit Afwegingskader Monumenten wordt het toetsingskader voor iedereen inzichtelijk.</text:span>
                    </text:p>
                    <text:p text:style-name="table_al">
                      <text:span text:style-name="nadrukvet">Per selectiecriterium wordt een score toegekend. Er is een waardering van 0 tot maximaal 3 *** per criterium (stedenbouwkundige waarden, architectuurhistorische waarden en cultuurhistorische waarden, gaafheid en zeldzaamheid). Doorgaans zullen meerdere criteria een rol spelen om een object of complex aan te kunnen merken als waardevol ruimtelijk erfgoed. Bij monumenten- en erfgoedinventarisaties is veelal het uitgangspunt dat aan minstens vier van de vijf criteria wordt voldaan. Maar het is niet zo dat alle criteria gelijktijdig van toepassing moeten zijn om een object of complex aan te wijzen. Alle criteria zijn gelijk van waarde en kunnen in combinatie met elkaar een aanvullende rol vervullen. Zo kan bijvoorbeeld een lage score op gaafheid gecompenseerd worden door een hoge score op zeldzaamheid. Of is het mogelijk dat een object of complex op minder criteria uitzonderlijk hoog scoort, waardoor het eveneens gewaardeerd kan worden als waardevol ruimtelijk erfgoed. Bij een totaalscore van minimaal 7*** komt een object of complex in principe in aanmerking voor de beschermde status van gemeentelijk monument.</text:span>
                    </text:p>
                    <text:p text:style-name="table_al">
                      <text:span text:style-name="nadrukvet">Bij de waardering van archeologische monumenten wordt een vergelijkbare systematiek gehanteerd. In dit geval wordt een score toegekend aan de selectiecriteria belevingswaarde, fysieke waarde en inhoudelijke waarde. Een monument wordt op basis van fysieke kwaliteit als in principe behoudenswaardig aangemerkt, indien de criteria gaafheid en conservering samen bovengemiddeld (5 of 6 punten) scoren. Bij een middelmatige tot lage score (4 punten of minder), wordt naar de inhoudelijke kwaliteitscriteria gekeken om te bepalen of een vindplaats toch behoudenswaardig is. Indien te verwachten is dat op een van de inhoudelijke criteria ‘hoog’ wordt gescoord, wordt de vindplaats ook in principe behoudenswaardig geacht. Dit ‘vangnet’ heeft tot doel ervoor te zorgen dat terreinen die van beperkte fysieke kwaliteit zijn, maar desondanks inhoudelijk van groot belang, uit de beoordeling vallen. De systematiek van het waarderen van een vindplaats is beschreven in de BRL 4000, KNA LB bijlage IV. Bij een behoudenswaardige waardering kan een object of complex in principe in aanmerking komen voor de beschermde status van gemeentelijk archeologisch monument.</text:span>
                    </text:p>
                    <text:p text:style-name="table_al">
                      <text:span text:style-name="nadrukvet">Criteria voor het aanwijzen van gemeentelijke monumenten</text:span>
                    </text:p>
                    <text:p text:style-name="table_al">
                      <text:span text:style-name="nadrukvet">Bovengrondse monumenten </text:span>
                    </text:p>
                    <text:p text:style-name="table_al">
                      <text:span text:style-name="nadrukvet">Als ‘object’ kunnen alle gebouwen, bouwwerken, straatmeubilair, parken, begraafplaatsen, waterwerken (waaronder bruggen en sluizen) en andere infrastructurele werken worden aangemerkt. Objecten met een sterke onderlinge ruimtelijke of structurele samenhang, maar ook groepen van (gelijke) gebouwen kunnen als ‘complex’ worden beschreven. Daarbij kan gedacht worden aan straatwanden, bebouwing aan pleinen, series (vrijwel) identieke woonhuizen, of woon-, industrie- en havengebieden alsook landschaps-, groen- en waterstructuren.</text:span>
                    </text:p>
                    <text:p text:style-name="table_al">
                      <text:span text:style-name="nadrukvet">Stedenbouwkundige waarde (of ensemblewaarde)</text:span>
                    </text:p>
                    <text:p text:style-name="table_al">
                      <text:span text:style-name="nadrukvet">Het object of complex is een essentieel onderdeel van een in cultuurhistorisch opzicht belangrijk stedenbouwkundig of land- schappelijk concept;</text:span>
                    </text:p>
                    <text:p text:style-name="table_al">
                      <text:span text:style-name="nadrukvet">Het object of complex is een onderdeel van een historisch gegroeid stedelijk of landschappelijk gebied en speelt daarin een beeldbepalende rol;</text:span>
                    </text:p>
                    <text:p text:style-name="table_al">
                      <text:span text:style-name="nadrukvet">Het object of complex is van belang vanwege de wijze van ver- kaveling, inrichting en voorzieningen;</text:span>
                    </text:p>
                    <text:p text:style-name="table_al">
                      <text:span text:style-name="nadrukvet">Het object of complex heeft een bijzondere betekenis voor het aanzien van een streek, stad, dorp of wijk (oriëntatiepunt);</text:span>
                    </text:p>
                    <text:p text:style-name="table_al">
                      <text:span text:style-name="nadrukvet">Het object of complex is van belang vanwege de bijzondere kwaliteit van de bebouwing en de (historisch) ruimtelijke relatie met groenvoorzieningen, wegen, wateren en/of bodemgesteldheid;</text:span>
                    </text:p>
                    <text:p text:style-name="table_al">
                      <text:span text:style-name="nadrukvet">Het object/ complex is van belang in het werk van een bekend stedenbouwkundige of landschapsarchitect.</text:span>
                    </text:p>
                    <text:p text:style-name="table_al">
                      <text:span text:style-name="nadrukvet">Architectuurhistorische waarde</text:span>
                    </text:p>
                    <text:p text:style-name="table_al">
                      <text:span text:style-name="nadrukvet">Het object of complex is een goed voorbeeld van een bepaalde stijl of bouwtechniek;</text:span>
                    </text:p>
                    <text:p text:style-name="table_al">
                      <text:span text:style-name="nadrukvet">Het object of complex is een goed voorbeeld van het oeuvre van een architect, ingenieur, bouwmeester of kunstenaar, en neemt een belangrijke plaats in binnen de plaatselijke, regionale of landelijke architectuurgeschiedenis;</text:span>
                    </text:p>
                    <text:p text:style-name="table_al">
                      <text:span text:style-name="nadrukvet">Het object of complex heeft bijzondere esthetische kwaliteiten in ontwerp van exterieur en/of interieur (massa, ruimtelijke indeling, verhoudingen in de gevels, bijzondere of zeldzame detaillering, materiaal- en/of kleurgebruik);</text:span>
                    </text:p>
                    <text:p text:style-name="table_al">
                      <text:span text:style-name="nadrukvet">Het object of complex heeft een bijzonder of zeldzaam interieur of bevat bijzondere en/of zeldzame onderdelen of monumentale kunst in het interieur;</text:span>
                    </text:p>
                    <text:p text:style-name="table_al">
                      <text:span text:style-name="nadrukvet">Het object of complex, of onderdelen daarvan, heeft bijzondere bouwhistorische kwaliteiten;</text:span>
                    </text:p>
                    <text:p text:style-name="table_al">
                      <text:span text:style-name="nadrukvet">Het object of complex is van belang vanwege een constructie- wijze die historisch is overgeleverd of vernieuwend is voor de tijd van ontstaan (pioniersfunctie).</text:span>
                    </text:p>
                    <text:p text:style-name="table_al">
                      <text:span text:style-name="nadrukvet">Cultuurhistorische waarde</text:span>
                    </text:p>
                    <text:p text:style-name="table_al">
                      <text:span text:style-name="nadrukvet">Het object of complex is van belang als bijzondere uitdrukking van een culturele, sociaal-economische, religieuze, technische of typologische ontwikkeling;</text:span>
                    </text:p>
                    <text:p text:style-name="table_al">
                      <text:span text:style-name="nadrukvet">Het object of complex is van belang als bijzondere uitdrukking van een geografische, landschappelijke of bestuurlijke ontwikkeling;</text:span>
                    </text:p>
                    <text:p text:style-name="table_al">
                      <text:span text:style-name="nadrukvet">Het object of complex is van belang vanwege een plaatselijk, regionaal of landelijk historisch gegeven (feiten, gebeurtenis- sen, bewoners, beroepen e.d.);</text:span>
                    </text:p>
                    <text:p text:style-name="table_al">
                      <text:span text:style-name="nadrukvet">Het object of complex heeft een bijzondere herinneringswaarde.</text:span>
                    </text:p>
                    <text:p text:style-name="table_al">
                      <text:span text:style-name="nadrukvet">Gaafheid (of herkenbaarheid)</text:span>
                    </text:p>
                    <text:p text:style-name="table_al">
                      <text:span text:style-name="nadrukvet">Het object of complex is van belang vanwege de architectonische gaafheid van het exterieur en/of interieur;</text:span>
                    </text:p>
                    <text:p text:style-name="table_al">
                      <text:span text:style-name="nadrukvet">Het object of complex is van belang als onderdeel van een groter geheel, waarvan de samenstellende delen (hoofd- en bij- gebouwen, hekwerken, tuinaanleg e.d.) een gaaf en herkenbaar karakter hebben;</text:span>
                    </text:p>
                    <text:p text:style-name="table_al">
                      <text:span text:style-name="nadrukvet">Het object of complex is van belang als onderdeel van een stedelijke, dorpse of landschappelijke omgeving met een gave structuur en een herkenbaar visueel karakter.</text:span>
                    </text:p>
                    <text:p text:style-name="table_al">
                      <text:span text:style-name="nadrukvet">Zeldzaamheid</text:span>
                    </text:p>
                    <text:p text:style-name="table_al">
                      <text:span text:style-name="nadrukvet">Het object of complex is van belang vanwege zijn zeldzaamheid in stedenbouwkundig, architectuurhistorisch, bouwtechnisch, typologisch of functioneel opzicht en/of zijn bijzondere ouderdom;</text:span>
                    </text:p>
                    <text:p text:style-name="table_al">
                      <text:span text:style-name="nadrukvet">Het object of complex is van uitzonderlijk belang vanwege één of meer van bovengenoemde kwaliteiten.</text:span>
                    </text:p>
                    <text:p text:style-name="table_al">
                      <text:span text:style-name="nadrukvet">Archeologische monumenten</text:span>
                    </text:p>
                    <text:p text:style-name="table_al">
                      <text:span text:style-name="nadrukvet">Alle archeologische vindplaatsen, zoals bijvoorbeeld woonhuizen, erven, infrastructurele werken of begraafplaatsen kunnen als archeologisch monument worden aangemerkt.</text:span>
                    </text:p>
                    <text:p text:style-name="table_al">
                      <text:span text:style-name="nadrukvet">Belevingswaarde</text:span>
                    </text:p>
                    <text:p text:style-name="table_al">
                      <text:span text:style-name="nadrukvet">Het object of complex is van belang als visuele representatie van het onzichtbare archeologische bodemarchief;</text:span>
                    </text:p>
                    <text:p text:style-name="table_al">
                      <text:span text:style-name="nadrukvet">Het object of complex is van belang als onderdeel van een historisch gegroeid gebied of een specifieke stedelijke ontwikkeling;</text:span>
                    </text:p>
                    <text:p text:style-name="table_al">
                      <text:span text:style-name="nadrukvet">Het object of complex is van belang om zijn verbondenheid met een plaatselijk, regionaal of landelijk historisch gegeven (feiten, gebeurtenissen, bewoners, beroepen e.d.) en speelt een rol bij het in herinnering brengen van het culturele erfgoed.</text:span>
                    </text:p>
                    <text:p text:style-name="table_al">
                      <text:span text:style-name="nadrukvet">Fysieke kwaliteit</text:span>
                    </text:p>
                    <text:p text:style-name="table_al">
                      <text:span text:style-name="nadrukvet">Het object of complex is van belang vanwege de gaafheid en samenhang van de grondsporen;</text:span>
                    </text:p>
                    <text:p text:style-name="table_al">
                      <text:span text:style-name="nadrukvet">Het object of complex is van belang vanwege de mate van behoud van archeologische vondsten.</text:span>
                    </text:p>
                    <text:p text:style-name="table_al">
                      <text:span text:style-name="nadrukvet">Inhoudelijke kwaliteit</text:span>
                    </text:p>
                    <text:p text:style-name="table_al">
                      <text:span text:style-name="nadrukvet">Het object of complex is van belang vanwege zijn zeldzaamheid binnen de archeologische periode en archeologische regio;</text:span>
                    </text:p>
                    <text:p text:style-name="table_al">
                      <text:span text:style-name="nadrukvet">Het object of complex is van belang als onderdeel van een stedelijke of landschappelijke context;</text:span>
                    </text:p>
                    <text:p text:style-name="table_al">
                      <text:span text:style-name="nadrukvet">Het object of complex is van belang vanwege de bijdrage aan kennisvorming over het verleden.</text:span>
                    </text:p>
                  </table:table-cell>
                </table:table-row>
                <table:table-row table:style-name="row">
                  <table:table-cell table:style-name="cell_frame_all" table:number-rows-spanned="1" table:number-columns-spanned="1">
                    <text:p text:style-name="table_al">
                      <text:span text:style-name="nadrukvet">Bijlage 4 - Kaart ligplaatsen historische schepen</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Bijlage 4 Kaart ligplaatsen historische schepen </text:span>
                    </text:p>
                  </table:table-cell>
                </table:table-row>
                <table:table-row table:style-name="row">
                  <table:table-cell table:style-name="cell_frame_all" table:number-rows-spanned="1" table:number-columns-spanned="1">
                    <text:p text:style-name="table_al">
                      <text:span text:style-name="nadrukvet">Bijlage 5 - Algemene uitvoeringsregels voor het aanleggen van kabels en leidingen</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Bijlage 5 Algemene uitvoeringsregels voor het aanleggen van kabels en leidingen</text:span>
                    </text:p>
                    <text:list text:style-name="id1-3-2-2-1-3-1-5-114-3-2">
                      <text:list-item text:style-override="id1-3-2-2-1-3-1-5-114-3-2-1">
                        <text:number>1.</text:number>
                        <text:p text:style-name="table_al">
                          <text:span text:style-name="nadrukvet">Inleidende regels</text:span>
                        </text:p>
                      </text:list-item>
                      <text:list-item text:style-override="id1-3-2-2-1-3-1-5-114-3-2-2">
                        <text:number>1.1</text:number>
                        <text:p text:style-name="table_al">
                          <text:span text:style-name="nadrukvet">Begripsbepalingen </text:span>
                        </text:p>
                        <text:p text:style-name="table_al">
                          <text:span text:style-name="nadrukvet">Voor de toepassing van deze algemene regels zijn de begripsbepalingen uit de Verordening Fysieke Leefomgeving van toepassing. In aanvulling daarop wordt in dit protocol verstaan onder:</text:span>
                        </text:p>
                        <text:list text:style-name="id1-3-2-2-1-3-1-5-114-3-2-2-4">
                          <text:list-item text:style-override="id1-3-2-2-1-3-1-5-114-3-2-2-4-1">
                            <text:number>a.</text:number>
                            <text:p text:style-name="table_al">
                              <text:span text:style-name="nadrukvet">Bijzondere verharding: waterdoorlatende, water passerende, sierbestrating of natuursteen;</text:span>
                            </text:p>
                          </text:list-item>
                          <text:list-item text:style-override="id1-3-2-2-1-3-1-5-114-3-2-2-4-2">
                            <text:number>b.</text:number>
                            <text:p text:style-name="table_al">
                              <text:span text:style-name="nadrukvet">Dagmaat: de vrije ruimte tussen de kabels en leidingen;</text:span>
                            </text:p>
                          </text:list-item>
                          <text:list-item text:style-override="id1-3-2-2-1-3-1-5-114-3-2-2-4-3">
                            <text:number>c.</text:number>
                            <text:p text:style-name="table_al">
                              <text:span text:style-name="nadrukvet">Dekking: de afstand van het maaiveld en de bovenkant van het net;</text:span>
                            </text:p>
                          </text:list-item>
                          <text:list-item text:style-override="id1-3-2-2-1-3-1-5-114-3-2-2-4-4">
                            <text:number>d.</text:number>
                            <text:p text:style-name="table_al">
                              <text:span text:style-name="nadrukvet">Gesloten verharding: asfalt, beton of openverharding met (cement) gebonden fundering;</text:span>
                            </text:p>
                          </text:list-item>
                          <text:list-item text:style-override="id1-3-2-2-1-3-1-5-114-3-2-2-4-5">
                            <text:number>e.</text:number>
                            <text:p text:style-name="table_al">
                              <text:span text:style-name="nadrukvet">Groenvoorzieningen: plantvakken, struiken, bermen en gazons;</text:span>
                            </text:p>
                          </text:list-item>
                          <text:list-item text:style-override="id1-3-2-2-1-3-1-5-114-3-2-2-4-6">
                            <text:number>f.</text:number>
                            <text:p text:style-name="table_al">
                              <text:span text:style-name="nadrukvet">Handholes: een ondergrondse behuizingsvoorziening die is geïnstalleerd om gemakkelijk toegang te verschaffen voor werkzaamheden aan kabels en leidingen</text:span>
                            </text:p>
                          </text:list-item>
                          <text:list-item text:style-override="id1-3-2-2-1-3-1-5-114-3-2-2-4-7">
                            <text:number>g.</text:number>
                            <text:p text:style-name="table_al">
                              <text:span text:style-name="nadrukvet">Open verharding: verhardingen van ongebonden elementen;</text:span>
                            </text:p>
                          </text:list-item>
                          <text:list-item text:style-override="id1-3-2-2-1-3-1-5-114-3-2-2-4-8">
                            <text:number>h.</text:number>
                            <text:p text:style-name="table_al">
                              <text:span text:style-name="nadrukvet">Openbaar elektronisch communicatienetwerk: netwerk als bedoeld in artikel 1.1 van de Telecommunicatiewet;</text:span>
                            </text:p>
                          </text:list-item>
                          <text:list-item text:style-override="id1-3-2-2-1-3-1-5-114-3-2-2-4-9">
                            <text:number>i.</text:number>
                            <text:p text:style-name="table_al">
                              <text:span text:style-name="nadrukvet">Small cell: een draadloos toegangspunt met klein bereik ten behoeve van draadloze connectiviteit;</text:span>
                            </text:p>
                          </text:list-item>
                        </text:list>
                      </text:list-item>
                      <text:list-item text:style-override="id1-3-2-2-1-3-1-5-114-3-2-3">
                        <text:number>2.</text:number>
                        <text:p text:style-name="table_al">
                          <text:span text:style-name="nadrukvet">Procedurele voorschriften</text:span>
                        </text:p>
                      </text:list-item>
                      <text:list-item text:style-override="id1-3-2-2-1-3-1-5-114-3-2-4">
                        <text:number>2.1</text:number>
                        <text:p text:style-name="table_al">
                          <text:span text:style-name="nadrukvet">Verandering in eigendom, exploitatie, beheer of gebruik</text:span>
                        </text:p>
                        <text:p text:style-name="table_al">
                          <text:span text:style-name="nadrukvet">Wanneer sprake is van een verandering in eigendom, exploitatie, beheer of gebruik meldt de netbeheerder dit bij het college, waarbij in ieder geval de volgende gegevens worden aangeleverd:</text:span>
                        </text:p>
                        <text:list text:style-name="id1-3-2-2-1-3-1-5-114-3-2-4-4">
                          <text:list-item text:style-override="id1-3-2-2-1-3-1-5-114-3-2-4-4-1">
                            <text:number>a.</text:number>
                            <text:p text:style-name="table_al">
                              <text:span text:style-name="nadrukvet">zijn naam en adres;</text:span>
                            </text:p>
                          </text:list-item>
                          <text:list-item text:style-override="id1-3-2-2-1-3-1-5-114-3-2-4-4-2">
                            <text:number>b.</text:number>
                            <text:p text:style-name="table_al">
                              <text:span text:style-name="nadrukvet">het nummer van de over te dragen vergunning of het instemmingsbesluit;</text:span>
                            </text:p>
                          </text:list-item>
                          <text:list-item text:style-override="id1-3-2-2-1-3-1-5-114-3-2-4-4-3">
                            <text:number>c.</text:number>
                            <text:p text:style-name="table_al">
                              <text:span text:style-name="nadrukvet">het adres, de kadastrale aanduiding dan wel de ligging van de kabel(s) of leiding(en) waarop de verandering betrekking heeft;</text:span>
                            </text:p>
                          </text:list-item>
                          <text:list-item text:style-override="id1-3-2-2-1-3-1-5-114-3-2-4-4-4">
                            <text:number>d.</text:number>
                            <text:p text:style-name="table_al">
                              <text:span text:style-name="nadrukvet">de beoogde datum van overdracht;</text:span>
                            </text:p>
                          </text:list-item>
                          <text:list-item text:style-override="id1-3-2-2-1-3-1-5-114-3-2-4-4-5">
                            <text:number>e.</text:number>
                            <text:p text:style-name="table_al">
                              <text:span text:style-name="nadrukvet">een omschrijving van de verandering in eigendom of exploitatie;</text:span>
                            </text:p>
                          </text:list-item>
                          <text:list-item text:style-override="id1-3-2-2-1-3-1-5-114-3-2-4-4-6">
                            <text:number>f.</text:number>
                            <text:p text:style-name="table_al">
                              <text:span text:style-name="nadrukvet">wanneer het om een verandering in de eigendom gaat: de naam en het adres van de nieuwe eigenaar;</text:span>
                            </text:p>
                          </text:list-item>
                          <text:list-item text:style-override="id1-3-2-2-1-3-1-5-114-3-2-4-4-7">
                            <text:number>g.</text:number>
                            <text:p text:style-name="table_al">
                              <text:span text:style-name="nadrukvet">contactpersoon van de nieuwe (vergunning)houder, eigenaar/ exploitant of beheerder van de kabel(s) of leiding(en).</text:span>
                            </text:p>
                          </text:list-item>
                        </text:list>
                      </text:list-item>
                      <text:list-item text:style-override="id1-3-2-2-1-3-1-5-114-3-2-5">
                        <text:number>2.2</text:number>
                        <text:p text:style-name="table_al">
                          <text:span text:style-name="nadrukvet">Voorschouw</text:span>
                        </text:p>
                        <text:list text:style-name="id1-3-2-2-1-3-1-5-114-3-2-5-3">
                          <text:list-item text:style-override="id1-3-2-2-1-3-1-5-114-3-2-5-3-1">
                            <text:number>1.</text:number>
                            <text:p text:style-name="table_al">
                              <text:span text:style-name="nadrukvet">Het college kan de netbeheerder verplichten om voorafgaande aan de werkzaamheden een rapport op te maken van de bestaande toestand van de openbare ruimte.</text:span>
                            </text:p>
                          </text:list-item>
                          <text:list-item text:style-override="id1-3-2-2-1-3-1-5-114-3-2-5-3-2">
                            <text:number>2.</text:number>
                            <text:p text:style-name="table_al">
                              <text:span text:style-name="nadrukvet">De bestaande toestand wordt in beginsel door de netbeheerder opgenomen in een rapport, voorzien van omschrijvingen en beeldmateriaal. </text:span>
                            </text:p>
                          </text:list-item>
                          <text:list-item text:style-override="id1-3-2-2-1-3-1-5-114-3-2-5-3-3">
                            <text:number>3.</text:number>
                            <text:p text:style-name="table_al">
                              <text:span text:style-name="nadrukvet">Het college kan besluiten om de bestaande situatie zelf op te nemen in een rapport.</text:span>
                            </text:p>
                          </text:list-item>
                          <text:list-item text:style-override="id1-3-2-2-1-3-1-5-114-3-2-5-3-4">
                            <text:number>4.</text:number>
                            <text:p text:style-name="table_al">
                              <text:span text:style-name="nadrukvet">De rapportage als bedoeld in het vorige lid wordt door het college vastgesteld.</text:span>
                            </text:p>
                          </text:list-item>
                          <text:list-item text:style-override="id1-3-2-2-1-3-1-5-114-3-2-5-3-5">
                            <text:number>5.</text:number>
                            <text:p text:style-name="table_al">
                              <text:span text:style-name="nadrukvet">Indien de verplichting als bedoeld in het eerste lid niet door de gemeente is opgelegd, kan de netbeheerder het college vragen om een voorschouw vast te stellen, waarbij de bestaande toestand van de openbare ruimte wordt vastgelegd.</text:span>
                            </text:p>
                          </text:list-item>
                        </text:list>
                      </text:list-item>
                      <text:list-item text:style-override="id1-3-2-2-1-3-1-5-114-3-2-6">
                        <text:number>2.3</text:number>
                        <text:p text:style-name="table_al">
                          <text:span text:style-name="nadrukvet">Uitvoering</text:span>
                        </text:p>
                        <text:list text:style-name="id1-3-2-2-1-3-1-5-114-3-2-6-3">
                          <text:list-item text:style-override="id1-3-2-2-1-3-1-5-114-3-2-6-3-1">
                            <text:number>1.</text:number>
                            <text:p text:style-name="table_al">
                              <text:span text:style-name="nadrukvet">Tijdens de uitvoering van de werkzaamheden dient een kopie van het instemmingsbesluit of de vergunning met alle bescheiden (digitaal of analoog) aanwezig te zijn op het werk.</text:span>
                            </text:p>
                          </text:list-item>
                          <text:list-item text:style-override="id1-3-2-2-1-3-1-5-114-3-2-6-3-2">
                            <text:number>2.</text:number>
                            <text:p text:style-name="table_al">
                              <text:span text:style-name="nadrukvet">De netbeheerder voert zijn werkzaamheden uit in overeenstemming met het instemmingsbesluit dan wel de vergunning en het eventuele werkplan.</text:span>
                            </text:p>
                          </text:list-item>
                          <text:list-item text:style-override="id1-3-2-2-1-3-1-5-114-3-2-6-3-3">
                            <text:number>3.</text:number>
                            <text:p text:style-name="table_al">
                              <text:span text:style-name="nadrukvet">De netbeheerder waarborgt de veiligheid op en rondom de werklocatie voor werknemers en de omgeving tijdens de uitvoering en buiten werktijden.</text:span>
                            </text:p>
                          </text:list-item>
                          <text:list-item text:style-override="id1-3-2-2-1-3-1-5-114-3-2-6-3-4">
                            <text:number>4.</text:number>
                            <text:p text:style-name="table_al">
                              <text:span text:style-name="nadrukvet">Ontwerpen, bouwstoffen en uitvoeringsmethoden dienen aantoonbaar te voldoen aan alle geldende wetten, normen en richtlijnen.</text:span>
                            </text:p>
                          </text:list-item>
                          <text:list-item text:style-override="id1-3-2-2-1-3-1-5-114-3-2-6-3-5">
                            <text:number>5.</text:number>
                            <text:p text:style-name="table_al">
                              <text:span text:style-name="nadrukvet">Tijdens de uitvoering van de werkzaamheden in, op of in de nabijheid van bomen of groenvoorzieningen moet rekening worden gehouden met het beleid als omschreven in de laatste versie van het Handboek Bomen en de Omgevingswet.</text:span>
                            </text:p>
                          </text:list-item>
                          <text:list-item text:style-override="id1-3-2-2-1-3-1-5-114-3-2-6-3-6">
                            <text:number>6.</text:number>
                            <text:p text:style-name="table_al">
                              <text:span text:style-name="nadrukvet">Eventuele uitloop van de werkzaamheden te melden via het meldsysteem van de gemeente.</text:span>
                            </text:p>
                          </text:list-item>
                          <text:list-item text:style-override="id1-3-2-2-1-3-1-5-114-3-2-6-3-7">
                            <text:number>7.</text:number>
                            <text:p text:style-name="table_al">
                              <text:span text:style-name="nadrukvet">Naast de voorschriften als bedoeld in het tweede lid dient de uitvoering te geschieden conform de meest recente versie van de volgende CROW-publicaties:</text:span>
                            </text:p>
                            <text:list text:style-name="id1-3-2-2-1-3-1-5-114-3-2-6-3-7-3">
                              <text:list-item text:style-override="id1-3-2-2-1-3-1-5-114-3-2-6-3-7-3-1">
                                <text:number>a.</text:number>
                                <text:p text:style-name="table_al">Schade voorkomen aan kabels en leidingen;</text:p>
                              </text:list-item>
                              <text:list-item text:style-override="id1-3-2-2-1-3-1-5-114-3-2-6-3-7-3-2">
                                <text:number>b.</text:number>
                                <text:p text:style-name="table_al">
                                  <text:a xlink:href="https://www.crow.nl/kennisproducten/werken-in-en-met-verontreinigde-bodem/" xlink:type="simple">Werken in en met verontreinigde bodem</text:a>;</text:p>
                              </text:list-item>
                              <text:list-item text:style-override="id1-3-2-2-1-3-1-5-114-3-2-6-3-7-3-3">
                                <text:number>c.</text:number>
                                <text:p text:style-name="table_al">Combineren van onder- en bovengrondse infrastructuur met bomen;</text:p>
                              </text:list-item>
                              <text:list-item text:style-override="id1-3-2-2-1-3-1-5-114-3-2-6-3-7-3-4">
                                <text:number>d.</text:number>
                                <text:p text:style-name="table_al">Standaardmaatregelen op niet-autosnelwegen;</text:p>
                              </text:list-item>
                              <text:list-item text:style-override="id1-3-2-2-1-3-1-5-114-3-2-6-3-7-3-5">
                                <text:number>e.</text:number>
                                <text:p text:style-name="table_al">Standaard RAW-bepalingen.</text:p>
                              </text:list-item>
                              <text:list-item text:style-override="id1-3-2-2-1-3-1-5-114-3-2-6-3-7-3-6">
                                <text:number>f.</text:number>
                                <text:p text:style-name="table_al">Werken met stabiele grond.</text:p>
                              </text:list-item>
                            </text:list>
                          </text:list-item>
                        </text:list>
                      </text:list-item>
                      <text:list-item text:style-override="id1-3-2-2-1-3-1-5-114-3-2-7">
                        <text:number>2.4</text:number>
                        <text:p text:style-name="table_al">
                          <text:span text:style-name="nadrukvet">Werktijden</text:span>
                        </text:p>
                        <text:list text:style-name="id1-3-2-2-1-3-1-5-114-3-2-7-3">
                          <text:list-item text:style-override="id1-3-2-2-1-3-1-5-114-3-2-7-3-1">
                            <text:number>1.</text:number>
                            <text:p text:style-name="table_al">Werkzaamheden worden uitgevoerd op werkdagen tussen 07:00 en 18:00 uur.</text:p>
                          </text:list-item>
                          <text:list-item text:style-override="id1-3-2-2-1-3-1-5-114-3-2-7-3-2">
                            <text:number>2.</text:number>
                            <text:p text:style-name="table_al">De werkzaamheden worden niet uitgevoerd tijdens officiële feestdagen, tenzij het een calamiteit betreft.</text:p>
                          </text:list-item>
                          <text:list-item text:style-override="id1-3-2-2-1-3-1-5-114-3-2-7-3-3">
                            <text:number>3.</text:number>
                            <text:p text:style-name="table_al">Het college kan afwijkende werktijden voorschrijven in de omgevingsvergunning of instemmingsbesluit.</text:p>
                          </text:list-item>
                        </text:list>
                      </text:list-item>
                      <text:list-item text:style-override="id1-3-2-2-1-3-1-5-114-3-2-8">
                        <text:number>2.5</text:number>
                        <text:p text:style-name="table_al">
                          <text:span text:style-name="nadrukvet">Verkeersvoorzieningen</text:span>
                        </text:p>
                        <text:list text:style-name="id1-3-2-2-1-3-1-5-114-3-2-8-3">
                          <text:list-item text:style-override="id1-3-2-2-1-3-1-5-114-3-2-8-3-1">
                            <text:number>1.</text:number>
                            <text:p text:style-name="table_al">Verkeersvoorzieningen mogen maximaal 72 uur voor aanvang van de werkzaamheden, met de voor- of beeldzijde afgedraaid van het verkeer, worden aangebracht. </text:p>
                          </text:list-item>
                          <text:list-item text:style-override="id1-3-2-2-1-3-1-5-114-3-2-8-3-2">
                            <text:number>2.</text:number>
                            <text:p text:style-name="table_al">Verkeersvoorzieningen mogen niet aan lichtmasten worden bevestigd en mogen het zicht op de overige bebording en eventuele camera’s niet ontnemen. </text:p>
                          </text:list-item>
                          <text:list-item text:style-override="id1-3-2-2-1-3-1-5-114-3-2-8-3-3">
                            <text:number>3.</text:number>
                            <text:p text:style-name="table_al">Verkeersvoorzieningen dienen op de dag van en voor aanvang van de werkzaamheden met de voor- of beeldzijde naar het verkeer te worden geplaatst.</text:p>
                          </text:list-item>
                          <text:list-item text:style-override="id1-3-2-2-1-3-1-5-114-3-2-8-3-4">
                            <text:number>4.</text:number>
                            <text:p text:style-name="table_al">Verkeersvoorzieningen die (tijdelijk) geen dienst (meer) doen dienen meteen verwijderd c.q. afgedraaid of afgedekt te worden tot het tijdstip dat deze weer nodig zijn.</text:p>
                          </text:list-item>
                          <text:list-item text:style-override="id1-3-2-2-1-3-1-5-114-3-2-8-3-5">
                            <text:number>5.</text:number>
                            <text:p text:style-name="table_al">Indien er sprake is van een omleiding moet de vooraankondiging minimaal 5 werkdagen voor aanvang van de werkzaamheden worden geplaatst. </text:p>
                          </text:list-item>
                        </text:list>
                      </text:list-item>
                      <text:list-item text:style-override="id1-3-2-2-1-3-1-5-114-3-2-9">
                        <text:number>2.6</text:number>
                        <text:p text:style-name="table_al">
                          <text:span text:style-name="nadrukvet">Bereikbaarheid</text:span>
                        </text:p>
                        <text:list text:style-name="id1-3-2-2-1-3-1-5-114-3-2-9-3">
                          <text:list-item text:style-override="id1-3-2-2-1-3-1-5-114-3-2-9-3-1">
                            <text:number>1.</text:number>
                            <text:p text:style-name="table_al">De netbeheerder dient de bereikbaarheid voor hulpdiensten tijdens zijn werkzaamheden doorlopend te waarborgen, waarbij de hulpdiensten de gebouwen en werken op tenminste 40 meter moeten kunnen benaderen. De minimale doorrijdbreedte bedraagt 3,5 meter en de doorrijdhoogte 4,5 meter.</text:p>
                          </text:list-item>
                          <text:list-item text:style-override="id1-3-2-2-1-3-1-5-114-3-2-9-3-2">
                            <text:number>2.</text:number>
                            <text:p text:style-name="table_al">Brandkranen, aansluitingen voor droge blusleidingen dienen te allen tijde zichtbaar en bereikbaar te zijn.</text:p>
                          </text:list-item>
                          <text:list-item text:style-override="id1-3-2-2-1-3-1-5-114-3-2-9-3-3">
                            <text:number>3.</text:number>
                            <text:p text:style-name="table_al">De netbeheerder waarborgt de bereikbaarheid van alle percelen, woningen, winkels, bedrijven en openbare gebouwen.</text:p>
                          </text:list-item>
                          <text:list-item text:style-override="id1-3-2-2-1-3-1-5-114-3-2-9-3-4">
                            <text:number>4.</text:number>
                            <text:p text:style-name="table_al">Alle (nood)uitgangen dienen over de volle breedte toegankelijk gehouden te worden inclusief de te volgen vluchtweg met voldoende ruimte. </text:p>
                          </text:list-item>
                        </text:list>
                      </text:list-item>
                      <text:list-item text:style-override="id1-3-2-2-1-3-1-5-114-3-2-10">
                        <text:number>2.7</text:number>
                        <text:p text:style-name="table_al">
                          <text:span text:style-name="nadrukvet">Bereikbaarheid voor personen met een functiebeperking</text:span>
                        </text:p>
                        <text:p text:style-name="table_al">Voor personen met een functiebeperking dient ten minste een route tussen de openbare weg en ten minste een toegang van een toegankelijkheidssector van een gebouw over een weg, pad of steiger te lopen met:</text:p>
                        <text:list text:style-name="id1-3-2-2-1-3-1-5-114-3-2-10-4">
                          <text:list-item text:style-override="id1-3-2-2-1-3-1-5-114-3-2-10-4-1">
                            <text:number>a.</text:number>
                            <text:p text:style-name="table_al">een breedte van minimaal 0,90 m, en</text:p>
                          </text:list-item>
                          <text:list-item text:style-override="id1-3-2-2-1-3-1-5-114-3-2-10-4-2">
                            <text:number>b.</text:number>
                            <text:p text:style-name="table_al">bij een te overbruggen hoogteverschil van meer dan 0,02 m, een hellingbaan als bedoeld in paragraaf 3.2.4. Besluit bouwwerken leefomgeving;</text:p>
                          </text:list-item>
                          <text:list-item text:style-override="id1-3-2-2-1-3-1-5-114-3-2-10-4-3">
                            <text:number>c.</text:number>
                            <text:p text:style-name="table_al">een doorgang waardoor een hierboven bedoelde route voert heeft een vrije breedte van ten minste 0,85 m en een vrije hoogte van ten minste 2 m.</text:p>
                          </text:list-item>
                        </text:list>
                      </text:list-item>
                      <text:list-item text:style-override="id1-3-2-2-1-3-1-5-114-3-2-11">
                        <text:number>2.8</text:number>
                        <text:p text:style-name="table_al">
                          <text:span text:style-name="nadrukvet">Wortelwerend scherm</text:span>
                        </text:p>
                        <text:p text:style-name="table_al">De obstakelvrije zone is de ruimte (boven- en ondergronds) rondom de boom die als uitgangspunt (binnen het bomenontwerp) vrij is van obstakels zodat de boom (ook in het beoogde eindbeeld) voldoende ‘vrije’ ontwikkelingsruimte heeft.</text:p>
                        <text:p text:style-name="table_al">Als er toch ondergrondse infra binnen de obstakelvrije zone van bomen worden aangelegd, dan bestaat er een reële kans dat er schade ontstaat aan de ondergrondse infra door wortelgroei. Om dit te voorkomen zullen er maatregelen moeten worden genomen om dat te voorkomen.</text:p>
                      </text:list-item>
                      <text:list-item text:style-override="id1-3-2-2-1-3-1-5-114-3-2-12">
                        <text:number>3.</text:number>
                        <text:p text:style-name="table_al">
                          <text:span text:style-name="nadrukvet">Technische bepalingen</text:span>
                        </text:p>
                      </text:list-item>
                      <text:list-item text:style-override="id1-3-2-2-1-3-1-5-114-3-2-13">
                        <text:number>3.1.</text:number>
                        <text:p text:style-name="table_al">
                          <text:span text:style-name="nadrukvet">Herkenbaarheid</text:span>
                        </text:p>
                        <text:p text:style-name="table_al"> Zowel bovengrondse als ondergrondse voorzieningen moeten zijn voorzien van een kenmerk, waarop duidelijk te zien is wie de beheerder van de voorziening is.</text:p>
                      </text:list-item>
                      <text:list-item text:style-override="id1-3-2-2-1-3-1-5-114-3-2-14">
                        <text:number>3.2</text:number>
                        <text:p text:style-name="table_al">
                          <text:span text:style-name="nadrukvet">Tracébepaling algemeen</text:span>
                        </text:p>
                        <text:list text:style-name="id1-3-2-2-1-3-1-5-114-3-2-14-3">
                          <text:list-item text:style-override="id1-3-2-2-1-3-1-5-114-3-2-14-3-1">
                            <text:number>1.</text:number>
                            <text:p text:style-name="table_al">In het gehele beheergebied van de gemeente geldt bij plaatsbepaling van kabels en leidingen als uitgangspunt het standaardprofiel Meppel. De netbeheerder stemt zijn werkzaamheden af conform het gestelde in de NPR 7171-2. </text:p>
                          </text:list-item>
                          <text:list-item text:style-override="id1-3-2-2-1-3-1-5-114-3-2-14-3-2">
                            <text:number>2.</text:number>
                            <text:p text:style-name="table_al">Bij het bepalen van een tracé dient te allen tijde rekening te worden gehouden met aanwezige objecten zoals langs liggende dan wel kruisende wegen, spoorwegen, waterlopen, voetpaden, kademuren, viaducten, tunnels, naastliggende kabels en leidingen, bomen, gebouwen.</text:p>
                          </text:list-item>
                        </text:list>
                      </text:list-item>
                      <text:list-item text:style-override="id1-3-2-2-1-3-1-5-114-3-2-15">
                        <text:number>3.3</text:number>
                        <text:p text:style-name="table_al">
                          <text:span text:style-name="nadrukvet">Medegebruik van voorzieningen</text:span>
                        </text:p>
                        <text:list text:style-name="id1-3-2-2-1-3-1-5-114-3-2-15-3">
                          <text:list-item text:style-override="id1-3-2-2-1-3-1-5-114-3-2-15-3-1">
                            <text:number>1.</text:number>
                            <text:p text:style-name="table_al">Een aanbieder is verplicht om bij de aanleg van telecomkabels in openbare gronden zoveel mogelijk medegebruik te maken van bestaande, hetzij door andere netbeheerders dan wel door of in opdracht van het college aangelegde voorzieningen, zoals mantelbuizen, kabelgoten, of kabel- en leidingentunnels.</text:p>
                          </text:list-item>
                          <text:list-item text:style-override="id1-3-2-2-1-3-1-5-114-3-2-15-3-2">
                            <text:number>2.</text:number>
                            <text:p text:style-name="table_al">Het eerste lid vindt geen toepassing indien de aanbieder aannemelijk kan maken dat medegebruik op technische of economische gronden niet haalbaar is.</text:p>
                          </text:list-item>
                          <text:list-item text:style-override="id1-3-2-2-1-3-1-5-114-3-2-15-3-3">
                            <text:number>3.</text:number>
                            <text:p text:style-name="table_al">Indien het gekozen tracé niet kan worden uitgevoerd, is het aan de aanbieder om een alternatief tracé te kiezen. Ook kan het college een alternatief tracé aanwijzen.</text:p>
                          </text:list-item>
                          <text:list-item text:style-override="id1-3-2-2-1-3-1-5-114-3-2-15-3-4">
                            <text:number>4.</text:number>
                            <text:p text:style-name="table_al">Kabels en leidingen ten behoeve van de werking van small cells worden in één mantelbuis dan wel gebundeld aangelegd.</text:p>
                          </text:list-item>
                        </text:list>
                      </text:list-item>
                      <text:list-item text:style-override="id1-3-2-2-1-3-1-5-114-3-2-16">
                        <text:number>3.4</text:number>
                        <text:p text:style-name="table_al">
                          <text:span text:style-name="nadrukvet">Horizontale indeling</text:span>
                        </text:p>
                        <text:p text:style-name="table_al">Bij de tracébepaling gelden ten aanzien van de horizontale indeling de volgende algemene uitgangspunten.</text:p>
                        <text:list text:style-name="id1-3-2-2-1-3-1-5-114-3-2-16-4">
                          <text:list-item text:style-override="id1-3-2-2-1-3-1-5-114-3-2-16-4-1">
                            <text:number>a.</text:number>
                            <text:p text:style-name="table_al">huisaansluitingen en tijdelijke aansluitingen worden zo veel mogelijk haaks op het net en haaks op de weg aangelegd;</text:p>
                          </text:list-item>
                          <text:list-item text:style-override="id1-3-2-2-1-3-1-5-114-3-2-16-4-2">
                            <text:number>b.</text:number>
                            <text:p text:style-name="table_al">bij het indelen van kabels of leidingen in de nabijheid van bomen moet rekening worden gehouden met het beleid als bedoeld in het Handboek Bomen, zie ook de voorschriften met betrekking tot wortelwerend scherm lid 14 van deze bijlage;</text:p>
                          </text:list-item>
                          <text:list-item text:style-override="id1-3-2-2-1-3-1-5-114-3-2-16-4-3">
                            <text:number>c.</text:number>
                            <text:p text:style-name="table_al">bij het kruisen van wegen en/of waterwegen worden kabels of leidingen haaks aangelegd;</text:p>
                          </text:list-item>
                          <text:list-item text:style-override="id1-3-2-2-1-3-1-5-114-3-2-16-4-4">
                            <text:number>d.</text:number>
                            <text:p text:style-name="table_al">bij bruggen en steigers een minimale afstand tussen de te leggen kabel of leiding van 5 meter gemeten vanaf de buitenzijde van de brug of steiger aan de zijde van de werkzaamheden;</text:p>
                          </text:list-item>
                          <text:list-item text:style-override="id1-3-2-2-1-3-1-5-114-3-2-16-4-5">
                            <text:number>e.</text:number>
                            <text:p text:style-name="table_al">er mogen geen kabels of leidingen aan of in een brug of steiger worden aangelegd.</text:p>
                          </text:list-item>
                        </text:list>
                      </text:list-item>
                      <text:list-item text:style-override="id1-3-2-2-1-3-1-5-114-3-2-17">
                        <text:number>3.5</text:number>
                        <text:p text:style-name="table_al">
                          <text:span text:style-name="nadrukvet">Verticale indeling</text:span>
                        </text:p>
                        <text:p text:style-name="table_al">Bij de tracébepaling gelden ten aanzien van de verticale indeling de volgende algemene uitgangspunten:</text:p>
                        <text:list text:style-name="id1-3-2-2-1-3-1-5-114-3-2-17-4">
                          <text:list-item text:style-override="id1-3-2-2-1-3-1-5-114-3-2-17-4-1">
                            <text:number>a.</text:number>
                            <text:p text:style-name="table_al">Er geldt een minimale dekking van 0,60m;</text:p>
                          </text:list-item>
                          <text:list-item text:style-override="id1-3-2-2-1-3-1-5-114-3-2-17-4-2">
                            <text:number>b.</text:number>
                            <text:p text:style-name="table_al">Vrijvervalleidingen hebben voorrang boven overige leidingen;</text:p>
                          </text:list-item>
                          <text:list-item text:style-override="id1-3-2-2-1-3-1-5-114-3-2-17-4-3">
                            <text:number>c.</text:number>
                            <text:p text:style-name="table_al">Leidingen worden in principe horizontaal gelegd, behoudens vrijverval leidingen;</text:p>
                          </text:list-item>
                          <text:list-item text:style-override="id1-3-2-2-1-3-1-5-114-3-2-17-4-4">
                            <text:number>d.</text:number>
                            <text:p text:style-name="table_al">Bij kruisingen van leidingen met andere leidingen in open ontgraving bedraagt de tussenruimte (verticale dagmaat) ten minste 0,10 m;</text:p>
                          </text:list-item>
                          <text:list-item text:style-override="id1-3-2-2-1-3-1-5-114-3-2-17-4-5">
                            <text:number>e.</text:number>
                            <text:p text:style-name="table_al">Bij sleufloze technieken is de diepteligging afhankelijk van de situatie ter plaatse. De verticale dagmaat ten opzichte van de te kruisen leidingen bedraagt ten minste 0,50 m, waarbij de te boren/persen leiding onder de bestaande leiding(en) dient te worden gevoerd. Genoemde minimale verticale dagmaat dient aantoonbaar te worden gegarandeerd om schade aan de te kruisen leidingen te voorkomen en na uitvoering digitaal als revisie bij het college te worden aangeleverd (boorprofiel inclusief bestaande kabels en leidingen);</text:p>
                          </text:list-item>
                          <text:list-item text:style-override="id1-3-2-2-1-3-1-5-114-3-2-17-4-6">
                            <text:number>f.</text:number>
                            <text:p text:style-name="table_al">Watergangen die beheerd worden door de gemeente dienen op ten minste 1,00 m onder de vaste bodem te worden gekruist. Kabels of leidingen die een watergang kruisen, dienen te worden ommanteld dan wel op een gelijksoortige wijze van een beschermingsbuis te worden voorzien. Indien de watergang niet in het beheer is van de gemeente gelden de voorschriften van die beheerder.</text:p>
                          </text:list-item>
                        </text:list>
                      </text:list-item>
                      <text:list-item text:style-override="id1-3-2-2-1-3-1-5-114-3-2-18">
                        <text:number>3.6</text:number>
                        <text:p text:style-name="table_al">
                          <text:span text:style-name="nadrukvet">Bovengrondse voorzieningen</text:span>
                        </text:p>
                        <text:list text:style-name="id1-3-2-2-1-3-1-5-114-3-2-18-3">
                          <text:list-item text:style-override="id1-3-2-2-1-3-1-5-114-3-2-18-3-1">
                            <text:number>1.</text:number>
                            <text:p text:style-name="table_al">De locatie, het uiterlijk, de kleurstelling en de afmetingen van bovengrondse voorzieningen die verband houden met kabels en leidingen zoals transformator-, schakel- en verdeelstations, versterkers, etc., wordt vooraf afgestemd met het college.</text:p>
                          </text:list-item>
                          <text:list-item text:style-override="id1-3-2-2-1-3-1-5-114-3-2-18-3-2">
                            <text:number>2.</text:number>
                            <text:p text:style-name="table_al">De netbeheerder is verantwoordelijk voor een goed beheer van de bovengrondse voorzieningen en dient op aanschrijven van het college bij beschadigingen, vervuiling en/of bekladding de bovengrondse voorzieningen binnen de door het college gestelde termijn te herstellen.</text:p>
                          </text:list-item>
                          <text:list-item text:style-override="id1-3-2-2-1-3-1-5-114-3-2-18-3-3">
                            <text:number>3.</text:number>
                            <text:p text:style-name="table_al">Bovengrondse voorzieningen dan wel concentraties daarvan, dienen te worden omgeven of begrensd door een minimaal 40 cm brede verharding (tegel + band).</text:p>
                          </text:list-item>
                        </text:list>
                      </text:list-item>
                      <text:list-item text:style-override="id1-3-2-2-1-3-1-5-114-3-2-19">
                        <text:number>3.7</text:number>
                        <text:p text:style-name="table_al">
                          <text:span text:style-name="nadrukvet">Handholes</text:span>
                        </text:p>
                        <text:list text:style-name="id1-3-2-2-1-3-1-5-114-3-2-19-3">
                          <text:list-item text:style-override="id1-3-2-2-1-3-1-5-114-3-2-19-3-1">
                            <text:number>1.</text:number>
                            <text:p text:style-name="table_al">De locatie van handholes wordt vooraf afgestemd met het college.</text:p>
                          </text:list-item>
                          <text:list-item text:style-override="id1-3-2-2-1-3-1-5-114-3-2-19-3-2">
                            <text:number>2.</text:number>
                            <text:p text:style-name="table_al">Handholes worden in beginsel niet geplaatst:</text:p>
                            <text:list text:style-name="id1-3-2-2-1-3-1-5-114-3-2-19-3-2-3">
                              <text:list-item text:style-override="id1-3-2-2-1-3-1-5-114-3-2-19-3-2-3-1">
                                <text:number>a.</text:number>
                                <text:p text:style-name="table_al">binnen de ruimte die gereserveerd is voor bestaande en toekomstige kabel- en leidingtracés;</text:p>
                              </text:list-item>
                              <text:list-item text:style-override="id1-3-2-2-1-3-1-5-114-3-2-19-3-2-3-2">
                                <text:number>b.</text:number>
                                <text:p text:style-name="table_al">in de rijbaan; </text:p>
                              </text:list-item>
                              <text:list-item text:style-override="id1-3-2-2-1-3-1-5-114-3-2-19-3-2-3-3">
                                <text:number>c.</text:number>
                                <text:p text:style-name="table_al">binnen de (toekomstige)kroonprojectie van een boom;</text:p>
                              </text:list-item>
                              <text:list-item text:style-override="id1-3-2-2-1-3-1-5-114-3-2-19-3-2-3-4">
                                <text:number>d.</text:number>
                                <text:p text:style-name="table_al">binnen 3 meter uit het hart van een boom.</text:p>
                              </text:list-item>
                            </text:list>
                          </text:list-item>
                          <text:list-item text:style-override="id1-3-2-2-1-3-1-5-114-3-2-19-3-3">
                            <text:number>3.</text:number>
                            <text:p text:style-name="table_al">Handholes die maximaal 2 x per jaar geopend worden, worden aangebracht met een minimale dekking van 0,40 m onder het maaiveld en afgedekt met straatzand.</text:p>
                          </text:list-item>
                          <text:list-item text:style-override="id1-3-2-2-1-3-1-5-114-3-2-19-3-4">
                            <text:number>4.</text:number>
                            <text:p text:style-name="table_al">Handholes die meer dan 2 x per jaar geopend worden, worden voorzien van een geprofileerde putdekselconstructie conform verkeersklasse D400 NEN-EN 124. Na zetting dient de putdekselconstructie op dezelfde hoogte te liggen als het omringend maaiveld en/of (bovenkant) elementenverharding.</text:p>
                          </text:list-item>
                        </text:list>
                      </text:list-item>
                      <text:list-item text:style-override="id1-3-2-2-1-3-1-5-114-3-2-20">
                        <text:number>3.8</text:number>
                        <text:p text:style-name="table_al">
                          <text:span text:style-name="nadrukvet">Small cells</text:span>
                        </text:p>
                        <text:list text:style-name="id1-3-2-2-1-3-1-5-114-3-2-20-3">
                          <text:list-item text:style-override="id1-3-2-2-1-3-1-5-114-3-2-20-3-1">
                            <text:number>1.</text:number>
                            <text:p text:style-name="table_al">De locatie van small cells wordt vooraf afgestemd met het college. </text:p>
                          </text:list-item>
                          <text:list-item text:style-override="id1-3-2-2-1-3-1-5-114-3-2-20-3-2">
                            <text:number>2.</text:number>
                            <text:p text:style-name="table_al">Het college kan omwille van stedenbouwkundige of planologische doelstellingen colocatie of gedeeld gebruik opleggen.</text:p>
                          </text:list-item>
                          <text:list-item text:style-override="id1-3-2-2-1-3-1-5-114-3-2-20-3-3">
                            <text:number>3.</text:number>
                            <text:p text:style-name="table_al">Als uitgangspunt geldt dat voorzieningen ten behoeve van de werking van small cells zoals telecom- en/of elektriciteitskabels in één mantelbuis dan wel gebundeld worden aangelegd.</text:p>
                          </text:list-item>
                        </text:list>
                      </text:list-item>
                      <text:list-item text:style-override="id1-3-2-2-1-3-1-5-114-3-2-21">
                        <text:number>3.9</text:number>
                        <text:p text:style-name="table_al">
                          <text:span text:style-name="nadrukvet">Uitnemen en terugplaatsen grond</text:span>
                        </text:p>
                        <text:list text:style-name="id1-3-2-2-1-3-1-5-114-3-2-21-3">
                          <text:list-item text:style-override="id1-3-2-2-1-3-1-5-114-3-2-21-3-1">
                            <text:number>1.</text:number>
                            <text:p text:style-name="table_al">De graafwerkzaamheden moeten zo worden uitgevoerd dat beschadiging van in de grond aanwezige kabels en leidingen en overige objecten wordt voorkomen.</text:p>
                          </text:list-item>
                          <text:list-item text:style-override="id1-3-2-2-1-3-1-5-114-3-2-21-3-2">
                            <text:number>2.</text:number>
                            <text:p text:style-name="table_al">De uitkomende grond moet zo worden opgeslagen dat bij het aanvullen van de sleuf de oorspronkelijke opbouw van het bodemprofiel wordt hersteld.</text:p>
                          </text:list-item>
                          <text:list-item text:style-override="id1-3-2-2-1-3-1-5-114-3-2-21-3-3">
                            <text:number>3.</text:number>
                            <text:p text:style-name="table_al">Bij het terugplaatsen van de grond dient de oorspronkelijke opbouw van het bodemprofiel te worden hersteld. De sleuf hoeft niet verder verdicht te worden dan de naastliggende grond.</text:p>
                          </text:list-item>
                          <text:list-item text:style-override="id1-3-2-2-1-3-1-5-114-3-2-21-3-4">
                            <text:number>4.</text:number>
                            <text:p text:style-name="table_al">De grond dient op zodanige wijze te zijn afgewerkt dat er na klink sprake is van een vlakke aansluiting op de ongeroerde grond.</text:p>
                          </text:list-item>
                          <text:list-item text:style-override="id1-3-2-2-1-3-1-5-114-3-2-21-3-5">
                            <text:number>5.</text:number>
                            <text:p text:style-name="table_al">Veengrond dient te worden vervangen door zand en op kosten van de netbeheerder te worden afgevoerd.</text:p>
                          </text:list-item>
                          <text:list-item text:style-override="id1-3-2-2-1-3-1-5-114-3-2-21-3-6">
                            <text:number>6.</text:number>
                            <text:p text:style-name="table_al">Bij wateroverlast mag er niet worden aangevuld.</text:p>
                          </text:list-item>
                          <text:list-item text:style-override="id1-3-2-2-1-3-1-5-114-3-2-21-3-7">
                            <text:number>7.</text:number>
                            <text:p text:style-name="table_al">Bij bevroren grond en sneeuw mag niet worden gewerkt.</text:p>
                          </text:list-item>
                          <text:list-item text:style-override="id1-3-2-2-1-3-1-5-114-3-2-21-3-8">
                            <text:number>8.</text:number>
                            <text:p text:style-name="table_al">Materiaal dat vrijkomt en niet kan worden hergebruikt, dient door de netbeheerder voor eigen rekening te worden afgevoerd naar een erkende gecertificeerde verwerker, afleverbonnen dienen digitaal binnen 5 werkdagen aan het college te worden gestuurd via het digitale meldsysteem.</text:p>
                          </text:list-item>
                        </text:list>
                      </text:list-item>
                      <text:list-item text:style-override="id1-3-2-2-1-3-1-5-114-3-2-22">
                        <text:number>3.10</text:number>
                        <text:p text:style-name="table_al">
                          <text:span text:style-name="nadrukvet">Elementverharding</text:span>
                        </text:p>
                        <text:list text:style-name="id1-3-2-2-1-3-1-5-114-3-2-22-3">
                          <text:list-item text:style-override="id1-3-2-2-1-3-1-5-114-3-2-22-3-1">
                            <text:number>1.</text:number>
                            <text:p text:style-name="table_al">Het opnemen en terugplaatsen van elementverharding dient zorgvuldig plaats te vinden, waarbij schade wordt voorkomen.</text:p>
                          </text:list-item>
                          <text:list-item text:style-override="id1-3-2-2-1-3-1-5-114-3-2-22-3-2">
                            <text:number>2.</text:number>
                            <text:p text:style-name="table_al">De uitgenomen elementverharding dient altijd binnen de afzetting te worden opgeslagen.</text:p>
                          </text:list-item>
                          <text:list-item text:style-override="id1-3-2-2-1-3-1-5-114-3-2-22-3-3">
                            <text:number>3.</text:number>
                            <text:p text:style-name="table_al">Herstel dient van dezelfde kwaliteit te zijn als de kwaliteit van de verharding voordat er gegraven werd.</text:p>
                          </text:list-item>
                          <text:list-item text:style-override="id1-3-2-2-1-3-1-5-114-3-2-22-3-4">
                            <text:number>4.</text:number>
                            <text:p text:style-name="table_al">In die gevallen dat het niet mogelijk dan wel wenselijk is om het herstel van de elementverharding in dezelfde kwaliteit uit te voeren als de kwaliteit van de verharding voordat er gegraven werd, dient de uitvoering en de daarbij behorende kostenverdeling van het herstel voorafgaande aan de werkzaamheden in overleg met het college te zijn overeengekomen. Hierbij geldt als uitgangspunt dat verharding met breuk niet teruggeplaatst mag worden en voor gelijkwaardig materiaal vervangen moet worden.</text:p>
                          </text:list-item>
                          <text:list-item text:style-override="id1-3-2-2-1-3-1-5-114-3-2-22-3-5">
                            <text:number>5.</text:number>
                            <text:p text:style-name="table_al">Het aanbrengen of terugplaatsen van elementverharding in het centrum wordt uitgevoerd door een gecertificeerd SEB-erkend bedrijf conform de Beoordelingsrichtlijn BRL 9334 Straatwerk. </text:p>
                          </text:list-item>
                        </text:list>
                      </text:list-item>
                      <text:list-item text:style-override="id1-3-2-2-1-3-1-5-114-3-2-23">
                        <text:number>3.11</text:number>
                        <text:p text:style-name="table_al">
                          <text:span text:style-name="nadrukvet">Gesloten verharding</text:span>
                        </text:p>
                        <text:list text:style-name="id1-3-2-2-1-3-1-5-114-3-2-23-3">
                          <text:list-item text:style-override="id1-3-2-2-1-3-1-5-114-3-2-23-3-1">
                            <text:number>1.</text:number>
                            <text:p text:style-name="table_al">Werkzaamheden aan kabels en leidingen onder gesloten verharding worden uitgevoerd met behulp van een sleufloze techniek.</text:p>
                          </text:list-item>
                          <text:list-item text:style-override="id1-3-2-2-1-3-1-5-114-3-2-23-3-2">
                            <text:number>2.</text:number>
                            <text:p text:style-name="table_al">Bij gebruik van een mantelbuis moet de mantelbuis minimaal 0,60 m buiten de fundering van de gesloten verharding uitsteken. De ruimten tussen de mantelbuis en kabel of leiding moeten aan de uiteinden volledig worden afgedicht volgens de daarvoor geldende normen.</text:p>
                          </text:list-item>
                          <text:list-item text:style-override="id1-3-2-2-1-3-1-5-114-3-2-23-3-3">
                            <text:number>3.</text:number>
                            <text:p text:style-name="table_al">Wanneer een sleufloze techniek niet mogelijk is, kan het college besluiten dat de gesloten verharding gedeeltelijk verwijderd mag worden. </text:p>
                          </text:list-item>
                          <text:list-item text:style-override="id1-3-2-2-1-3-1-5-114-3-2-23-3-4">
                            <text:number>4.</text:number>
                            <text:p text:style-name="table_al">Bij ingraving wordt, na verdichting van de sleuf en herstel van de funderingslaag de sleuf tijdelijk dicht geblokt met betonklinkers.</text:p>
                          </text:list-item>
                          <text:list-item text:style-override="id1-3-2-2-1-3-1-5-114-3-2-23-3-5">
                            <text:number>5.</text:number>
                            <text:p text:style-name="table_al">De gesloten verharding zal door of in opdracht van de gemeente worden hersteld, de kosten voor herstel worden verrekend met de netbeheerder op basis van de werkelijk gemaakte kosten.</text:p>
                          </text:list-item>
                        </text:list>
                      </text:list-item>
                      <text:list-item text:style-override="id1-3-2-2-1-3-1-5-114-3-2-24">
                        <text:number>3.12</text:number>
                        <text:p text:style-name="table_al">
                          <text:span text:style-name="nadrukvet">Bijzondere verharding</text:span>
                        </text:p>
                        <text:list text:style-name="id1-3-2-2-1-3-1-5-114-3-2-24-3">
                          <text:list-item text:style-override="id1-3-2-2-1-3-1-5-114-3-2-24-3-1">
                            <text:number>1.</text:number>
                            <text:p text:style-name="table_al">Als uitgangspunt geldt dat leidingen niet worden gelegd onder bijzondere verharding.</text:p>
                          </text:list-item>
                          <text:list-item text:style-override="id1-3-2-2-1-3-1-5-114-3-2-24-3-2">
                            <text:number>2.</text:number>
                            <text:p text:style-name="table_al">In die gevallen dat aanleg onder bijzondere verharding onvermijdelijk is, dient aanleg plaats te vinden in overleg met het college.</text:p>
                          </text:list-item>
                        </text:list>
                      </text:list-item>
                    </text:list>
                  </table:table-cell>
                </table:table-row>
                <table:table-row table:style-name="row">
                  <table:table-cell table:style-name="cell_frame_all" table:number-rows-spanned="1" table:number-columns-spanned="1">
                    <text:p text:style-name="table_al">
                      <text:span text:style-name="nadrukvet">Bijlage 6 - Schaderegeling ingravingen</text:span>
                    </text:p>
                  </table:table-cell>
                  <table:table-cell table:style-name="cell_frame_all" table:number-rows-spanned="1" table:number-columns-spanned="1">
                    <text:p text:style-name="table_al">
                      <text:span text:style-name="nadrukcur">(niet aanwezig)</text:span>
                    </text:p>
                  </table:table-cell>
                  <table:table-cell table:style-name="cell_frame_all" table:number-rows-spanned="1" table:number-columns-spanned="1">
                    <text:p text:style-name="table_al">
                      <text:span text:style-name="nadrukvet">Bijlage 6 Schaderegeling ingravingen</text:span>
                    </text:p>
                    <text:p text:style-name="table_al">
                      <text:span text:style-name="nadrukvet">Artikel 1 Uitgangspunten</text:span>
                    </text:p>
                    <text:p text:style-name="table_al">1. De kosten voor herstel, beheer, onderhoud en degeneratie van de openbare ruimte die het rechtstreekse gevolg zijn van de uitgevoerde werkzaamheden door of namens een netbeheerder worden in rekening gebracht bij de netbeheerder.</text:p>
                    <text:p text:style-name="table_al">2. Het college behoudt zich het recht voor om bij aantoonbare nalatigheid van de netbeheerder de daardoor ontstane financiële schade in rekening te brengen bij de netbeheerder.</text:p>
                    <text:p text:style-name="table_al">
                      <text:span text:style-name="nadrukvet">Artikel 2 Uitvoering herstel en onderhoud</text:span>
                    </text:p>
                    <text:p text:style-name="table_al">1. Het herstel en onderhoud gedurende de onderhoudstermijn van elementverharding wordt uitgevoerd door de netbeheerder. </text:p>
                    <text:p text:style-name="table_al">2. Het tijdelijk herstel van gesloten verhardingen wordt uitgevoerd door de netbeheerder door middel van het dichtblokken van de sleuf. Het definitieve herstel en onderhoud van gesloten verhardingen wordt uitgevoerd door het college. Tot het moment dat de gesloten verharding definitief is hersteld wordt het onderhoud uitgevoerd door de netbeheerder.</text:p>
                    <text:p text:style-name="table_al">3. Het tijdelijke en definitieve herstel en onderhoud van bijzondere verhardingen wordt uitgevoerd door/of in opdracht van de netbeheerder. De werkzaamheden moeten worden uitgevoerd door een gecertificeerd SEB-erkend bedrijf conform de beoordelingsrichtlijn BRL 9334 Straatwerk.</text:p>
                    <text:p text:style-name="table_al">4. Het herstel en onderhoud van groenvoorzieningen en bermen wordt uitgevoerd door de netbeheerder tenzij, op aangeven van het college, herstel en onderhoud uitgevoerd wordt door de gemeente of door in opdracht van een door de gemeente geselecteerde aannemer.</text:p>
                    <text:p text:style-name="table_al">5. De onderhoudstermijn voor de werkzaamheden ten behoeve van herstel en onderhoud geldt gedurende een periode van twaalf maanden.</text:p>
                    <text:p text:style-name="table_al">6. Bij onvolkomenheden na het herstel van de openbare ruimte door de netbeheerder als bedoeld in lid 1 en nadat het college de netbeheerder in staat heeft gesteld om binnen een redelijke termijn herstelwerkzaamheden uit te voeren, kan het college een derde opdracht geven over te gaan tot het uit voeren van het herstel, waarbij de kosten voor rekening van de netbeheerder komen.</text:p>
                    <text:p text:style-name="table_al">
                      <text:span text:style-name="nadrukvet">Artikel 3 Tarieven</text:span>
                    </text:p>
                    <text:p text:style-name="table_al">1. Voor elementverhardingen en bermen hanteert de gemeente voor alle netbeheerders de “Richtlijn tarieven (graaf-) werkzaamheden” van de VNG, die jaarlijks wordt geïndexeerd. </text:p>
                    <text:p text:style-name="table_al">2. De kosten voor het herstel van gesloten verhardingen, halfverhardingen, bijzondere verhardingen of groenvoorzieningen worden per geval door de gemeente bepaald en in rekening gebracht bij de netbeheerder.</text:p>
                    <text:p text:style-name="table_al">
                      <text:span text:style-name="nadrukvet">Artikel 4 Herstel overige schade</text:span>
                    </text:p>
                    <text:p text:style-name="table_al">Schade aan gemeentelijke eigendommen (bijvoorbeeld straatmeubilair, openbare verlichting, groenvoorziening en verkeerslichten) wordt per geval bepaald en verhaald op de netbeheerder.</text:p>
                  </table:table-cell>
                </table:table-row>
              </table:table>
              <text:p text:style-name="table_bottom"/>
            </text:section>
          </text:section>
        </text:section>
        <text:section text:name="regeling-sluiting_id1-3-2-3" text:style-name="regeling-sluiting">
          <text:section text:name="ondertekening_id1-3-2-3-1">
            <text:p><text:span text:style-name="functie">Aldus vastgesteld in de openbare raadsvergadering van 18 juni 2026.</text:span></text:p>
          </text:section>
          <text:section text:name="ondertekening_id1-3-2-3-2">
            <text:p><text:span text:style-name="functie"/></text:p>
            <text:p><text:span text:style-name="functie">W.J. Spoelstra</text:span></text:p>
            <text:p><text:span text:style-name="functie">griffier </text:span></text:p>
          </text:section>
          <text:section text:name="ondertekening_id1-3-2-3-3">
            <text:p><text:span text:style-name="functie"/></text:p>
            <text:p><text:span text:style-name="functie">A. Maathuis</text:span></text:p>
            <text:p><text:span text:style-name="functie">voorzitter</text:span></text:p>
          </text:section>
        </text:section>
        <text:section text:name="bijlage_id1-3-2-4" text:style-name="bijlage">
          <text:p text:style-name="bijlage_top"/>
          <text:p text:style-name="hoofdstuk_kop"><text:span text:style-name="label"> Bijlage </text:span> <text:span text:style-name="nr">1</text:span> Aanvulling groene kaart 2026</text:p>
          <text:p text:style-name="al"/>
          <text:p text:style-name="al">
          <draw:frame><draw:text-box><text:section text:name="plaatje_id1-3-2-4-3-1" text:style-name="plaatje">
            <text:p text:style-name="illustratie_id1-3-2-4-3-1-1"><draw:frame draw:style-name="illustratie_id1-3-2-4-3-1-1" text:anchor-type="paragraph" svg:width="120mm" svg:height="114.39999999999999mm"><draw:image xlink:href="Pictures/VFL-Bijlage1Aanvullinggroenekaart2026_1i5025a1b2-bec7-4e10-b63e-70a0c265951b.png" xlink:type="simple"/></draw:frame></text:p>
          </text:section></draw:text-box></draw:frame>
        </text:p>
        </text:section>
        <text:section text:name="bijlage_id1-3-2-5" text:style-name="bijlage">
          <text:p text:style-name="bijlage_top"/>
          <text:p text:style-name="hoofdstuk_kop"><text:span text:style-name="label"> Bijlage </text:span> <text:span text:style-name="nr">2</text:span> Bomenlijst </text:p>
          <text:p text:style-name="al"/>
          <text:p text:style-name="al">
          <draw:frame><draw:text-box><text:section text:name="plaatje_id1-3-2-5-3-1" text:style-name="plaatje">
            <text:p text:style-name="illustratie_id1-3-2-5-3-1-1"><draw:frame draw:style-name="illustratie_id1-3-2-5-3-1-1" text:anchor-type="paragraph" svg:width="120mm" svg:height="84.39999999999999mm"><draw:image xlink:href="Pictures/Afbeelding1ie92dbb73-8bd5-4174-9e11-5f265bbbba4b.png" xlink:type="simple"/></draw:frame></text:p>
          </text:section></draw:text-box></draw:frame>
        </text:p>
          <text:p text:style-name="al">
          <draw:frame><draw:text-box><text:section text:name="plaatje_id1-3-2-5-4-1" text:style-name="plaatje">
            <text:p text:style-name="illustratie_id1-3-2-5-4-1-1"><draw:frame draw:style-name="illustratie_id1-3-2-5-4-1-1" text:anchor-type="paragraph" svg:width="120mm" svg:height="84.39999999999999mm"><draw:image xlink:href="Pictures/Afbeelding2idce9792a-1199-4ab5-a7a2-90f60a06dbc1.png" xlink:type="simple"/></draw:frame></text:p>
          </text:section></draw:text-box></draw:frame>
        </text:p>
          <text:p text:style-name="al">
          <draw:frame><draw:text-box><text:section text:name="plaatje_id1-3-2-5-5-1" text:style-name="plaatje">
            <text:p text:style-name="illustratie_id1-3-2-5-5-1-1"><draw:frame draw:style-name="illustratie_id1-3-2-5-5-1-1" text:anchor-type="paragraph" svg:width="120mm" svg:height="85.1mm"><draw:image xlink:href="Pictures/Afbeelding3i98b6d6d6-29d5-4d2f-8694-07e7c96cd57b.png" xlink:type="simple"/></draw:frame></text:p>
          </text:section></draw:text-box></draw:frame>
        </text:p>
          <text:p text:style-name="al">
          <draw:frame><draw:text-box><text:section text:name="plaatje_id1-3-2-5-6-1" text:style-name="plaatje">
            <text:p text:style-name="illustratie_id1-3-2-5-6-1-1"><draw:frame draw:style-name="illustratie_id1-3-2-5-6-1-1" text:anchor-type="paragraph" svg:width="120mm" svg:height="84.39999999999999mm"><draw:image xlink:href="Pictures/Afbeelding4i1b816f6e-8845-4374-8a80-786f25c9bea7.png" xlink:type="simple"/></draw:frame></text:p>
          </text:section></draw:text-box></draw:frame>
        </text:p>
          <text:p text:style-name="al">
          <draw:frame><draw:text-box><text:section text:name="plaatje_id1-3-2-5-7-1" text:style-name="plaatje">
            <text:p text:style-name="illustratie_id1-3-2-5-7-1-1"><draw:frame draw:style-name="illustratie_id1-3-2-5-7-1-1" text:anchor-type="paragraph" svg:width="120mm" svg:height="169.7mm"><draw:image xlink:href="Pictures/Afbeelding5i24278334-8911-424a-b6ec-374159c4ef10.png" xlink:type="simple"/></draw:frame></text:p>
          </text:section></draw:text-box></draw:frame>
        </text:p>
          <text:p text:style-name="al">
          <draw:frame><draw:text-box><text:section text:name="plaatje_id1-3-2-5-8-1" text:style-name="plaatje">
            <text:p text:style-name="illustratie_id1-3-2-5-8-1-1"><draw:frame draw:style-name="illustratie_id1-3-2-5-8-1-1" text:anchor-type="paragraph" svg:width="120mm" svg:height="170.6mm"><draw:image xlink:href="Pictures/Afbeelding6i4a1013eb-5cff-4c80-bb29-be36a327bda5.png" xlink:type="simple"/></draw:frame></text:p>
          </text:section></draw:text-box></draw:frame>
        </text:p>
          <text:p text:style-name="al">
          <draw:frame><draw:text-box><text:section text:name="plaatje_id1-3-2-5-9-1" text:style-name="plaatje">
            <text:p text:style-name="illustratie_id1-3-2-5-9-1-1"><draw:frame draw:style-name="illustratie_id1-3-2-5-9-1-1" text:anchor-type="paragraph" svg:width="120mm" svg:height="168.70000000000002mm"><draw:image xlink:href="Pictures/Afbeelding7i48c48362-a69b-4a01-b481-9bab05f06f79.png" xlink:type="simple"/></draw:frame></text:p>
          </text:section></draw:text-box></draw:frame>
        </text:p>
          <text:p text:style-name="al">
          <draw:frame><draw:text-box><text:section text:name="plaatje_id1-3-2-5-10-1" text:style-name="plaatje">
            <text:p text:style-name="illustratie_id1-3-2-5-10-1-1"><draw:frame draw:style-name="illustratie_id1-3-2-5-10-1-1" text:anchor-type="paragraph" svg:width="120mm" svg:height="84.39999999999999mm"><draw:image xlink:href="Pictures/Afbeelding8id7725601-781f-4983-ab09-52cfc8665fac.png" xlink:type="simple"/></draw:frame></text:p>
          </text:section></draw:text-box></draw:frame>
        </text:p>
          <text:p text:style-name="al">
          <draw:frame><draw:text-box><text:section text:name="plaatje_id1-3-2-5-11-1" text:style-name="plaatje">
            <text:p text:style-name="illustratie_id1-3-2-5-11-1-1"><draw:frame draw:style-name="illustratie_id1-3-2-5-11-1-1" text:anchor-type="paragraph" svg:width="120mm" svg:height="84.39999999999999mm"><draw:image xlink:href="Pictures/Afbeelding9i05fb8cee-8058-4597-94f1-f089beb8ab1d.png" xlink:type="simple"/></draw:frame></text:p>
          </text:section></draw:text-box></draw:frame>
        </text:p>
          <text:p text:style-name="al">
          <draw:frame><draw:text-box><text:section text:name="plaatje_id1-3-2-5-12-1" text:style-name="plaatje">
            <text:p text:style-name="illustratie_id1-3-2-5-12-1-1"><draw:frame draw:style-name="illustratie_id1-3-2-5-12-1-1" text:anchor-type="paragraph" svg:width="120mm" svg:height="84.7mm"><draw:image xlink:href="Pictures/Afbeelding10ic019bcbe-ee54-4880-a3cb-426285d1d27d.png" xlink:type="simple"/></draw:frame></text:p>
          </text:section></draw:text-box></draw:frame>
        </text:p>
          <text:p text:style-name="al">
          <draw:frame><draw:text-box><text:section text:name="plaatje_id1-3-2-5-13-1" text:style-name="plaatje">
            <text:p text:style-name="illustratie_id1-3-2-5-13-1-1"><draw:frame draw:style-name="illustratie_id1-3-2-5-13-1-1" text:anchor-type="paragraph" svg:width="120mm" svg:height="84.7mm"><draw:image xlink:href="Pictures/Afbeelding11i5fc2817c-87f6-4c87-b544-a31a45f5c8a8.png" xlink:type="simple"/></draw:frame></text:p>
          </text:section></draw:text-box></draw:frame>
        </text:p>
          <text:p text:style-name="al">
          <draw:frame><draw:text-box><text:section text:name="plaatje_id1-3-2-5-14-1" text:style-name="plaatje">
            <text:p text:style-name="illustratie_id1-3-2-5-14-1-1"><draw:frame draw:style-name="illustratie_id1-3-2-5-14-1-1" text:anchor-type="paragraph" svg:width="120mm" svg:height="170.2mm"><draw:image xlink:href="Pictures/Afbeelding12i7db94e84-94d7-4494-81a6-9a158caf00c1.png" xlink:type="simple"/></draw:frame></text:p>
          </text:section></draw:text-box></draw:frame>
        </text:p>
          <text:p text:style-name="al">
          <draw:frame><draw:text-box><text:section text:name="plaatje_id1-3-2-5-15-1" text:style-name="plaatje">
            <text:p text:style-name="illustratie_id1-3-2-5-15-1-1"><draw:frame draw:style-name="illustratie_id1-3-2-5-15-1-1" text:anchor-type="paragraph" svg:width="120mm" svg:height="169.7mm"><draw:image xlink:href="Pictures/Afbeelding13i1cf0acab-0ab0-45b8-a098-4b488b51b115.png" xlink:type="simple"/></draw:frame></text:p>
          </text:section></draw:text-box></draw:frame>
        </text:p>
          <text:p text:style-name="al">
          <draw:frame><draw:text-box><text:section text:name="plaatje_id1-3-2-5-16-1" text:style-name="plaatje">
            <text:p text:style-name="illustratie_id1-3-2-5-16-1-1"><draw:frame draw:style-name="illustratie_id1-3-2-5-16-1-1" text:anchor-type="paragraph" svg:width="120mm" svg:height="84.9mm"><draw:image xlink:href="Pictures/Afbeelding14i3a2327a3-1f3d-42ef-bf6e-7ce96dc9b4ab.png" xlink:type="simple"/></draw:frame></text:p>
          </text:section></draw:text-box></draw:frame>
        </text:p>
          <text:p text:style-name="al">
          <draw:frame><draw:text-box><text:section text:name="plaatje_id1-3-2-5-17-1" text:style-name="plaatje">
            <text:p text:style-name="illustratie_id1-3-2-5-17-1-1"><draw:frame draw:style-name="illustratie_id1-3-2-5-17-1-1" text:anchor-type="paragraph" svg:width="120mm" svg:height="84.9mm"><draw:image xlink:href="Pictures/Afbeelding15i0c46811d-45ad-42b0-810b-79c55647f92c.png" xlink:type="simple"/></draw:frame></text:p>
          </text:section></draw:text-box></draw:frame>
        </text:p>
          <text:p text:style-name="al">
          <draw:frame><draw:text-box><text:section text:name="plaatje_id1-3-2-5-18-1" text:style-name="plaatje">
            <text:p text:style-name="illustratie_id1-3-2-5-18-1-1"><draw:frame draw:style-name="illustratie_id1-3-2-5-18-1-1" text:anchor-type="paragraph" svg:width="120mm" svg:height="84.39999999999999mm"><draw:image xlink:href="Pictures/Afbeelding16ia60da80a-c9fd-41a1-bcad-c959afb084df.png" xlink:type="simple"/></draw:frame></text:p>
          </text:section></draw:text-box></draw:frame>
        </text:p>
          <text:p text:style-name="al">
          <draw:frame><draw:text-box><text:section text:name="plaatje_id1-3-2-5-19-1" text:style-name="plaatje">
            <text:p text:style-name="illustratie_id1-3-2-5-19-1-1"><draw:frame draw:style-name="illustratie_id1-3-2-5-19-1-1" text:anchor-type="paragraph" svg:width="120mm" svg:height="84.39999999999999mm"><draw:image xlink:href="Pictures/Afbeelding17i74315069-f658-4d0e-854b-94a408aedd73.png" xlink:type="simple"/></draw:frame></text:p>
          </text:section></draw:text-box></draw:frame>
        </text:p>
          <text:p text:style-name="al">
          <draw:frame><draw:text-box><text:section text:name="plaatje_id1-3-2-5-20-1" text:style-name="plaatje">
            <text:p text:style-name="illustratie_id1-3-2-5-20-1-1"><draw:frame draw:style-name="illustratie_id1-3-2-5-20-1-1" text:anchor-type="paragraph" svg:width="120mm" svg:height="84.7mm"><draw:image xlink:href="Pictures/Afbeelding18ia00ffb36-78b6-42c1-b475-e406e3da65a4.png" xlink:type="simple"/></draw:frame></text:p>
          </text:section></draw:text-box></draw:frame>
        </text:p>
          <text:p text:style-name="al">
          <draw:frame><draw:text-box><text:section text:name="plaatje_id1-3-2-5-21-1" text:style-name="plaatje">
            <text:p text:style-name="illustratie_id1-3-2-5-21-1-1"><draw:frame draw:style-name="illustratie_id1-3-2-5-21-1-1" text:anchor-type="paragraph" svg:width="120mm" svg:height="84.39999999999999mm"><draw:image xlink:href="Pictures/Afbeelding19i9500b250-0d9b-4ef5-898d-a28a038cc401.png" xlink:type="simple"/></draw:frame></text:p>
          </text:section></draw:text-box></draw:frame>
        </text:p>
          <text:p text:style-name="al">
          <draw:frame><draw:text-box><text:section text:name="plaatje_id1-3-2-5-22-1" text:style-name="plaatje">
            <text:p text:style-name="illustratie_id1-3-2-5-22-1-1"><draw:frame draw:style-name="illustratie_id1-3-2-5-22-1-1" text:anchor-type="paragraph" svg:width="120mm" svg:height="123.4mm"><draw:image xlink:href="Pictures/Afbeelding20ia0fe0ac4-8fc8-48f9-9f9a-120045084819.png" xlink:type="simple"/></draw:frame></text:p>
          </text:section></draw:text-box></draw:frame>
        </text:p>
          <text:p text:style-name="al">
          <draw:frame><draw:text-box><text:section text:name="plaatje_id1-3-2-5-23-1" text:style-name="plaatje">
            <text:p text:style-name="illustratie_id1-3-2-5-23-1-1"><draw:frame draw:style-name="illustratie_id1-3-2-5-23-1-1" text:anchor-type="paragraph" svg:width="120mm" svg:height="78.1mm"><draw:image xlink:href="Pictures/Afbeelding21i2659ac85-05e8-4452-8851-7e5b909e7af9.png" xlink:type="simple"/></draw:frame></text:p>
          </text:section></draw:text-box></draw:frame>
        </text:p>
          <text:p text:style-name="al">
          <draw:frame><draw:text-box><text:section text:name="plaatje_id1-3-2-5-24-1" text:style-name="plaatje">
            <text:p text:style-name="illustratie_id1-3-2-5-24-1-1"><draw:frame draw:style-name="illustratie_id1-3-2-5-24-1-1" text:anchor-type="paragraph" svg:width="120mm" svg:height="77.9mm"><draw:image xlink:href="Pictures/Afbeelding22i449fecd3-5443-4472-af3c-323342501ab0.png" xlink:type="simple"/></draw:frame></text:p>
          </text:section></draw:text-box></draw:frame>
        </text:p>
          <text:p text:style-name="al">
          <draw:frame><draw:text-box><text:section text:name="plaatje_id1-3-2-5-25-1" text:style-name="plaatje">
            <text:p text:style-name="illustratie_id1-3-2-5-25-1-1"><draw:frame draw:style-name="illustratie_id1-3-2-5-25-1-1" text:anchor-type="paragraph" svg:width="120mm" svg:height="77.69999999999999mm"><draw:image xlink:href="Pictures/Afbeelding23i2fc0633f-eb59-46e7-96fb-43ea76e19b98.png" xlink:type="simple"/></draw:frame></text:p>
          </text:section></draw:text-box></draw:frame>
        </text:p>
          <text:p text:style-name="al">
          <draw:frame><draw:text-box><text:section text:name="plaatje_id1-3-2-5-26-1" text:style-name="plaatje">
            <text:p text:style-name="illustratie_id1-3-2-5-26-1-1"><draw:frame draw:style-name="illustratie_id1-3-2-5-26-1-1" text:anchor-type="paragraph" svg:width="120mm" svg:height="77.9mm"><draw:image xlink:href="Pictures/Afbeelding24i814a60f7-0e77-4088-b3c4-0c97b9c17603.png" xlink:type="simple"/></draw:frame></text:p>
          </text:section></draw:text-box></draw:frame>
        </text:p>
          <text:p text:style-name="al">
          <draw:frame><draw:text-box><text:section text:name="plaatje_id1-3-2-5-27-1" text:style-name="plaatje">
            <text:p text:style-name="illustratie_id1-3-2-5-27-1-1"><draw:frame draw:style-name="illustratie_id1-3-2-5-27-1-1" text:anchor-type="paragraph" svg:width="120mm" svg:height="78.3mm"><draw:image xlink:href="Pictures/Afbeelding25i2c345bc0-4af0-4a9c-aefd-0999e8fe8af6.png" xlink:type="simple"/></draw:frame></text:p>
          </text:section></draw:text-box></draw:frame>
        </text:p>
          <text:p text:style-name="al">
          <draw:frame><draw:text-box><text:section text:name="plaatje_id1-3-2-5-28-1" text:style-name="plaatje">
            <text:p text:style-name="illustratie_id1-3-2-5-28-1-1"><draw:frame draw:style-name="illustratie_id1-3-2-5-28-1-1" text:anchor-type="paragraph" svg:width="120mm" svg:height="77.5mm"><draw:image xlink:href="Pictures/Afbeelding26ia28650ec-bfe8-4f3a-ae12-b455c6f32b90.png" xlink:type="simple"/></draw:frame></text:p>
          </text:section></draw:text-box></draw:frame>
        </text:p>
          <text:p text:style-name="al">
          <draw:frame><draw:text-box><text:section text:name="plaatje_id1-3-2-5-29-1" text:style-name="plaatje">
            <text:p text:style-name="illustratie_id1-3-2-5-29-1-1"><draw:frame draw:style-name="illustratie_id1-3-2-5-29-1-1" text:anchor-type="paragraph" svg:width="120mm" svg:height="77.69999999999999mm"><draw:image xlink:href="Pictures/Afbeelding27i0cd8fb6c-4305-4187-b2f0-280614b26997.png" xlink:type="simple"/></draw:frame></text:p>
          </text:section></draw:text-box></draw:frame>
        </text:p>
          <text:p text:style-name="al">
          <draw:frame><draw:text-box><text:section text:name="plaatje_id1-3-2-5-30-1" text:style-name="plaatje">
            <text:p text:style-name="illustratie_id1-3-2-5-30-1-1"><draw:frame draw:style-name="illustratie_id1-3-2-5-30-1-1" text:anchor-type="paragraph" svg:width="120mm" svg:height="78.1mm"><draw:image xlink:href="Pictures/Afbeelding28i40c85a26-b955-47ed-aa25-2c61da0bc692.png" xlink:type="simple"/></draw:frame></text:p>
          </text:section></draw:text-box></draw:frame>
        </text:p>
          <text:p text:style-name="al">
          <draw:frame><draw:text-box><text:section text:name="plaatje_id1-3-2-5-31-1" text:style-name="plaatje">
            <text:p text:style-name="illustratie_id1-3-2-5-31-1-1"><draw:frame draw:style-name="illustratie_id1-3-2-5-31-1-1" text:anchor-type="paragraph" svg:width="120mm" svg:height="78.89999999999999mm"><draw:image xlink:href="Pictures/Afbeelding29ic9139177-c4c6-4e74-877f-aa601deff314.png" xlink:type="simple"/></draw:frame></text:p>
          </text:section></draw:text-box></draw:frame>
        </text:p>
          <text:p text:style-name="al">
          <draw:frame><draw:text-box><text:section text:name="plaatje_id1-3-2-5-32-1" text:style-name="plaatje">
            <text:p text:style-name="illustratie_id1-3-2-5-32-1-1"><draw:frame draw:style-name="illustratie_id1-3-2-5-32-1-1" text:anchor-type="paragraph" svg:width="120mm" svg:height="78.3mm"><draw:image xlink:href="Pictures/Afbeelding30i50f5a017-ad53-4e54-bd29-00d254de935f.png" xlink:type="simple"/></draw:frame></text:p>
          </text:section></draw:text-box></draw:frame>
        </text:p>
          <text:p text:style-name="al">
          <draw:frame><draw:text-box><text:section text:name="plaatje_id1-3-2-5-33-1" text:style-name="plaatje">
            <text:p text:style-name="illustratie_id1-3-2-5-33-1-1"><draw:frame draw:style-name="illustratie_id1-3-2-5-33-1-1" text:anchor-type="paragraph" svg:width="120mm" svg:height="77.9mm"><draw:image xlink:href="Pictures/Afbeelding31ie30c75c2-88f4-4d8f-83e6-5db89a9de1ed.png" xlink:type="simple"/></draw:frame></text:p>
          </text:section></draw:text-box></draw:frame>
        </text:p>
          <text:p text:style-name="al">
          <draw:frame><draw:text-box><text:section text:name="plaatje_id1-3-2-5-34-1" text:style-name="plaatje">
            <text:p text:style-name="illustratie_id1-3-2-5-34-1-1"><draw:frame draw:style-name="illustratie_id1-3-2-5-34-1-1" text:anchor-type="paragraph" svg:width="120mm" svg:height="78.1mm"><draw:image xlink:href="Pictures/Afbeelding32ic768b2f2-6087-4465-8984-d29b8d15bc1b.png" xlink:type="simple"/></draw:frame></text:p>
          </text:section></draw:text-box></draw:frame>
        </text:p>
          <text:p text:style-name="al">
          <draw:frame><draw:text-box><text:section text:name="plaatje_id1-3-2-5-35-1" text:style-name="plaatje">
            <text:p text:style-name="illustratie_id1-3-2-5-35-1-1"><draw:frame draw:style-name="illustratie_id1-3-2-5-35-1-1" text:anchor-type="paragraph" svg:width="120mm" svg:height="78.1mm"><draw:image xlink:href="Pictures/Afbeelding33id59c2f9d-3923-4ad4-9fc1-859dc74339f8.png" xlink:type="simple"/></draw:frame></text:p>
          </text:section></draw:text-box></draw:frame>
        </text:p>
          <text:p text:style-name="al">
          <draw:frame><draw:text-box><text:section text:name="plaatje_id1-3-2-5-36-1" text:style-name="plaatje">
            <text:p text:style-name="illustratie_id1-3-2-5-36-1-1"><draw:frame draw:style-name="illustratie_id1-3-2-5-36-1-1" text:anchor-type="paragraph" svg:width="120mm" svg:height="78.5mm"><draw:image xlink:href="Pictures/Afbeelding34i071c1bdb-3313-4f65-940c-3791b1e1ee17.png" xlink:type="simple"/></draw:frame></text:p>
          </text:section></draw:text-box></draw:frame>
        </text:p>
          <text:p text:style-name="al">
          <draw:frame><draw:text-box><text:section text:name="plaatje_id1-3-2-5-37-1" text:style-name="plaatje">
            <text:p text:style-name="illustratie_id1-3-2-5-37-1-1"><draw:frame draw:style-name="illustratie_id1-3-2-5-37-1-1" text:anchor-type="paragraph" svg:width="120mm" svg:height="78.1mm"><draw:image xlink:href="Pictures/Afbeelding35i52cdabf9-596f-4bc0-b027-fa5c706b450c.png" xlink:type="simple"/></draw:frame></text:p>
          </text:section></draw:text-box></draw:frame>
        </text:p>
          <text:p text:style-name="al">
          <draw:frame><draw:text-box><text:section text:name="plaatje_id1-3-2-5-38-1" text:style-name="plaatje">
            <text:p text:style-name="illustratie_id1-3-2-5-38-1-1"><draw:frame draw:style-name="illustratie_id1-3-2-5-38-1-1" text:anchor-type="paragraph" svg:width="120mm" svg:height="78.1mm"><draw:image xlink:href="Pictures/Afbeelding36i94b5dceb-44f7-45ed-902c-9a26e7f45c86.png" xlink:type="simple"/></draw:frame></text:p>
          </text:section></draw:text-box></draw:frame>
        </text:p>
          <text:p text:style-name="al">
          <draw:frame><draw:text-box><text:section text:name="plaatje_id1-3-2-5-39-1" text:style-name="plaatje">
            <text:p text:style-name="illustratie_id1-3-2-5-39-1-1"><draw:frame draw:style-name="illustratie_id1-3-2-5-39-1-1" text:anchor-type="paragraph" svg:width="120mm" svg:height="78.7mm"><draw:image xlink:href="Pictures/Afbeelding37i91e20dc8-ddb3-41c3-9571-de560e879a64.png" xlink:type="simple"/></draw:frame></text:p>
          </text:section></draw:text-box></draw:frame>
        </text:p>
          <text:p text:style-name="al">
          <draw:frame><draw:text-box><text:section text:name="plaatje_id1-3-2-5-40-1" text:style-name="plaatje">
            <text:p text:style-name="illustratie_id1-3-2-5-40-1-1"><draw:frame draw:style-name="illustratie_id1-3-2-5-40-1-1" text:anchor-type="paragraph" svg:width="120mm" svg:height="78.1mm"><draw:image xlink:href="Pictures/Afbeelding38ia73ae908-f931-4903-afd7-4f8b425d189e.png" xlink:type="simple"/></draw:frame></text:p>
          </text:section></draw:text-box></draw:frame>
        </text:p>
          <text:p text:style-name="al">
          <draw:frame><draw:text-box><text:section text:name="plaatje_id1-3-2-5-41-1" text:style-name="plaatje">
            <text:p text:style-name="illustratie_id1-3-2-5-41-1-1"><draw:frame draw:style-name="illustratie_id1-3-2-5-41-1-1" text:anchor-type="paragraph" svg:width="120mm" svg:height="78.1mm"><draw:image xlink:href="Pictures/Afbeelding39ic2940459-6ccd-406d-b0d0-03f814f260fe.png" xlink:type="simple"/></draw:frame></text:p>
          </text:section></draw:text-box></draw:frame>
        </text:p>
          <text:p text:style-name="al">
          <draw:frame><draw:text-box><text:section text:name="plaatje_id1-3-2-5-42-1" text:style-name="plaatje">
            <text:p text:style-name="illustratie_id1-3-2-5-42-1-1"><draw:frame draw:style-name="illustratie_id1-3-2-5-42-1-1" text:anchor-type="paragraph" svg:width="120mm" svg:height="33mm"><draw:image xlink:href="Pictures/Afbeelding40i39a70ac3-2f83-4d23-84e8-d597a02ff1ff.png" xlink:type="simple"/></draw:frame></text:p>
          </text:section></draw:text-box></draw:frame>
        </text:p>
        </text:section>
        <text:section text:name="bijlage_id1-3-2-6" text:style-name="bijlage">
          <text:p text:style-name="bijlage_top"/>
          <text:p text:style-name="hoofdstuk_kop"><text:span text:style-name="label"> Bijlage </text:span> <text:span text:style-name="nr">4</text:span> Ligplaatsen historische schepen</text:p>
          <text:p text:style-name="al"/>
          <text:p text:style-name="al">
          <draw:frame><draw:text-box><text:section text:name="plaatje_id1-3-2-6-3-1" text:style-name="plaatje">
            <text:p text:style-name="illustratie_id1-3-2-6-3-1-1"><draw:frame draw:style-name="illustratie_id1-3-2-6-3-1-1" text:anchor-type="paragraph" svg:width="120mm" svg:height="84.80000000000001mm"><draw:image xlink:href="Pictures/VFL-Bijlage4Ligplaatsenhistorischeschepeni530e881f-98e7-489b-ae77-7d6ff85ad192.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style:style style:family="paragraph" style:name="illustratie_id1-3-2-5-4-1-1" style:parent-style-name="Standard">
      <style:paragraph-properties style:line-spacing="0mm" style:text-autospace="none" ofo:line-height="0.001cm"/>
    </style:style>
    <style:style style:family="graphic" style:name="illustratie_id1-3-2-5-4-1-1" style:parent-style-name="Standard">
      <style:graphic-properties style:horizontal-pos="left" style:horizontal-rel="paragraph" style:vertical-pos="top" style:vertical-rel="paragraph" style:wrap="none" ofo:margin-right="3mm"/>
    </style:style>
    <style:style style:family="paragraph" style:name="illustratie_id1-3-2-5-5-1-1" style:parent-style-name="Standard">
      <style:paragraph-properties style:line-spacing="0mm" style:text-autospace="none" ofo:line-height="0.001cm"/>
    </style:style>
    <style:style style:family="graphic" style:name="illustratie_id1-3-2-5-5-1-1" style:parent-style-name="Standard">
      <style:graphic-properties style:horizontal-pos="left" style:horizontal-rel="paragraph" style:vertical-pos="top" style:vertical-rel="paragraph" style:wrap="none" ofo:margin-right="3mm"/>
    </style:style>
    <style:style style:family="paragraph" style:name="illustratie_id1-3-2-5-6-1-1" style:parent-style-name="Standard">
      <style:paragraph-properties style:line-spacing="0mm" style:text-autospace="none" ofo:line-height="0.001cm"/>
    </style:style>
    <style:style style:family="graphic" style:name="illustratie_id1-3-2-5-6-1-1" style:parent-style-name="Standard">
      <style:graphic-properties style:horizontal-pos="left" style:horizontal-rel="paragraph" style:vertical-pos="top" style:vertical-rel="paragraph" style:wrap="none" ofo:margin-right="3mm"/>
    </style:style>
    <style:style style:family="paragraph" style:name="illustratie_id1-3-2-5-7-1-1" style:parent-style-name="Standard">
      <style:paragraph-properties style:line-spacing="0mm" style:text-autospace="none" ofo:line-height="0.001cm"/>
    </style:style>
    <style:style style:family="graphic" style:name="illustratie_id1-3-2-5-7-1-1" style:parent-style-name="Standard">
      <style:graphic-properties style:horizontal-pos="left" style:horizontal-rel="paragraph" style:vertical-pos="top" style:vertical-rel="paragraph" style:wrap="none" ofo:margin-right="3mm"/>
    </style:style>
    <style:style style:family="paragraph" style:name="illustratie_id1-3-2-5-8-1-1" style:parent-style-name="Standard">
      <style:paragraph-properties style:line-spacing="0mm" style:text-autospace="none" ofo:line-height="0.001cm"/>
    </style:style>
    <style:style style:family="graphic" style:name="illustratie_id1-3-2-5-8-1-1" style:parent-style-name="Standard">
      <style:graphic-properties style:horizontal-pos="left" style:horizontal-rel="paragraph" style:vertical-pos="top" style:vertical-rel="paragraph" style:wrap="none" ofo:margin-right="3mm"/>
    </style:style>
    <style:style style:family="paragraph" style:name="illustratie_id1-3-2-5-9-1-1" style:parent-style-name="Standard">
      <style:paragraph-properties style:line-spacing="0mm" style:text-autospace="none" ofo:line-height="0.001cm"/>
    </style:style>
    <style:style style:family="graphic" style:name="illustratie_id1-3-2-5-9-1-1" style:parent-style-name="Standard">
      <style:graphic-properties style:horizontal-pos="left" style:horizontal-rel="paragraph" style:vertical-pos="top" style:vertical-rel="paragraph" style:wrap="none" ofo:margin-right="3mm"/>
    </style:style>
    <style:style style:family="paragraph" style:name="illustratie_id1-3-2-5-10-1-1" style:parent-style-name="Standard">
      <style:paragraph-properties style:line-spacing="0mm" style:text-autospace="none" ofo:line-height="0.001cm"/>
    </style:style>
    <style:style style:family="graphic" style:name="illustratie_id1-3-2-5-10-1-1" style:parent-style-name="Standard">
      <style:graphic-properties style:horizontal-pos="left" style:horizontal-rel="paragraph" style:vertical-pos="top" style:vertical-rel="paragraph" style:wrap="none" ofo:margin-right="3mm"/>
    </style:style>
    <style:style style:family="paragraph" style:name="illustratie_id1-3-2-5-11-1-1" style:parent-style-name="Standard">
      <style:paragraph-properties style:line-spacing="0mm" style:text-autospace="none" ofo:line-height="0.001cm"/>
    </style:style>
    <style:style style:family="graphic" style:name="illustratie_id1-3-2-5-11-1-1" style:parent-style-name="Standard">
      <style:graphic-properties style:horizontal-pos="left" style:horizontal-rel="paragraph" style:vertical-pos="top" style:vertical-rel="paragraph" style:wrap="none" ofo:margin-right="3mm"/>
    </style:style>
    <style:style style:family="paragraph" style:name="illustratie_id1-3-2-5-12-1-1" style:parent-style-name="Standard">
      <style:paragraph-properties style:line-spacing="0mm" style:text-autospace="none" ofo:line-height="0.001cm"/>
    </style:style>
    <style:style style:family="graphic" style:name="illustratie_id1-3-2-5-12-1-1" style:parent-style-name="Standard">
      <style:graphic-properties style:horizontal-pos="left" style:horizontal-rel="paragraph" style:vertical-pos="top" style:vertical-rel="paragraph" style:wrap="none" ofo:margin-right="3mm"/>
    </style:style>
    <style:style style:family="paragraph" style:name="illustratie_id1-3-2-5-13-1-1" style:parent-style-name="Standard">
      <style:paragraph-properties style:line-spacing="0mm" style:text-autospace="none" ofo:line-height="0.001cm"/>
    </style:style>
    <style:style style:family="graphic" style:name="illustratie_id1-3-2-5-13-1-1" style:parent-style-name="Standard">
      <style:graphic-properties style:horizontal-pos="left" style:horizontal-rel="paragraph" style:vertical-pos="top" style:vertical-rel="paragraph" style:wrap="none" ofo:margin-right="3mm"/>
    </style:style>
    <style:style style:family="paragraph" style:name="illustratie_id1-3-2-5-14-1-1" style:parent-style-name="Standard">
      <style:paragraph-properties style:line-spacing="0mm" style:text-autospace="none" ofo:line-height="0.001cm"/>
    </style:style>
    <style:style style:family="graphic" style:name="illustratie_id1-3-2-5-14-1-1" style:parent-style-name="Standard">
      <style:graphic-properties style:horizontal-pos="left" style:horizontal-rel="paragraph" style:vertical-pos="top" style:vertical-rel="paragraph" style:wrap="none" ofo:margin-right="3mm"/>
    </style:style>
    <style:style style:family="paragraph" style:name="illustratie_id1-3-2-5-15-1-1" style:parent-style-name="Standard">
      <style:paragraph-properties style:line-spacing="0mm" style:text-autospace="none" ofo:line-height="0.001cm"/>
    </style:style>
    <style:style style:family="graphic" style:name="illustratie_id1-3-2-5-15-1-1" style:parent-style-name="Standard">
      <style:graphic-properties style:horizontal-pos="left" style:horizontal-rel="paragraph" style:vertical-pos="top" style:vertical-rel="paragraph" style:wrap="none" ofo:margin-right="3mm"/>
    </style:style>
    <style:style style:family="paragraph" style:name="illustratie_id1-3-2-5-16-1-1" style:parent-style-name="Standard">
      <style:paragraph-properties style:line-spacing="0mm" style:text-autospace="none" ofo:line-height="0.001cm"/>
    </style:style>
    <style:style style:family="graphic" style:name="illustratie_id1-3-2-5-16-1-1" style:parent-style-name="Standard">
      <style:graphic-properties style:horizontal-pos="left" style:horizontal-rel="paragraph" style:vertical-pos="top" style:vertical-rel="paragraph" style:wrap="none" ofo:margin-right="3mm"/>
    </style:style>
    <style:style style:family="paragraph" style:name="illustratie_id1-3-2-5-17-1-1" style:parent-style-name="Standard">
      <style:paragraph-properties style:line-spacing="0mm" style:text-autospace="none" ofo:line-height="0.001cm"/>
    </style:style>
    <style:style style:family="graphic" style:name="illustratie_id1-3-2-5-17-1-1" style:parent-style-name="Standard">
      <style:graphic-properties style:horizontal-pos="left" style:horizontal-rel="paragraph" style:vertical-pos="top" style:vertical-rel="paragraph" style:wrap="none" ofo:margin-right="3mm"/>
    </style:style>
    <style:style style:family="paragraph" style:name="illustratie_id1-3-2-5-18-1-1" style:parent-style-name="Standard">
      <style:paragraph-properties style:line-spacing="0mm" style:text-autospace="none" ofo:line-height="0.001cm"/>
    </style:style>
    <style:style style:family="graphic" style:name="illustratie_id1-3-2-5-18-1-1" style:parent-style-name="Standard">
      <style:graphic-properties style:horizontal-pos="left" style:horizontal-rel="paragraph" style:vertical-pos="top" style:vertical-rel="paragraph" style:wrap="none" ofo:margin-right="3mm"/>
    </style:style>
    <style:style style:family="paragraph" style:name="illustratie_id1-3-2-5-19-1-1" style:parent-style-name="Standard">
      <style:paragraph-properties style:line-spacing="0mm" style:text-autospace="none" ofo:line-height="0.001cm"/>
    </style:style>
    <style:style style:family="graphic" style:name="illustratie_id1-3-2-5-19-1-1" style:parent-style-name="Standard">
      <style:graphic-properties style:horizontal-pos="left" style:horizontal-rel="paragraph" style:vertical-pos="top" style:vertical-rel="paragraph" style:wrap="none" ofo:margin-right="3mm"/>
    </style:style>
    <style:style style:family="paragraph" style:name="illustratie_id1-3-2-5-20-1-1" style:parent-style-name="Standard">
      <style:paragraph-properties style:line-spacing="0mm" style:text-autospace="none" ofo:line-height="0.001cm"/>
    </style:style>
    <style:style style:family="graphic" style:name="illustratie_id1-3-2-5-20-1-1" style:parent-style-name="Standard">
      <style:graphic-properties style:horizontal-pos="left" style:horizontal-rel="paragraph" style:vertical-pos="top" style:vertical-rel="paragraph" style:wrap="none" ofo:margin-right="3mm"/>
    </style:style>
    <style:style style:family="paragraph" style:name="illustratie_id1-3-2-5-21-1-1" style:parent-style-name="Standard">
      <style:paragraph-properties style:line-spacing="0mm" style:text-autospace="none" ofo:line-height="0.001cm"/>
    </style:style>
    <style:style style:family="graphic" style:name="illustratie_id1-3-2-5-21-1-1" style:parent-style-name="Standard">
      <style:graphic-properties style:horizontal-pos="left" style:horizontal-rel="paragraph" style:vertical-pos="top" style:vertical-rel="paragraph" style:wrap="none" ofo:margin-right="3mm"/>
    </style:style>
    <style:style style:family="paragraph" style:name="illustratie_id1-3-2-5-22-1-1" style:parent-style-name="Standard">
      <style:paragraph-properties style:line-spacing="0mm" style:text-autospace="none" ofo:line-height="0.001cm"/>
    </style:style>
    <style:style style:family="graphic" style:name="illustratie_id1-3-2-5-22-1-1" style:parent-style-name="Standard">
      <style:graphic-properties style:horizontal-pos="left" style:horizontal-rel="paragraph" style:vertical-pos="top" style:vertical-rel="paragraph" style:wrap="none" ofo:margin-right="3mm"/>
    </style:style>
    <style:style style:family="paragraph" style:name="illustratie_id1-3-2-5-23-1-1" style:parent-style-name="Standard">
      <style:paragraph-properties style:line-spacing="0mm" style:text-autospace="none" ofo:line-height="0.001cm"/>
    </style:style>
    <style:style style:family="graphic" style:name="illustratie_id1-3-2-5-23-1-1" style:parent-style-name="Standard">
      <style:graphic-properties style:horizontal-pos="left" style:horizontal-rel="paragraph" style:vertical-pos="top" style:vertical-rel="paragraph" style:wrap="none" ofo:margin-right="3mm"/>
    </style:style>
    <style:style style:family="paragraph" style:name="illustratie_id1-3-2-5-24-1-1" style:parent-style-name="Standard">
      <style:paragraph-properties style:line-spacing="0mm" style:text-autospace="none" ofo:line-height="0.001cm"/>
    </style:style>
    <style:style style:family="graphic" style:name="illustratie_id1-3-2-5-24-1-1" style:parent-style-name="Standard">
      <style:graphic-properties style:horizontal-pos="left" style:horizontal-rel="paragraph" style:vertical-pos="top" style:vertical-rel="paragraph" style:wrap="none" ofo:margin-right="3mm"/>
    </style:style>
    <style:style style:family="paragraph" style:name="illustratie_id1-3-2-5-25-1-1" style:parent-style-name="Standard">
      <style:paragraph-properties style:line-spacing="0mm" style:text-autospace="none" ofo:line-height="0.001cm"/>
    </style:style>
    <style:style style:family="graphic" style:name="illustratie_id1-3-2-5-25-1-1" style:parent-style-name="Standard">
      <style:graphic-properties style:horizontal-pos="left" style:horizontal-rel="paragraph" style:vertical-pos="top" style:vertical-rel="paragraph" style:wrap="none" ofo:margin-right="3mm"/>
    </style:style>
    <style:style style:family="paragraph" style:name="illustratie_id1-3-2-5-26-1-1" style:parent-style-name="Standard">
      <style:paragraph-properties style:line-spacing="0mm" style:text-autospace="none" ofo:line-height="0.001cm"/>
    </style:style>
    <style:style style:family="graphic" style:name="illustratie_id1-3-2-5-26-1-1" style:parent-style-name="Standard">
      <style:graphic-properties style:horizontal-pos="left" style:horizontal-rel="paragraph" style:vertical-pos="top" style:vertical-rel="paragraph" style:wrap="none" ofo:margin-right="3mm"/>
    </style:style>
    <style:style style:family="paragraph" style:name="illustratie_id1-3-2-5-27-1-1" style:parent-style-name="Standard">
      <style:paragraph-properties style:line-spacing="0mm" style:text-autospace="none" ofo:line-height="0.001cm"/>
    </style:style>
    <style:style style:family="graphic" style:name="illustratie_id1-3-2-5-27-1-1" style:parent-style-name="Standard">
      <style:graphic-properties style:horizontal-pos="left" style:horizontal-rel="paragraph" style:vertical-pos="top" style:vertical-rel="paragraph" style:wrap="none" ofo:margin-right="3mm"/>
    </style:style>
    <style:style style:family="paragraph" style:name="illustratie_id1-3-2-5-28-1-1" style:parent-style-name="Standard">
      <style:paragraph-properties style:line-spacing="0mm" style:text-autospace="none" ofo:line-height="0.001cm"/>
    </style:style>
    <style:style style:family="graphic" style:name="illustratie_id1-3-2-5-28-1-1" style:parent-style-name="Standard">
      <style:graphic-properties style:horizontal-pos="left" style:horizontal-rel="paragraph" style:vertical-pos="top" style:vertical-rel="paragraph" style:wrap="none" ofo:margin-right="3mm"/>
    </style:style>
    <style:style style:family="paragraph" style:name="illustratie_id1-3-2-5-29-1-1" style:parent-style-name="Standard">
      <style:paragraph-properties style:line-spacing="0mm" style:text-autospace="none" ofo:line-height="0.001cm"/>
    </style:style>
    <style:style style:family="graphic" style:name="illustratie_id1-3-2-5-29-1-1" style:parent-style-name="Standard">
      <style:graphic-properties style:horizontal-pos="left" style:horizontal-rel="paragraph" style:vertical-pos="top" style:vertical-rel="paragraph" style:wrap="none" ofo:margin-right="3mm"/>
    </style:style>
    <style:style style:family="paragraph" style:name="illustratie_id1-3-2-5-30-1-1" style:parent-style-name="Standard">
      <style:paragraph-properties style:line-spacing="0mm" style:text-autospace="none" ofo:line-height="0.001cm"/>
    </style:style>
    <style:style style:family="graphic" style:name="illustratie_id1-3-2-5-30-1-1" style:parent-style-name="Standard">
      <style:graphic-properties style:horizontal-pos="left" style:horizontal-rel="paragraph" style:vertical-pos="top" style:vertical-rel="paragraph" style:wrap="none" ofo:margin-right="3mm"/>
    </style:style>
    <style:style style:family="paragraph" style:name="illustratie_id1-3-2-5-31-1-1" style:parent-style-name="Standard">
      <style:paragraph-properties style:line-spacing="0mm" style:text-autospace="none" ofo:line-height="0.001cm"/>
    </style:style>
    <style:style style:family="graphic" style:name="illustratie_id1-3-2-5-31-1-1" style:parent-style-name="Standard">
      <style:graphic-properties style:horizontal-pos="left" style:horizontal-rel="paragraph" style:vertical-pos="top" style:vertical-rel="paragraph" style:wrap="none" ofo:margin-right="3mm"/>
    </style:style>
    <style:style style:family="paragraph" style:name="illustratie_id1-3-2-5-32-1-1" style:parent-style-name="Standard">
      <style:paragraph-properties style:line-spacing="0mm" style:text-autospace="none" ofo:line-height="0.001cm"/>
    </style:style>
    <style:style style:family="graphic" style:name="illustratie_id1-3-2-5-32-1-1" style:parent-style-name="Standard">
      <style:graphic-properties style:horizontal-pos="left" style:horizontal-rel="paragraph" style:vertical-pos="top" style:vertical-rel="paragraph" style:wrap="none" ofo:margin-right="3mm"/>
    </style:style>
    <style:style style:family="paragraph" style:name="illustratie_id1-3-2-5-33-1-1" style:parent-style-name="Standard">
      <style:paragraph-properties style:line-spacing="0mm" style:text-autospace="none" ofo:line-height="0.001cm"/>
    </style:style>
    <style:style style:family="graphic" style:name="illustratie_id1-3-2-5-33-1-1" style:parent-style-name="Standard">
      <style:graphic-properties style:horizontal-pos="left" style:horizontal-rel="paragraph" style:vertical-pos="top" style:vertical-rel="paragraph" style:wrap="none" ofo:margin-right="3mm"/>
    </style:style>
    <style:style style:family="paragraph" style:name="illustratie_id1-3-2-5-34-1-1" style:parent-style-name="Standard">
      <style:paragraph-properties style:line-spacing="0mm" style:text-autospace="none" ofo:line-height="0.001cm"/>
    </style:style>
    <style:style style:family="graphic" style:name="illustratie_id1-3-2-5-34-1-1" style:parent-style-name="Standard">
      <style:graphic-properties style:horizontal-pos="left" style:horizontal-rel="paragraph" style:vertical-pos="top" style:vertical-rel="paragraph" style:wrap="none" ofo:margin-right="3mm"/>
    </style:style>
    <style:style style:family="paragraph" style:name="illustratie_id1-3-2-5-35-1-1" style:parent-style-name="Standard">
      <style:paragraph-properties style:line-spacing="0mm" style:text-autospace="none" ofo:line-height="0.001cm"/>
    </style:style>
    <style:style style:family="graphic" style:name="illustratie_id1-3-2-5-35-1-1" style:parent-style-name="Standard">
      <style:graphic-properties style:horizontal-pos="left" style:horizontal-rel="paragraph" style:vertical-pos="top" style:vertical-rel="paragraph" style:wrap="none" ofo:margin-right="3mm"/>
    </style:style>
    <style:style style:family="paragraph" style:name="illustratie_id1-3-2-5-36-1-1" style:parent-style-name="Standard">
      <style:paragraph-properties style:line-spacing="0mm" style:text-autospace="none" ofo:line-height="0.001cm"/>
    </style:style>
    <style:style style:family="graphic" style:name="illustratie_id1-3-2-5-36-1-1" style:parent-style-name="Standard">
      <style:graphic-properties style:horizontal-pos="left" style:horizontal-rel="paragraph" style:vertical-pos="top" style:vertical-rel="paragraph" style:wrap="none" ofo:margin-right="3mm"/>
    </style:style>
    <style:style style:family="paragraph" style:name="illustratie_id1-3-2-5-37-1-1" style:parent-style-name="Standard">
      <style:paragraph-properties style:line-spacing="0mm" style:text-autospace="none" ofo:line-height="0.001cm"/>
    </style:style>
    <style:style style:family="graphic" style:name="illustratie_id1-3-2-5-37-1-1" style:parent-style-name="Standard">
      <style:graphic-properties style:horizontal-pos="left" style:horizontal-rel="paragraph" style:vertical-pos="top" style:vertical-rel="paragraph" style:wrap="none" ofo:margin-right="3mm"/>
    </style:style>
    <style:style style:family="paragraph" style:name="illustratie_id1-3-2-5-38-1-1" style:parent-style-name="Standard">
      <style:paragraph-properties style:line-spacing="0mm" style:text-autospace="none" ofo:line-height="0.001cm"/>
    </style:style>
    <style:style style:family="graphic" style:name="illustratie_id1-3-2-5-38-1-1" style:parent-style-name="Standard">
      <style:graphic-properties style:horizontal-pos="left" style:horizontal-rel="paragraph" style:vertical-pos="top" style:vertical-rel="paragraph" style:wrap="none" ofo:margin-right="3mm"/>
    </style:style>
    <style:style style:family="paragraph" style:name="illustratie_id1-3-2-5-39-1-1" style:parent-style-name="Standard">
      <style:paragraph-properties style:line-spacing="0mm" style:text-autospace="none" ofo:line-height="0.001cm"/>
    </style:style>
    <style:style style:family="graphic" style:name="illustratie_id1-3-2-5-39-1-1" style:parent-style-name="Standard">
      <style:graphic-properties style:horizontal-pos="left" style:horizontal-rel="paragraph" style:vertical-pos="top" style:vertical-rel="paragraph" style:wrap="none" ofo:margin-right="3mm"/>
    </style:style>
    <style:style style:family="paragraph" style:name="illustratie_id1-3-2-5-40-1-1" style:parent-style-name="Standard">
      <style:paragraph-properties style:line-spacing="0mm" style:text-autospace="none" ofo:line-height="0.001cm"/>
    </style:style>
    <style:style style:family="graphic" style:name="illustratie_id1-3-2-5-40-1-1" style:parent-style-name="Standard">
      <style:graphic-properties style:horizontal-pos="left" style:horizontal-rel="paragraph" style:vertical-pos="top" style:vertical-rel="paragraph" style:wrap="none" ofo:margin-right="3mm"/>
    </style:style>
    <style:style style:family="paragraph" style:name="illustratie_id1-3-2-5-41-1-1" style:parent-style-name="Standard">
      <style:paragraph-properties style:line-spacing="0mm" style:text-autospace="none" ofo:line-height="0.001cm"/>
    </style:style>
    <style:style style:family="graphic" style:name="illustratie_id1-3-2-5-41-1-1" style:parent-style-name="Standard">
      <style:graphic-properties style:horizontal-pos="left" style:horizontal-rel="paragraph" style:vertical-pos="top" style:vertical-rel="paragraph" style:wrap="none" ofo:margin-right="3mm"/>
    </style:style>
    <style:style style:family="paragraph" style:name="illustratie_id1-3-2-5-42-1-1" style:parent-style-name="Standard">
      <style:paragraph-properties style:line-spacing="0mm" style:text-autospace="none" ofo:line-height="0.001cm"/>
    </style:style>
    <style:style style:family="graphic" style:name="illustratie_id1-3-2-5-42-1-1" style:parent-style-name="Standard">
      <style:graphic-properties style:horizontal-pos="left" style:horizontal-rel="paragraph" style:vertical-pos="top" style:vertical-rel="paragraph" style:wrap="none" ofo:margin-right="3mm"/>
    </style:style>
    <style:style style:family="paragraph" style:name="illustratie_id1-3-2-6-3-1-1" style:parent-style-name="Standard">
      <style:paragraph-properties style:line-spacing="0mm" style:text-autospace="none" ofo:line-height="0.001cm"/>
    </style:style>
    <style:style style:family="graphic" style:name="illustratie_id1-3-2-6-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6746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6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6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Meppel</meta:user-defined>
    <meta:user-defined meta:name="OVERHEID.Informatietype/DC.type">officiële publicatie</meta:user-defined>
    <meta:user-defined meta:name="OVERHEIDop.Rubriek/DC.type">algemeen verbindend voorschrift (verordening)</meta:user-defined>
    <meta:user-defined meta:name="OVERHEID.Gemeente/OVERHEID.authority">Meppel</meta:user-defined>
    <meta:user-defined meta:name="OVERHEID.Gemeente/DCTERMS.publisher">Meppel</meta:user-defined>
    <meta:user-defined meta:name="OVERHEID.TaxonomieBeleidsagendaDecentraal/OVERHEID.category">Openbare orde en veiligheid | Organisatie en beleid</meta:user-defined>
    <meta:user-defined meta:name="DC.source">artikel 149 van de Gemeentewet]|[1.0:c:BWBR0005416&amp;artikel=149&amp;g=2021-07-10</meta:user-defined>
    <meta:user-defined meta:name="DC.source">artikel 8 van de Woningwet]|[1.0:c:BWBR0005181&amp;artikel=8&amp;g=2021-10-28</meta:user-defined>
    <meta:user-defined meta:name="DC.source">artikel 3.16 van de Erfgoedwet]|[1.0:c:BWBR0037521&amp;artikel=3.16&amp;g=2021-08-01</meta:user-defined>
    <meta:user-defined meta:name="DC.source">artikel 10.23 van de Wet milieubeheer]|[1.0:c:BWBR0003245&amp;artikel=10.23&amp;g=2021-11-03</meta:user-defined>
    <meta:user-defined meta:name="DC.source">artikel 10.24 van de Wet milieubeheer]|[1.0:c:BWBR0003245&amp;artikel=10.24&amp;g=2021-11-03</meta:user-defined>
    <meta:user-defined meta:name="DC.source">artikel 10.25 van de Wet milieubeheer]|[1.0:c:BWBR0003245&amp;artikel=10.25&amp;g=2021-11-03</meta:user-defined>
    <meta:user-defined meta:name="DC.source">artikel 10.26 van de Wet milieubeheer]|[1.0:c:BWBR0003245&amp;artikel=10.26&amp;g=2021-11-03</meta:user-defined>
    <meta:user-defined meta:name="DC.source">artikel 5.2 van de Telecommunicatiewet]|[1.0:c:BWBR0009950&amp;artikel=5.2&amp;g=2021-07-01</meta:user-defined>
    <meta:user-defined meta:name="DC.source">artikel 1.2 van de Omgevingswet]|[1.0:c:BWBR0037885&amp;artikel=1.2&amp;g=2026-07-01</meta:user-defined>
    <meta:user-defined meta:name="DC.source">artikel 1.3 van de Omgevingswet]|[1.0:c:BWBR0037885&amp;artikel=1.3&amp;g=2026-07-01</meta:user-defined>
    <meta:user-defined meta:name="DC.source">artikel 2.1 van de Omgevingswet]|[1.0:c:BWBR0037885&amp;artikel=2.1&amp;g=2026-07-01</meta:user-defined>
    <meta:user-defined meta:name="DC.source">artikel 2.4 van de Omgevingswet]|[1.0:c:BWBR0037885&amp;artikel=2.4&amp;g=2026-07-01</meta:user-defined>
    <meta:user-defined meta:name="DC.source">artikel 2.1a van het Omgevingsbesluit]|[1.0:c:BWBR0041278&amp;artikel=2.1a&amp;g=2026-07-01</meta:user-defined>
    <meta:user-defined meta:name="DCTERMS.alternative">Verordening fysieke leefomgeving Meppel 2022</meta:user-defined>
    <dc:language>nl</dc:language>
    <meta:user-defined meta:name="OVERHEIDop.locatietype/OVERHEIDop.gebiedsmarkering">Gemeente</meta:user-defined>
    <meta:user-defined meta:name="DC.title">Verordening van de raad van de gemeente Meppel houdende bepalingen over de fysieke leefomgeving (Verordening fysieke leefomgeving gemeente Meppel 2022)</meta:user-defined>
    <meta:user-defined meta:name="DCTERMS.W3CDTF/DCTERMS.available">2026-07-31</meta:user-defined>
    <meta:user-defined meta:name="DCTERMS.W3CDTF/OVERHEIDop.jaargang">2026</meta:user-defined>
    <meta:user-defined meta:name="OVERHEIDop.externeBijlage">Bijlage 4 Ligplaatsen historische schepen|exb-2026-27384</meta:user-defined>
    <meta:user-defined meta:name="OVERHEIDop.externeBijlage">Bijlage 2 Bomenlijst|exb-2026-27385</meta:user-defined>
    <meta:user-defined meta:name="OVERHEIDop.externeBijlage">GROENE KAART 1|exb-2026-27386</meta:user-defined>
    <meta:user-defined meta:name="OVERHEIDop.externeBijlage">GROENE KAART 2|exb-2026-27387</meta:user-defined>
    <meta:user-defined meta:name="OVERHEIDop.externeBijlage">GROENE KAART 3|exb-2026-27388</meta:user-defined>
    <meta:user-defined meta:name="OVERHEIDop.externeBijlage">GROENE KAART 4|exb-2026-27389</meta:user-defined>
    <meta:user-defined meta:name="OVERHEIDop.externeBijlage">GROENE KAART 5|exb-2026-27390</meta:user-defined>
    <meta:user-defined meta:name="OVERHEIDop.externeBijlage">GROENE KAART 6|exb-2026-27391</meta:user-defined>
    <meta:user-defined meta:name="OVERHEIDop.externeBijlage">GROENE KAART 7|exb-2026-27392</meta:user-defined>
    <meta:user-defined meta:name="OVERHEIDop.externeBijlage">GROENE KAART 8|exb-2026-27393</meta:user-defined>
    <meta:user-defined meta:name="OVERHEIDop.externeBijlage">GROENE KAART 9|exb-2026-27394</meta:user-defined>
    <meta:user-defined meta:name="OVERHEIDop.externeBijlage">GROENE KAART 10|exb-2026-27395</meta:user-defined>
    <meta:user-defined meta:name="OVERHEIDop.externeBijlage">GROENE KAART 11|exb-2026-27396</meta:user-defined>
    <meta:user-defined meta:name="OVERHEIDop.externeBijlage">GROENE KAART 12|exb-2026-27397</meta:user-defined>
    <meta:user-defined meta:name="OVERHEIDop.externeBijlage">GROENE KAART 13|exb-2026-27398</meta:user-defined>
    <meta:user-defined meta:name="OVERHEIDop.externeBijlage">GROENE KAART 14|exb-2026-27399</meta:user-defined>
    <meta:user-defined meta:name="OVERHEIDop.externeBijlage">GROENE KAART 15|exb-2026-27400</meta:user-defined>
    <meta:user-defined meta:name="OVERHEIDop.externeBijlage">GROENE KAART 16|exb-2026-27401</meta:user-defined>
    <meta:user-defined meta:name="OVERHEIDop.externeBijlage">GROENE KAART 17|exb-2026-27402</meta:user-defined>
    <meta:user-defined meta:name="OVERHEIDop.externeBijlage">GROENE KAART 18|exb-2026-27403</meta:user-defined>
    <meta:user-defined meta:name="OVERHEIDop.externeBijlage">GROENE KAART 19|exb-2026-27404</meta:user-defined>
    <meta:user-defined meta:name="OVERHEIDop.externeBijlage">GROENE KAART 20|exb-2026-27405</meta:user-defined>
    <meta:user-defined meta:name="OVERHEIDop.externeBijlage">GROENE KAART 21|exb-2026-27406</meta:user-defined>
    <meta:user-defined meta:name="OVERHEIDop.externeBijlage">GROENE KAART 22|exb-2026-27407</meta:user-defined>
    <meta:user-defined meta:name="OVERHEIDop.externeBijlage">GROENE KAART 23|exb-2026-27408</meta:user-defined>
    <meta:user-defined meta:name="OVERHEIDop.externeBijlage">GROENE KAART 24|exb-2026-27409</meta:user-defined>
    <meta:user-defined meta:name="OVERHEIDop.externeBijlage">GROENE KAART 25|exb-2026-27410</meta:user-defined>
    <meta:user-defined meta:name="OVERHEIDop.externeBijlage">GROENE KAART 26|exb-2026-27411</meta:user-defined>
    <meta:user-defined meta:name="OVERHEIDop.externeBijlage">GROENE KAART 27|exb-2026-27412</meta:user-defined>
    <meta:user-defined meta:name="OVERHEIDop.externeBijlage">GROENE KAART 28|exb-2026-27413</meta:user-defined>
    <meta:user-defined meta:name="OVERHEIDop.externeBijlage">GROENE KAART 29|exb-2026-27414</meta:user-defined>
    <meta:user-defined meta:name="OVERHEIDop.externeBijlage">GROENE KAART 30|exb-2026-27415</meta:user-defined>
    <meta:user-defined meta:name="OVERHEIDop.externeBijlage">GROENE KAART 31|exb-2026-27416</meta:user-defined>
    <meta:user-defined meta:name="OVERHEIDop.externeBijlage">GROENE KAART 32|exb-2026-27417</meta:user-defined>
    <meta:user-defined meta:name="OVERHEIDop.externeBijlage">GROENE KAART 33|exb-2026-27418</meta:user-defined>
    <meta:user-defined meta:name="OVERHEIDop.externeBijlage">GROENE KAART 34|exb-2026-27419</meta:user-defined>
    <meta:user-defined meta:name="OVERHEIDop.externeBijlage">GROENE KAART 35|exb-2026-27420</meta:user-defined>
    <meta:user-defined meta:name="OVERHEIDop.externeBijlage">GROENE KAART 36|exb-2026-27421</meta:user-defined>
    <meta:user-defined meta:name="OVERHEIDop.externeBijlage">GROENE KAART 37|exb-2026-27422</meta:user-defined>
    <meta:user-defined meta:name="OVERHEIDop.externeBijlage">GROENE KAART 38|exb-2026-27423</meta:user-defined>
    <meta:user-defined meta:name="OVERHEIDop.externeBijlage">GROENE KAART 39|exb-2026-27424</meta:user-defined>
    <meta:user-defined meta:name="OVERHEIDop.publicationIssue">367468</meta:user-defined>
    <meta:user-defined meta:name="OVERHEIDop.betreftRegeling">CVDR667986_5</meta:user-defined>
    <meta:user-defined meta:name="xs:date/OVERHEIDop.startdatum">2026-08-08</meta:user-defined>
    <meta:user-defined meta:name="OVERHEIDop.GmbID/DC.identifier">gmb-2026-367468</meta:user-defined>
    <meta:user-defined meta:name="OVERHEIDop.versieInformatie"/>
  </office:meta>
</office:document-meta>
</file>