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Stationsstraat 18, 5151HB, Drunen, realiseren appartementencomplex en bergingenbl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3 juli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>Bouwactiviteit (technisch)</text:p>
            <text:p text:style-name="common-al"/>
            <text:p text:style-name="common-al">Voor het realiseren van een appartementencomplex -18 wooneenheden- en bergingenblok aan de Stationsstraat 18 in Drunen. De aanvraag is bij de gemeente bekend onder nummer 2226798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674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6798 </meta:user-defined>
    <dc:language>nl</dc:language>
    <meta:user-defined meta:name="OVERHEIDop.locatietype/OVERHEIDop.gebiedsmarkering">Adres</meta:user-defined>
    <meta:user-defined meta:name="DC.title">Gemeente Heusden - Omgevingsvergunning aangevraagd - Stationsstraat 18, 5151HB, Drunen, realiseren appartementencomplex en bergingenblo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454</meta:user-defined>
    <meta:user-defined meta:name="OVERHEIDop.GmbID/DC.identifier">gmb-2026-367454</meta:user-defined>
    <meta:user-defined meta:name="OVERHEIDop.versieInformatie"/>
  </office:meta>
</office:document-meta>
</file>