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Buijzenpolderdijk ongenummerd te Breskens, Oostburg (OBG00) L 1392</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het aanleggen en verwijderen van de elektriciteitsbekabeling en het verwijderen van de gasaansluiting op het adres Buijzenpolderdijk ongenummerd te Breskens, kadastraal bekend als gemeente Oostburg, sectie L, nr. 1392, datum verzending besluit: 29-07-2026 (CLZ-00013402).</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74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3402</meta:user-defined>
    <dc:language>nl</dc:language>
    <meta:user-defined meta:name="OVERHEIDop.locatietype/OVERHEIDop.gebiedsmarkering">Perceel</meta:user-defined>
    <meta:user-defined meta:name="OVERHEIDop.locatietype/OVERHEIDop.gebiedsmarkering">Vlak</meta:user-defined>
    <meta:user-defined meta:name="DC.title">Omgevingsvergunning Buijzenpolderdijk ongenummerd te Breskens, Oostburg (OBG00) L 1392</meta:user-defined>
    <meta:user-defined meta:name="DCTERMS.W3CDTF/DCTERMS.available">2026-08-05</meta:user-defined>
    <meta:user-defined meta:name="DCTERMS.W3CDTF/OVERHEIDop.jaargang">2026</meta:user-defined>
    <meta:user-defined meta:name="OVERHEIDop.publicationIssue">367450</meta:user-defined>
    <meta:user-defined meta:name="OVERHEIDop.GmbID/DC.identifier">gmb-2026-367450</meta:user-defined>
    <meta:user-defined meta:name="OVERHEIDop.versieInformatie"/>
  </office:meta>
</office:document-meta>
</file>