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 t.b.v. een nieuwe PvE en brandmeldinstallatie,Institutenweg 6, 7521 PK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
          </text:p>
            <text:p text:style-name="common-al">STADSDEEL Noord</text:p>
            <text:p text:style-name="last-al">De melding voor melding brandveilig gebruik t.b.v. een nieuwe PvE en brandmeldinstallatie op de locatie Institutenweg 6, 7521 PK Enschede (zaaknummer 0153Z2607-0201) is geaccepteerd op 29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6744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7-0201</meta:user-defined>
    <dc:language>nl</dc:language>
    <meta:user-defined meta:name="OVERHEIDop.locatietype/OVERHEIDop.gebiedsmarkering">Punt</meta:user-defined>
    <meta:user-defined meta:name="DC.title">Afhandeling melding brandveilig gebruik t.b.v. een nieuwe PvE en brandmeldinstallatie,Institutenweg 6, 7521 PK Ensche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7447</meta:user-defined>
    <meta:user-defined meta:name="OVERHEIDop.GmbID/DC.identifier">gmb-2026-367447</meta:user-defined>
    <meta:user-defined meta:name="OVERHEIDop.versieInformatie"/>
  </office:meta>
</office:document-meta>
</file>