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, Westerweg 5 in 't Zan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akt bekend een melding voor de locatie Westerweg 5 in 't Zandt, op grond van het Besluit activiteiten leefomgeving (Bal), te hebben ontvangen voor het tijdelijk op de landbodem opslaan van herbruikbare grond of baggerspecie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74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4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28</meta:user-defined>
    <meta:user-defined meta:name="DCTERMS.abstract">Melding voor het tijdelijk op de landbodem opslaan van herbruikbare grond of baggerspecie op de locatie: Westerweg 5 in 't Zandt</meta:user-defined>
    <dc:language>nl</dc:language>
    <meta:user-defined meta:name="OVERHEIDop.locatietype/OVERHEIDop.gebiedsmarkering">Punt</meta:user-defined>
    <meta:user-defined meta:name="DC.title">Melding Besluit activiteiten leefomgeving (Bal), Westerweg 5 in 't Zand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435</meta:user-defined>
    <meta:user-defined meta:name="OVERHEIDop.GmbID/DC.identifier">gmb-2026-367435</meta:user-defined>
    <meta:user-defined meta:name="OVERHEIDop.versieInformatie"/>
  </office:meta>
</office:document-meta>
</file>