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Nijverheidsbuurt 11, 3474 LA Zegveld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219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Nijverheidsbuurt 11, 3474 LA Zegveld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plaatsen van open containers met een hoogte van 6 meter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7-07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9-07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6742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42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42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oe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L-26-013219</meta:user-defined>
    <meta:user-defined meta:name="DCTERMS.abstract">het plaatsen van open containers met een hoogte van 6 meter (technische activiteit)</meta:user-defined>
    <dc:language>nl</dc:language>
    <meta:user-defined meta:name="OVERHEIDop.locatietype/OVERHEIDop.gebiedsmarkering">Punt</meta:user-defined>
    <meta:user-defined meta:name="DC.title">Besluit (Nijverheidsbuurt 11, 3474 LA Zegveld)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425</meta:user-defined>
    <meta:user-defined meta:name="OVERHEIDop.GmbID/DC.identifier">gmb-2026-367425</meta:user-defined>
    <meta:user-defined meta:name="OVERHEIDop.versieInformatie"/>
  </office:meta>
</office:document-meta>
</file>