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Herensingel 318 1382VW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anbrengen van een terras aan de voorzijde van het pand t.b.v. Grillroom Primo</text:p>
            <text:p text:style-name="common-al">Besluit: verleend</text:p>
            <text:p text:style-name="common-al">Besluit verzonden op: 28-07-2026</text:p>
            <text:p text:style-name="common-al">Zaakadres: Herensingel 318 1382VW Weesp</text:p>
            <text:p text:style-name="common-al">Zaaknummer: Z2026-018064</text:p>
            <text:p text:style-name="common-al">DSO-nummer: 2026042101842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weesp@amsterdam.nl?Subject=Dossiernummer Z2026-018064" xlink:type="simple">vth.weesp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8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42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42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42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8064</meta:user-defined>
    <meta:user-defined meta:name="DCTERMS.abstract">aanbrengen van een terras aan de voorzijde van het pand t.b.v. Grillroom Primo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Herensingel 318 1382VW Weesp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424</meta:user-defined>
    <meta:user-defined meta:name="OVERHEIDop.GmbID/DC.identifier">gmb-2026-367424</meta:user-defined>
    <meta:user-defined meta:name="OVERHEIDop.versieInformatie"/>
  </office:meta>
</office:document-meta>
</file>