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tuinhuis met berging bij de woning, Lange Voorhout 25 1787DT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Lange Voorhout 25 1787DT Julianadorp, plaatsen van een tuinhuis met berging bij de woning</text:p>
            <text:p text:style-name="common-al">Datum ontvangst: 28-07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674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7-0122</meta:user-defined>
    <meta:user-defined meta:name="DCTERMS.abstract">plaatsen van een tuinhuis met berging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plaatsen van een tuinhuis met berging bij de woning, Lange Voorhout 25 1787DT Julianador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419</meta:user-defined>
    <meta:user-defined meta:name="OVERHEIDop.GmbID/DC.identifier">gmb-2026-367419</meta:user-defined>
    <meta:user-defined meta:name="OVERHEIDop.versieInformatie"/>
  </office:meta>
</office:document-meta>
</file>