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appen Majoor van Swietenlaan 5, 8382 CE Frederiksoor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kappen.</text:p>
            <text:p text:style-name="common-al">
            
          </text:p>
            <text:p text:style-name="common-al">Majoor van Swietenlaan 5, 8382 CE Frederiksoord, het kappen van een populier (aanvraagdatum 22-07-2026, zaaknummer 170148911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674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014891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kappen Majoor van Swietenlaan 5, 8382 CE Frederiksoord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18</meta:user-defined>
    <meta:user-defined meta:name="OVERHEIDop.GmbID/DC.identifier">gmb-2026-367418</meta:user-defined>
    <meta:user-defined meta:name="OVERHEIDop.versieInformatie"/>
  </office:meta>
</office:document-meta>
</file>