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loods voor de opslag van boten op de locatie Baanhoekweg 1 te Dordrecht zaaknummer 900361777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loods voor de opslag van boten op de locatie Baanhoekweg 1 te Dordrecht</text:span>
          </text:p>
            <text:p text:style-name="common-al">De gemeente Dordrecht heeft een vergunning verleend. De gemeente geeft hiermee toestemming voor het bouwen van een loods voor de opslag van boten op de locatie Baanhoekweg 1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Baanhoekweg 1 te Dordrecht. U kunt nu reageren als u het hier niet mee eens bent.</text:p>
            <text:p text:style-name="common-al"/>
            <text:p text:style-name="common-al">
            <text:span text:style-name="nadrukvet">Bent u het niet eens met de vergunning?</text:span>
          </text:p>
            <text:p text:style-name="common-al">U kunt de gemeente tot 10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74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4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E10-003465</meta:user-defined>
    <dc:language>nl</dc:language>
    <meta:user-defined meta:name="DC.title">Toestemming voor het bouwen van een loods voor de opslag van boten op de locatie Baanhoekweg 1 te Dordrecht zaaknummer 9003617773</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336</meta:user-defined>
    <meta:user-defined meta:name="OVERHEIDop.publicationIssue">367402</meta:user-defined>
    <meta:user-defined meta:name="OVERHEIDop.GmbID/DC.identifier">gmb-2026-367402</meta:user-defined>
    <meta:user-defined meta:name="OVERHEIDop.versieInformatie"/>
  </office:meta>
</office:document-meta>
</file>