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Gemeente Bergen, verleende evenementenvergunning strandfeest Bing Style bij strandpaviljoen Badabing in Bergen aan Zee op zondag 2 augustus 2026 tussen 15:00 uur en 22:00 uur, Strandafgang Noord, Bergen (NH), verzenddatum 29 juli 2026 (Z2026-0000131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6739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39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39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n (NH)</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319</meta:user-defined>
    <meta:user-defined meta:name="DCTERMS.abstract">evenementenvergunning strandfeest Bing-Style Bergen aan Zee 2026Strandafgang Noord, Bergen (NH), verzenddatum 27 juli 2026 (Z2026-00001319)</meta:user-defined>
    <dc:language>nl</dc:language>
    <meta:user-defined meta:name="OVERHEIDop.locatietype/OVERHEIDop.gebiedsmarkering">Punt</meta:user-defined>
    <meta:user-defined meta:name="DC.title">Gemeente Bergen, verleende evenementenvergunning strandfeest Bing Style bij strandpaviljoen Badabing in Bergen aan Zee op zondag 2 augustus 2026 tussen 15:00 uur en 22:00 uur, Strandafgang Noord, Bergen (NH), verzenddatum 29 juli 2026 (Z2026-00001319)</meta:user-defined>
    <meta:user-defined meta:name="DCTERMS.W3CDTF/DCTERMS.available">2026-07-31</meta:user-defined>
    <meta:user-defined meta:name="DCTERMS.W3CDTF/OVERHEIDop.jaargang">2026</meta:user-defined>
    <meta:user-defined meta:name="OVERHEIDop.publicationIssue">367397</meta:user-defined>
    <meta:user-defined meta:name="OVERHEIDop.GmbID/DC.identifier">gmb-2026-367397</meta:user-defined>
    <meta:user-defined meta:name="OVERHEIDop.versieInformatie"/>
  </office:meta>
</office:document-meta>
</file>