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plaatsen van een schuur, Ploegdijk 2-H720, 7241SC Lo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ochem maken bekend dat zij op 28 juli 2026 de volgende aanvraag voor een Omgevingsvergunning hebben ontvangen:</text:p>
            <text:p text:style-name="common-al">Ploegdijk 2-H720, 7241SC Lochem, het plaatsen van een schuur, Z2026-01173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nummer (0573)-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6737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7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7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1173</meta:user-defined>
    <meta:user-defined meta:name="DCTERMS.abstract">Z2026-01173 Ploegdijk 2-H720, 7241SC Lochem</meta:user-defined>
    <dc:language>nl</dc:language>
    <meta:user-defined meta:name="OVERHEIDop.locatietype/OVERHEIDop.gebiedsmarkering">Vlak</meta:user-defined>
    <meta:user-defined meta:name="DC.title">Aanvraag Omgevingsvergunning voor het plaatsen van een schuur, Ploegdijk 2-H720, 7241SC Loche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67377</meta:user-defined>
    <meta:user-defined meta:name="OVERHEIDop.GmbID/DC.identifier">gmb-2026-367377</meta:user-defined>
    <meta:user-defined meta:name="OVERHEIDop.versieInformatie"/>
  </office:meta>
</office:document-meta>
</file>