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tijdelijk plaatsen van een stacaravan voor een periode van 3 jaar, Borculoseweg 36, 7244NN Bar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28 juli 2026 de volgende aanvraag voor een Omgevingsvergunning hebben ontvangen:</text:p>
            <text:p text:style-name="common-al">Borculoseweg 36, 7244NN Barchem, het tijdelijk plaatsen van een stacaravan voor een periode van 3 jaar, Z2026-01172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6736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1172</meta:user-defined>
    <meta:user-defined meta:name="DCTERMS.abstract">Z2026-01172 Borculoseweg 36, 7244NN Barchem</meta:user-defined>
    <dc:language>nl</dc:language>
    <meta:user-defined meta:name="OVERHEIDop.locatietype/OVERHEIDop.gebiedsmarkering">Vlak</meta:user-defined>
    <meta:user-defined meta:name="DC.title">Aanvraag Omgevingsvergunning voor het tijdelijk plaatsen van een stacaravan voor een periode van 3 jaar, Borculoseweg 36, 7244NN Barch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67366</meta:user-defined>
    <meta:user-defined meta:name="OVERHEIDop.GmbID/DC.identifier">gmb-2026-367366</meta:user-defined>
    <meta:user-defined meta:name="OVERHEIDop.versieInformatie"/>
  </office:meta>
</office:document-meta>
</file>