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Vaardijk-Achterdijk Mill, kadastraal perceel Mill (MIL00) N 6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het opslaan van grond</text:p>
            <text:p text:style-name="common-al">Locatie: nabij Vaardijk – Achterdijk Mill, kadastraal perceel Mill (MIL00) N 600</text:p>
            <text:p text:style-name="common-al">DSO-kenmerk: 2026071701051</text:p>
            <text:p text:style-name="common-al">Zaaknummer: Z/511170</text:p>
            <text:p text:style-name="common-al">Datum ontvangen: 17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35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5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5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70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Gemeente Land van Cuijk - Melding Besluit activiteiten leefomgeving (Bal) – Vaardijk-Achterdijk Mill, kadastraal perceel Mill (MIL00) N 600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55</meta:user-defined>
    <meta:user-defined meta:name="OVERHEIDop.GmbID/DC.identifier">gmb-2026-367355</meta:user-defined>
    <meta:user-defined meta:name="OVERHEIDop.versieInformatie"/>
  </office:meta>
</office:document-meta>
</file>