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aanleggen van een hellingbaan / laaddock, Galderseweg 83, 4855 AG Galder, Verzoeklocatie 20260701001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hebben de aanvraag omgevingsvergunning verleend voor het aanleggen van een hellingbaan / laaddock op het adres Galderseweg 83, 4855 AG Galder, Verzoeklocatie 2026070100151. Verzenddatum besluit 28-07-2026 (1166026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6735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5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5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6602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is verleend, het aanleggen van een hellingbaan / laaddock, Galderseweg 83, 4855 AG Galder, Verzoeklocatie 2026070100151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53</meta:user-defined>
    <meta:user-defined meta:name="OVERHEIDop.GmbID/DC.identifier">gmb-2026-367353</meta:user-defined>
    <meta:user-defined meta:name="OVERHEIDop.versieInformatie"/>
  </office:meta>
</office:document-meta>
</file>