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van der Heijdenstraat ter hoogte van nummer: 44 in Amsterdam</text:p>
            <text:p text:style-name="common-al">Looptijd :18-08-2026 t/m 20-08-2026</text:p>
            <text:p text:style-name="common-al">Verzonden naar aanvrager op: 28-07-2026</text:p>
            <text:p text:style-name="common-al">Kenmerk gemeente: Z/26/3162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80</meta:user-defined>
    <meta:user-defined meta:name="DCTERMS.abstract">Fietsen, TVM parkeervak ,Tweede Jan van der Heijdenstraat 44 HL 1074XV, 20260818, Tweede Jan van der Heijdenstraat ter hoogte van nummer: 44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4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8</meta:user-defined>
    <meta:user-defined meta:name="OVERHEIDop.GmbID/DC.identifier">gmb-2026-367288</meta:user-defined>
    <meta:user-defined meta:name="OVERHEIDop.versieInformatie"/>
  </office:meta>
</office:document-meta>
</file>