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ilodam ter hoogte van nummer: 40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Silodam ter hoogte van nummer: 407 in Amsterdam</text:p>
            <text:p text:style-name="common-al">Looptijd :11-08-2026 t/m 11-09-2026</text:p>
            <text:p text:style-name="common-al">Verzonden naar aanvrager op: 28-07-2026</text:p>
            <text:p text:style-name="common-al">Kenmerk gemeente: Z/26/316628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66281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7261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261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261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6281</meta:user-defined>
    <meta:user-defined meta:name="DCTERMS.abstract">Object,Silodam 407 1013AW, 20260811, 11-8-2026 t/m 7-9-2026, Silodam ter hoogte van nummer: 407</meta:user-defined>
    <dc:language>nl</dc:language>
    <meta:user-defined meta:name="OVERHEIDop.locatietype/OVERHEIDop.gebiedsmarkering">Punt</meta:user-defined>
    <meta:user-defined meta:name="DC.title">Besluit apv vergunning Verleend - Silodam ter hoogte van nummer: 407 in Amsterdam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7261</meta:user-defined>
    <meta:user-defined meta:name="OVERHEIDop.GmbID/DC.identifier">gmb-2026-367261</meta:user-defined>
    <meta:user-defined meta:name="OVERHEIDop.versieInformatie"/>
  </office:meta>
</office:document-meta>
</file>