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5">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5-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8">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1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1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1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1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17">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18">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5-1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2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3-1-1">
      <style:table-column-properties style:rel-column-width="31*"/>
    </style:style>
    <style:style style:family="table-column" style:parent-style-name="colspec" style:name="id1-3-2-2-3-3-1-2">
      <style:table-column-properties style:rel-column-width="31*"/>
    </style:style>
    <style:style style:family="table-column" style:parent-style-name="colspec" style:name="id1-3-2-2-3-3-1-3">
      <style:table-column-properties style:rel-column-width="31*"/>
    </style:style>
  </office:automatic-styles>
  <office:body>
    <office:text>
      <text:p text:style-name="new_page_staatscourant"/>
      <text:p text:style-name="single-kop-titel">Wijziging Subsidieregeling Inclusief Samenleven</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Eindhoven maakt bekend, dat zij in de vergadering van 7 juli 2026 heeft besloten,</text:p>
            <text:p text:style-name="al"/>
            <text:p text:style-name="al">gelet op:</text:p>
            <text:list text:style-name="id1-3-2-1-1-5">
              <text:list-item text:style-override="id1-3-2-1-1-5-1">
                <text:number>•</text:number>
                <text:p text:style-name="al">artikel 3 van de ASV Eindhoven;</text:p>
              </text:list-item>
              <text:list-item text:style-override="id1-3-2-1-1-5-2">
                <text:number>•</text:number>
                <text:p text:style-name="al">titel 4.2 van de Algemene wet bestuursrecht.</text:p>
              </text:list-item>
            </text:list>
            <text:p text:style-name="al"/>
            <text:p text:style-name="al">De Subsidieregeling Inclusief Samenleven zoals vastgesteld op 12 juli 2025, gemeenteblad 2025, 304967 als volgt te wijzigen:</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name="artikel_id1-3-2-2-2" text:style-name="artikel">
            <text:p text:style-name="artikel_kop_titel"><text:span text:style-name="artikel_kop_label">Artikel</text:span> I.</text:p>
            <text:p text:style-name="al">A. </text:p>
            <text:p text:style-name="al">In Artikel 3. Activiteiten, de tekst te vervangen door de volgende tekst:</text:p>
            <text:p text:style-name="al">“Een jaarlijkse subsidie voor maximaal vier jaar dan wel een eenmalige subsidie voor maximaal één jaar wordt verstrekt voor activiteiten uit categorie A. Een subsidie voor maximaal vier jaar voor de periode 2027-2030 kan worden verstrekt voor activiteiten uit categorie B, C en D. Het college verstrekt voor activiteiten uit categorie B, C en D ten hoogste aan één rechtspersoon subsidie.</text:p>
            <text:list text:style-name="id1-3-2-2-2-5">
              <text:list-item text:style-override="id1-3-2-2-2-5-1">
                <text:number>1.</text:number>
                <text:p text:style-name="al">Categorie A: activiteiten die bijdragen aan de ontwikkellijnen en doelstellingen uit het diversiteit- &amp; inclusiebeleid 2023-2026, ‘Inclusief Samenleven’, zijnde:</text:p>
                <text:p text:style-name="al"/>
              </text:list-item>
              <text:list-item text:style-override="id1-3-2-2-2-5-2">
                <text:number>a.</text:number>
                <text:p text:style-name="al">de preventie en bestrijding van discriminatie;</text:p>
              </text:list-item>
              <text:list-item text:style-override="id1-3-2-2-2-5-3">
                <text:number>i.</text:number>
                <text:p text:style-name="al">het beter in beeld brengen van verschillende vormen van discriminatie die voorkomen in Eindhoven; of</text:p>
              </text:list-item>
              <text:list-item text:style-override="id1-3-2-2-2-5-4">
                <text:number>ii.</text:number>
                <text:p text:style-name="al">het vergroten van de vindbaarheid en zichtbaarheid van onze anti-discriminatievoorziening; of</text:p>
              </text:list-item>
              <text:list-item text:style-override="id1-3-2-2-2-5-5">
                <text:number>iii.</text:number>
                <text:p text:style-name="al">het bevorderen van gelijkwaardige kansen op de arbeids- en woningmarkt en gelijkwaardige behandeling in het uitgaansleven.</text:p>
                <text:p text:style-name="al"/>
              </text:list-item>
              <text:list-item text:style-override="id1-3-2-2-2-5-6">
                <text:number>b.</text:number>
                <text:p text:style-name="al">een gelijkwaardige toegang tot de fysieke, sociale en digitale omgeving;</text:p>
              </text:list-item>
              <text:list-item text:style-override="id1-3-2-2-2-5-7">
                <text:number>i.</text:number>
                <text:p text:style-name="al">het vergroten van digitale en sociale toegankelijkheid; of</text:p>
              </text:list-item>
              <text:list-item text:style-override="id1-3-2-2-2-5-8">
                <text:number>ii.</text:number>
                <text:p text:style-name="al">het versterken van de betrokkenheid van ervaringsdeskundigen</text:p>
                <text:p text:style-name="al"/>
              </text:list-item>
              <text:list-item text:style-override="id1-3-2-2-2-5-9">
                <text:number>c.</text:number>
                <text:p text:style-name="al">het vergroten van kennis en vaardigheden met betrekking tot het thema diversiteit &amp; inclusie;</text:p>
              </text:list-item>
              <text:list-item text:style-override="id1-3-2-2-2-5-10">
                <text:number>i.</text:number>
                <text:p text:style-name="al">het vergroten van bewustwording van het thema diversiteit en inclusie in de stad; of</text:p>
              </text:list-item>
              <text:list-item text:style-override="id1-3-2-2-2-5-11">
                <text:number>ii.</text:number>
                <text:p text:style-name="al">deskundigheidsbevordering van professionals en vrijwilligers(organisaties) waardoor zij meer kennis, grotere sensitiviteit en betere handelingsperspectieven hebben op het gebied van diversiteit &amp; inclusie.</text:p>
                <text:p text:style-name="al"/>
              </text:list-item>
              <text:list-item text:style-override="id1-3-2-2-2-5-12">
                <text:number>d.</text:number>
                <text:p text:style-name="al">het koloniale verleden en de doorwerking in het heden;</text:p>
              </text:list-item>
              <text:list-item text:style-override="id1-3-2-2-2-5-13">
                <text:number>i.</text:number>
                <text:p text:style-name="al">het vergroten van kennis over en bewustzijn van het slavernijverleden en de doorwerking hiervan in het heden; of</text:p>
              </text:list-item>
              <text:list-item text:style-override="id1-3-2-2-2-5-14">
                <text:number>ii.</text:number>
                <text:p text:style-name="al">meer aandacht voor de herdenking en viering van de afschaffing van de slavernij in Eindhoven.</text:p>
                <text:p text:style-name="al"/>
              </text:list-item>
              <text:list-item text:style-override="id1-3-2-2-2-5-15">
                <text:number>e.</text:number>
                <text:p text:style-name="al">structurele ontmoeting tussen Eindhovenaren;</text:p>
              </text:list-item>
              <text:list-item text:style-override="id1-3-2-2-2-5-16">
                <text:number>i.</text:number>
                <text:p text:style-name="al">het vergroten van structurele ontmoetingsmogelijkheden tussen verschillende groepen Eindhovenaren; of</text:p>
              </text:list-item>
              <text:list-item text:style-override="id1-3-2-2-2-5-17">
                <text:number>ii.</text:number>
                <text:p text:style-name="al">het verminderen van vooroordelen en onbegrip tussen buurtbewoners; of</text:p>
              </text:list-item>
              <text:list-item text:style-override="id1-3-2-2-2-5-18">
                <text:number>iii.</text:number>
                <text:p text:style-name="al">het bieden van nazorg bij incidenten die een voedingsbodem kunnen zijn voor polarisatie in buurten.</text:p>
                <text:p text:style-name="al"/>
              </text:list-item>
              <text:list-item text:style-override="id1-3-2-2-2-5-19">
                <text:number>f.</text:number>
                <text:p text:style-name="al">het versterken van netwerken.</text:p>
              </text:list-item>
              <text:list-item text:style-override="id1-3-2-2-2-5-20">
                <text:number>i.</text:number>
                <text:p text:style-name="al">het versterken van bestaande netwerken en het opzetten van nieuwe netwerken; of</text:p>
              </text:list-item>
              <text:list-item text:style-override="id1-3-2-2-2-5-21">
                <text:number>ii.</text:number>
                <text:p text:style-name="al">het vergroten van mogelijkheden om te netwerken op buurtniveau en stadsniveau.</text:p>
                <text:p text:style-name="al"/>
              </text:list-item>
            </text:list>
            <text:list text:style-name="id1-3-2-2-2-6">
              <text:list-item text:style-override="id1-3-2-2-2-6">
                <text:number>1.</text:number>
                <text:p text:style-name="al">Categorie B: de organisatie van Pride.</text:p>
              </text:list-item>
              <text:list-item text:style-override="id1-3-2-2-2-7">
                <text:number>2.</text:number>
                <text:p text:style-name="al">Categorie C: de organisatie van Keti Koti/Kadena Kibrá. </text:p>
              </text:list-item>
              <text:list-item text:style-override="id1-3-2-2-2-8">
                <text:number>3.</text:number>
                <text:p text:style-name="al">Categorie D: de organisatie van een antidiscriminatievoorziening.</text:p>
              </text:list-item>
            </text:list>
            <text:p text:style-name="al"/>
            <text:p text:style-name="al">B.</text:p>
            <text:p text:style-name="al">In artikel 5. tweede lid, nieuwe onderdelen toevoegen, luidend:</text:p>
            <text:p text:style-name="al">“f. reiskosten buiten Nederland;</text:p>
            <text:p text:style-name="al">g. reiskosten binnen Nederland anders dan openbaar vervoer en auto;</text:p>
            <text:p text:style-name="al">h. verblijfskosten van sprekers, gasten en andere partners.”</text:p>
            <text:p text:style-name="al">D. </text:p>
            <text:p text:style-name="al">In artikel 8, eerste lid de tekst vervangen door:</text:p>
            <text:p text:style-name="al"> “Het subsidieplafond wordt jaarlijks door het college vastgesteld met dien verstande dat voor de activiteiten categorieën A, B, C en D, zoals genoemd in artikel 3, deelplafonds worden vastgesteld. “</text:p>
            <text:p text:style-name="al"/>
          </text:section>
          <text:section text:name="artikel_id1-3-2-2-3" text:style-name="artikel">
            <text:p text:style-name="artikel_kop_titel"><text:span text:style-name="artikel_kop_label">Artikel</text:span> II.</text:p>
            <text:p text:style-name="al">In ‘Bijlage 2 Beoordelingskader’ de volgende regel aan de tabel in de kolommen legitimiteit en beoordeling toevoegen, luidend:</text:p>
            <text:section text:name="table_id1-3-2-2-3-3" text:style-name="table">
              <text:p text:style-name="table_top"/>
              <table:table table:style-name="tgroup">
                <table:table-column table:style-name="id1-3-2-2-3-3-1-1"/>
                <table:table-column table:style-name="id1-3-2-2-3-3-1-2"/>
                <table:table-column table:style-name="id1-3-2-2-3-3-1-3"/>
                <table:table-row table:style-name="row">
                  <table:table-cell table:style-name="cell_frame_all" table:number-rows-spanned="1" table:number-columns-spanned="1">
                    <text:p text:style-name="table_al">De mate waarin er zekerheid is over samenwerking met de partijen die nodig zijn voor de uitvoering van de activiteiten.</text:p>
                  </table:table-cell>
                  <table:table-cell table:style-name="cell_frame_all" table:number-rows-spanned="1" table:number-columns-spanned="1">
                    <text:p text:style-name="table_al">Onvoldoende 0</text:p>
                    <text:p text:style-name="table_al">Voldoende 5</text:p>
                    <text:p text:style-name="table_al">Goed 10</text:p>
                  </table:table-cell>
                  <table:table-cell table:style-name="cell_frame_all" table:number-rows-spanned="1" table:number-columns-spanned="1">
                    <text:p text:style-name="table_al"/>
                  </table:table-cell>
                </table:table-row>
              </table:table>
              <text:p text:style-name="table_bottom"/>
            </text:section>
            <text:p text:style-name="al"/>
          </text:section>
          <text:section text:name="artikel_id1-3-2-2-4" text:style-name="artikel">
            <text:p text:style-name="artikel_kop_titel"><text:span text:style-name="artikel_kop_label">Artikel</text:span> III.</text:p>
            <text:p text:style-name="al">De wijzigingen treden in werking met ingang van de dag volgend op de bekendmaking en geldt voor aanvragen betrekking hebbende op activiteiten vanaf 1 januari 2027.</text:p>
            <text:p text:style-name="al"/>
          </text:section>
        </text:section>
        <text:section text:name="regeling-sluiting_id1-3-2-3" text:style-name="regeling-sluiting">
          <text:section text:name="ondertekening_id1-3-2-3-1">
            <text:p><text:span text:style-name="functie">Eindhoven, 7 juli 2026.</text:span></text:p>
            <text:p><text:span text:style-name="functie">Het college van burgemeester en wethouders van Eindhoven</text:span></text:p>
            <text:p><text:span text:style-name="functie"/></text:p>
            <text:p><text:span text:style-name="functie"/></text:p>
            <text:p><text:span text:style-name="functie"/></text:p>
            <text:p><text:span text:style-name="functie"/></text:p>
            <text:p><text:span text:style-name="functie">,burgemeester</text:span></text:p>
            <text:p><text:span text:style-name="functie"/></text:p>
            <text:p><text:span text:style-name="functie"/></text:p>
            <text:p><text:span text:style-name="functie"/></text:p>
            <text:p><text:span text:style-name="functie">, secretaris</text:span></text:p>
            <text:p><text:span text:style-name="functie"/></text:p>
            <text:p><text:span text:style-name="functie"/></text:p>
            <text:p><text:span text:style-name="functie"/></text:p>
            <text:p><text:span text:style-name="functie">Mij bekend,</text:span></text:p>
            <text:p><text:span text:style-name="functie">De gemeentesecretaris van Eindhoven</text:span></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6719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9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9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De ASV Eindhoven]|[https://lokaleregelgeving.overheid.nl/CVDR105464</meta:user-defined>
    <meta:user-defined meta:name="DC.source">titel 4.2 van de Algemene wet bestuursrecht]|[1.0:c:BWBR0005537&amp;titeldeel=4.2&amp;g=2025-07-01</meta:user-defined>
    <meta:user-defined meta:name="DCTERMS.alternative">Subsidieregeling Inclusief Samenleven</meta:user-defined>
    <dc:language>nl</dc:language>
    <meta:user-defined meta:name="OVERHEIDop.locatietype/OVERHEIDop.gebiedsmarkering">Gemeente</meta:user-defined>
    <meta:user-defined meta:name="DC.title">Subsidieregeling Inclusief Samenleven</meta:user-defined>
    <meta:user-defined meta:name="DCTERMS.W3CDTF/DCTERMS.available">2026-07-30</meta:user-defined>
    <meta:user-defined meta:name="DCTERMS.W3CDTF/OVERHEIDop.jaargang">2026</meta:user-defined>
    <meta:user-defined meta:name="OVERHEIDop.publicationIssue">367194</meta:user-defined>
    <meta:user-defined meta:name="OVERHEIDop.betreftRegeling">CVDR742123_2</meta:user-defined>
    <meta:user-defined meta:name="OVERHEIDop.GmbID/DC.identifier">gmb-2026-367194</meta:user-defined>
    <meta:user-defined meta:name="xs:date/OVERHEIDop.startdatum">2026-07-31</meta:user-defined>
    <meta:user-defined meta:name="OVERHEIDop.versieInformatie"/>
  </office:meta>
</office:document-meta>
</file>