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vaartuigidb5d92b7-51bf-49a0-8ce0-0b3145c5c2b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wijderd vaartuig aan de Burgemeester Elmersstraat te Sijbekarspel</text:p>
      <text:section text:name="regeling_id1-3-2" text:style-name="regeling">
        <text:section text:name="aanhef_id1-3-2-1" text:style-name="aanhef">
          <text:section text:name="preambule_id1-3-2-1-1" text:style-name="preambule">
            <text:p text:style-name="al">Op grond van artikel 7.1 van de Verordening fysieke leefomgeving Medemblik 3<text:span text:style-name="sup">e</text:span> tranche (hierna: Vfl) is op 21 juli 2026 aan de Burgemeester Elmersstraat te Sijbekarspel een vaartuig verwijderd. Dit hebben we gedaan omdat het verboden is om zonder schriftelijke melding aan burgemeester en wethouders objecten te plaatsen op of aan een openbare plaats en daarmee de openbare plaats anders te gebruiken dan overeenkomstig de publieke functie en bescherming daarvan.</text:p>
            <text:p text:style-name="al">Het vaartuig is op 13 maart 2026 gestickerd, daarna is niet binnen de gegeven begunstigingstermijn de overtreding hersteld. Hieronder leggen wij het vervolg uit.</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Juridisch kader </text:p>
            <text:p text:style-name="al">Op 13 maart 2026 is er een last onder bestuursdwang opgelegd op het vaartuig. Dit betekent dat het vaartuig voor 19 maart 2026 verwijderd moest zijn en op eigen grond geplaatst moest worden of moest voldoen aan de in het overtreden artikel gestelde eisen. Dit is niet gebeurd waardoor wij op grond van artikel 5:21 Algemene wet bestuursrecht (Awb) bevoegd zijn om de last door feitelijk handelen ten uitvoer te leggen. In dat artikel staat:</text:p>
            <text:p text:style-name="al"/>
            <text:p text:style-name="al">Onder last onder bestuursdwang wordt verstaan: de herstelsanctie, inhoudende: </text:p>
            <text:list text:style-name="id1-3-2-2-1-5">
              <text:list-item text:style-override="id1-3-2-2-1-5">
                <text:number>a.</text:number>
                <text:p text:style-name="al">Een last tot geheel of gedeeltelijk herstel van de overtreding, en </text:p>
              </text:list-item>
              <text:list-item text:style-override="id1-3-2-2-1-6">
                <text:number>b.</text:number>
                <text:p text:style-name="al">De bevoegdheid van het bestuursorgaan om de last door feitelijk handelen ten uitvoer te leggen, indien de last niet of niet tijdig wordt uitgevoerd. </text:p>
              </text:list-item>
            </text:list>
            <text:p text:style-name="al"/>
          </text:section>
          <text:section text:name="artikel_id1-3-2-2-2" text:style-name="artikel">
            <text:p text:style-name="artikel_kop_titel"><text:span text:style-name="artikel_kop_label"/> <text:span text:style-name="artikel_kop_nr"/> Kan het vaartuig opgehaald worden? </text:p>
            <text:p text:style-name="al">Op grond van artikel 5:30 Awb heeft de rechthebbende tot 14 augustus 2026 de gelegenheid om het vaartuig op te halen. </text:p>
            <text:p text:style-name="al">Volgens artikel 5:25 lid 1 Awb geschiedt de toepassing van last onder bestuursdwang op kosten van de overtreder. Om de kosten niet te ver te laten oplopen is het wijselijk om het vaartuig zo snel mogelijk op te halen. Het is ook mogelijk om afstand te doen van het vaartuig. U geeft dan de gemeente het recht om het vaartuig te verkopen of te vernietigen. De kosten lopen dan dus niet verder op. Afstand doen van het vaartuig of een afspraak maken om het op te komen halen kan door contact op te nemen met <text:a xlink:href="mailto:BOA@medemblik.nl" xlink:type="simple">BOA@medemblik.nl</text:a>. </text:p>
            <text:p text:style-name="al"/>
          </text:section>
          <text:section text:name="artikel_id1-3-2-2-3" text:style-name="artikel">
            <text:p text:style-name="artikel_kop_titel"><text:span text:style-name="artikel_kop_label"/> <text:span text:style-name="artikel_kop_nr"/> Vernietiging/verkoop van het vaartuig </text:p>
            <text:p text:style-name="al">Als de rechthebbende het vaartuig niet uiterlijk op 14 augustus 2026 heeft opgehaald dan wordt het vaartuig verkocht of vernietigd. Het college mag dit doen op basis van artikel 5:30 Awb.</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Foto van het vaartuig</text:p>
          <text:p text:style-name="al">
          <draw:frame><draw:text-box><text:section text:name="plaatje_id1-3-2-4-2-1" text:style-name="plaatje">
            <text:p text:style-name="illustratie_id1-3-2-4-2-1-1"><draw:frame draw:style-name="illustratie_id1-3-2-4-2-1-1" text:anchor-type="paragraph" svg:width="120mm" svg:height="128.1mm"><draw:image xlink:href="Pictures/Fotovaartuigidb5d92b7-51bf-49a0-8ce0-0b3145c5c2b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713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3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3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Verwijderd vaartuig aan de Burgemeester Elmersstraat te Sijbekarspel</meta:user-defined>
    <meta:user-defined meta:name="DCTERMS.W3CDTF/DCTERMS.available">2026-07-30</meta:user-defined>
    <meta:user-defined meta:name="DCTERMS.W3CDTF/OVERHEIDop.jaargang">2026</meta:user-defined>
    <meta:user-defined meta:name="OVERHEIDop.publicationIssue">367138</meta:user-defined>
    <meta:user-defined meta:name="OVERHEIDop.GmbID/DC.identifier">gmb-2026-367138</meta:user-defined>
    <meta:user-defined meta:name="OVERHEIDop.versieInformatie"/>
  </office:meta>
</office:document-meta>
</file>