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Westerwijk Kavel 2 te Diessen (HVR00 P 333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bouwen van een nieuwbouwwoning, Westerwijk Kavel 2 te Diessen (HVR00 P 3332)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Westerwijk Kavel 2 te Diessen (HVR00 P 3332)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bouwen van een nieuwbouwwoning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4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007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omgevingsplan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6713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1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67007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Ingekomen aanvraag omgevingsvergunning Westerwijk Kavel 2 te Diessen (HVR00 P 3332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135</meta:user-defined>
    <meta:user-defined meta:name="OVERHEIDop.GmbID/DC.identifier">gmb-2026-367135</meta:user-defined>
    <meta:user-defined meta:name="OVERHEIDop.versieInformatie"/>
  </office:meta>
</office:document-meta>
</file>