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Lindberghstraat 18, 7903BN Hoogeveen, bouwen van een betoncentrale (OPA en technisch), Verzenddatum: 28-7-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0000800 voor bouwen van een betoncentrale (OPA en technisch) op locatie Lindberghstraat 18, 7903BN Hoogeveen. De vergunning is <text:span text:style-name="nadrukvet">verleend</text:span> Het besluit betreft de volgende activiteiten:</text:p>
            <text:list text:style-name="id1-3-2-1-1-2">
              <text:list-item text:style-override="id1-3-2-1-1-2-1">
                <text:number>•</text:number>
                <text:p text:style-name="al">Omgevingsplanactiviteit: bouwen van een bouwwerk (artikel 5.1 lid 1 sub a Ow)</text:p>
              </text:list-item>
              <text:list-item text:style-override="id1-3-2-1-1-2-2">
                <text:number>•</text:number>
                <text:p text:style-name="al">Technische bouwactiviteit (artikel 5.1 lid 2 sub a Ow)</text:p>
              </text:list-item>
            </text:list>
            <text:p text:style-name="common-al">De aanvraag zag bij indiening van de aanvraag tevens op de milieubelastende activiteit (artikel 5.1, lid 2 onder b Ow) t.b.v. minerale producten industrie in samenhang met de artikelen 3.111 en 3.115 van het Besluit activiteiten leefomgeving (Bal). Deze activiteit is gedurende de procedure ingetrokken en maakt dan ook geen onderdeel uit van dit besluit. Deze activiteit zal separaat worden aangevraagd.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6711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1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1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milieu</meta:user-defined>
    <meta:user-defined meta:name="OVERHEIDop.referentienummer">Rx.Mission zaak Z2026-00000800</meta:user-defined>
    <meta:user-defined meta:name="DCTERMS.abstract">Betreft: Beschikking op aanvraag op locatie Lindberghstraat 18, 7903BN Hoogeveen</meta:user-defined>
    <dc:language>nl</dc:language>
    <meta:user-defined meta:name="OVERHEIDop.locatietype/OVERHEIDop.gebiedsmarkering">Vlak</meta:user-defined>
    <meta:user-defined meta:name="DC.title">Kennisgeving besluit Lindberghstraat 18, 7903BN Hoogeveen, bouwen van een betoncentrale (OPA en technisch), Verzenddatum: 28-7-2026</meta:user-defined>
    <meta:user-defined meta:name="DCTERMS.W3CDTF/DCTERMS.available">2026-07-30</meta:user-defined>
    <meta:user-defined meta:name="DCTERMS.W3CDTF/OVERHEIDop.jaargang">2026</meta:user-defined>
    <meta:user-defined meta:name="OVERHEIDop.publicationIssue">367117</meta:user-defined>
    <meta:user-defined meta:name="OVERHEIDop.GmbID/DC.identifier">gmb-2026-367117</meta:user-defined>
    <meta:user-defined meta:name="OVERHEIDop.versieInformatie"/>
  </office:meta>
</office:document-meta>
</file>