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twee vrijstaande woningen tegenover Zandvoortweg 140a en 140b, 3741BJ Baa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24-07-2026 een aanvraag voor een omgevingsvergunning ontvangen. De vergunning is aangevraagd voor het bouwen van twee vrijstaande woningen tegenover Zandvoortweg 140a en 140b, 3741BJ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6709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2504</meta:user-defined>
    <meta:user-defined meta:name="DCTERMS.abstract">het bouwen van twee vrijstaande woningen tegenover Zandvoortweg 140a en 140b, 3741BJ Baar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bouwen van twee vrijstaande woningen tegenover Zandvoortweg 140a en 140b, 3741BJ Baarn.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96</meta:user-defined>
    <meta:user-defined meta:name="OVERHEIDop.GmbID/DC.identifier">gmb-2026-367096</meta:user-defined>
    <meta:user-defined meta:name="OVERHEIDop.versieInformatie"/>
  </office:meta>
</office:document-meta>
</file>