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nota Standplaatsenbeleid Vlaardingen 202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laardingen maken bekend dat zij op 16 juni 2026 de nota Standplaatsenbeleid Vlaardingen 2027 hebben vastgesteld.</text:p>
            <text:p text:style-name="common-al">Op 11 november 2025 is de conceptnota standplaatsenbeleid vrijgegeven voor inspraak. Naar aanleiding van de ontvangen zienswijzen is de nota op onderdelen is aangepast. De belangrijkste wijziging is dat de vergunningsduur is aangepast van 10 naar 12 jaar. </text:p>
            <text:p text:style-name="common-al">De fleurige bloemenstal op de hoek van de straat, de oliebollenkraam in de winter en de haringkar in het voorjaar: stands, kramen en foodtrucks zijn een vertrouwd gezicht in veel Nederlandse gemeenten. Standplaatsen vormen doorgaans een waardevolle aanvulling op het bestaande winkelaanbod, vaak met verse producten. Daarnaast kunnen ze flexibel inspelen op de vraag naar specifieke goederen, diensten of informatie.</text:p>
            <text:p text:style-name="common-al">Standplaatsen worden vaak geassocieerd met gezelligheid en dragen bij aan de levendigheid van de omgeving. Uit navraag onder winkeliers en bezoekers van verschillende winkelcentra in Vlaardingen blijkt dat standplaatsen en winkels elkaar versterken in het aantrekken van consumenten. Een aankoop bij een kraam wordt regelmatig gecombineerd met een winkelbezoek – en andersom.</text:p>
            <text:p text:style-name="common-al">Tegelijkertijd is regulering noodzakelijk. Standplaatsen kunnen namelijk ook overlast veroorzaken, bijvoorbeeld door geur, afval of onveilige verkeerssituaties. In deze nota wordt toegelicht hoe de gemeente invulling wil geven aan de regulering van standplaatsen, met oog voor consumenten, standplaatshouders, bewoners en winkeliers. De nota bevat regels voor het verlenen, weigeren of intrekken van vergunningen en beschrijft wanneer handhavend wordt opgetreden.</text:p>
            <text:p text:style-name="common-al">Standplaatsvergunningen voor standplaatsen die beschikbaar zijn voor de periode vanaf 1 januari 2027 kunnen worden aangevraagd tussen 1 en 28 september 2026. Hierbij geldt dat op basis van de overgangsregeling vergunninghouders die in 2026 een vergunning hebben -indien zij voldoen aan bepaalde voorwaarden- voorrang krijgen bij inschrijving. Meer informatie is te vinden op <text:a xlink:href="https://www.vlaardingen.nl/Onderwerpen/Vergunningen/Standplaatsvergunning" xlink:type="simple"><text:span text:style-name="nadrukondlijn">Standplaatsvergunning - Gemeente Vlaardingen</text:span></text:a></text:p>
            <text:p text:style-name="last-al">U kunt de nota Standplaatsenbeleid Vlaardingen 2027 digitaal bekijken via het digitale publicatieblad op <text:span text:style-name="nadrukondlijn">https://lokaleregelgeving.nl/ </text:span>De nota is ook opgenomen als bijlage bij deze bekendmaking. U vindt hem in de linkerkolom van deze publicatie onder externe bijlagen. Ook ligt de nota vanaf donderdag 6 augustus tot en met woensdag 16 september 2026 ter inzag bij de receptie van het Stadskantoor, Westnieuwland 6 te Vlaardingen. Tegen deze nota kan geen bezwaar worden gemaakt.</text:p>
            <text:p text:style-name="tekst_bottom"/>
          </text:section>
        </text:section>
        <text:section text:name="zakelijke-mededeling-sluiting_id1-3-2-2" text:style-name="zakelijke-mededeling-sluiting">
          <text:section text:name="ondertekening_id1-3-2-2-1">
            <text:p><text:span text:style-name="functie">Burgemeester en wethouders van Vlaardingen</text:span></text:p>
          </text:section>
          <text:section text:name="ondertekening_id1-3-2-2-2">
            <text:p><text:span text:style-name="functie">Vlaardingen, 29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709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Kennisgeving nota Standplaatsenbeleid Vlaardingen 2027</meta:user-defined>
    <meta:user-defined meta:name="DCTERMS.W3CDTF/DCTERMS.available">2026-08-05</meta:user-defined>
    <meta:user-defined meta:name="DCTERMS.W3CDTF/OVERHEIDop.jaargang">2026</meta:user-defined>
    <meta:user-defined meta:name="OVERHEIDop.externeBijlage">Nota standplaatsenbeleid Vlaardingen 2027|exb-2026-27311</meta:user-defined>
    <meta:user-defined meta:name="OVERHEIDop.publicationIssue">367092</meta:user-defined>
    <meta:user-defined meta:name="OVERHEIDop.GmbID/DC.identifier">gmb-2026-367092</meta:user-defined>
    <meta:user-defined meta:name="OVERHEIDop.versieInformatie"/>
  </office:meta>
</office:document-meta>
</file>