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noeming lid van de Gemeentera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an de gemeenteraadsverkiezing in Losser, maakt bekend dat: meneer J. Peters lid is van de gemeenteraad. </text:p>
            <text:p text:style-name="last-al">Er was een vacature ontstaan omdat meneer H. Sligman de positie van wethouder gaat invullen (Kieswet W7)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Losser, woensdag 24 juni 2026</text:span></text:p>
          </text:section>
          <text:section text:name="ondertekening_id1-3-2-2-2">
            <text:p><text:span text:style-name="functie">De voorzitter van het centraal stembureau gemeente Losser,</text:span></text:p>
          </text:section>
          <text:section text:name="ondertekening_id1-3-2-2-3">
            <text:p><text:span text:style-name="functie">Namens deze:</text:span></text:p>
          </text:section>
          <text:section text:name="ondertekening_id1-3-2-2-4">
            <text:p><text:span text:style-name="functie">J. Diepemaa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6708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Benoeming lid van de Gemeenteraa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7084</meta:user-defined>
    <meta:user-defined meta:name="OVERHEIDop.GmbID/DC.identifier">gmb-2026-367084</meta:user-defined>
    <meta:user-defined meta:name="OVERHEIDop.versieInformatie"/>
  </office:meta>
</office:document-meta>
</file>