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het doen van constructieve wijzigen en het wijzigen van de gevel op de locatie Middelwaarde 19, 1251NR te Laren (zaaknummer OMG 2026-0305)</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28 juli 2026. De gemeente geeft hiermee toestemming voor het plaatsen van een dakkapel aan de voorzijde, het doen van constructieve wijzigen en het wijzigen van de gevel op de locatie Middelwaarde 19, 1251NR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670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kapel aan de voorzijde, het doen van constructieve wijzigen en het wijzigen van de gevel op de locatie Middelwaarde 19, 1251NR te Laren (zaaknummer OMG 2026-0305)</meta:user-defined>
    <meta:user-defined meta:name="DCTERMS.W3CDTF/DCTERMS.available">2026-07-30</meta:user-defined>
    <meta:user-defined meta:name="DCTERMS.W3CDTF/OVERHEIDop.jaargang">2026</meta:user-defined>
    <meta:user-defined meta:name="OVERHEIDop.publicationIssue">367079</meta:user-defined>
    <meta:user-defined meta:name="OVERHEIDop.GmbID/DC.identifier">gmb-2026-367079</meta:user-defined>
    <meta:user-defined meta:name="OVERHEIDop.versieInformatie"/>
  </office:meta>
</office:document-meta>
</file>