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voor het bouwen van een vrijstaande overkapping op het zijerf, Oude Hoornseweg 23, 1687 NA Wognum (reguliere voorbereidings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aanvrager heeft op 19-06-2026de aanvraag met zaaknummer  CLZ-00000713 voor een omgevingsvergunning voor het bouwen van een vrijstaande overkapping op het zijerf op het perceel Oude Hoornseweg 23, 1687 NA Wognum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6707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713</meta:user-defined>
    <dc:language>nl</dc:language>
    <meta:user-defined meta:name="OVERHEIDop.locatietype/OVERHEIDop.gebiedsmarkering">Punt</meta:user-defined>
    <meta:user-defined meta:name="DC.title">Intrekking aanvraag omgevingsvergunning voor het bouwen van een vrijstaande overkapping op het zijerf, Oude Hoornseweg 23, 1687 NA Wognum (reguliere voorbereidingsprocedure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75</meta:user-defined>
    <meta:user-defined meta:name="OVERHEIDop.GmbID/DC.identifier">gmb-2026-367075</meta:user-defined>
    <meta:user-defined meta:name="OVERHEIDop.versieInformatie"/>
  </office:meta>
</office:document-meta>
</file>