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opslaan van 18 m2 aan roerende zaken aan de Marktstraat 16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8 juli 2026 een besluit genomen op de aanvraag met zaaknummer Z2026-00002778 voor een Omgevingsvergunning voor het opslaan van 18 m2 aan roerende zaken op locatie Marktstraat 16 in Hengelo in de periode van<text:span text:style-name="nadrukvet"> 24 augustus tot en met 6 november 2026</text:span>. De vergunning is verleend en verzonden op de besluitdatum. Het besluit betreft de volgende onderdelen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vet">Inzien en bezwaar</text:span>
          </text:p>
            <text:p text:style-name="last-al">U kunt de desbetreffende stukken gedurende zes weken op afspraak inzien bij team VTH Leefomgeving in het stadhuis aan het Burgemeester van der Dussenplein 1. Tegen dit besluit kunt u desgewenst, gedurende zes weken na de datum van verzending van dit besluit,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6706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6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6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778</meta:user-defined>
    <meta:user-defined meta:name="DCTERMS.abstract">Betreft: Beschikking op aanvraag op locatie Marktstraat 16 in Hengelo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besluit op Omgevingsvergunning, opslaan van 18 m2 aan roerende zaken aan de Marktstraat 16 in Hengel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065</meta:user-defined>
    <meta:user-defined meta:name="OVERHEIDop.GmbID/DC.identifier">gmb-2026-367065</meta:user-defined>
    <meta:user-defined meta:name="OVERHEIDop.versieInformatie"/>
  </office:meta>
</office:document-meta>
</file>