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bouwen van een loods, Biestsestraat 115, 5084 HT Biest-Houtakker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Biestsestraat 115, 5084 HT Biest-Houtakker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bouwen van een loods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4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002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technisch) </text:p>
            <text:p text:style-name="common-al">Bouwactiviteit (omgevingsplan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670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6700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59</meta:user-defined>
    <meta:user-defined meta:name="OVERHEIDop.GmbID/DC.identifier">gmb-2026-367059</meta:user-defined>
    <meta:user-defined meta:name="OVERHEIDop.versieInformatie"/>
  </office:meta>
</office:document-meta>
</file>