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: horecabedrijf Tropical Grill VOF, Kruisstraat 92B 5612CK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1014 </text:p>
            <text:p text:style-name="common-al"> Omschrijving: horecabedrijf Tropical Grill VOF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Kruisstraat 92B 5612CK Eindhoven</text:p>
              </text:list-item>
            </text:list>
            <text:p text:style-name="common-al"> Soort aanvraag: APV Exploitatievergunning </text:p>
            <text:p text:style-name="common-al"> Besluit: Verleend onbepaalde tijd </text:p>
            <text:p text:style-name="common-al"> Datum verzending: 28-07-2026 </text:p>
            <text:p text:style-name="common-al"> Heeft u direct belang bij deze beslissing? Dan kunt u binnen zes weken, na 28-07-2026, schriftelijk bezwaar maken. U kunt het bezwaarschrift richten aan de burgemeester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704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04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04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EHV-ZP2026-001014</meta:user-defined>
    <meta:user-defined meta:name="DCTERMS.abstract">horecabedrijf Tropical Grill VOF</meta:user-defined>
    <dc:language>nl</dc:language>
    <meta:user-defined meta:name="OVERHEIDop.locatietype/OVERHEIDop.gebiedsmarkering">Punt</meta:user-defined>
    <meta:user-defined meta:name="DC.title">Besluit: horecabedrijf Tropical Grill VOF, Kruisstraat 92B 5612CK Eindhov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7047</meta:user-defined>
    <meta:user-defined meta:name="OVERHEIDop.GmbID/DC.identifier">gmb-2026-367047</meta:user-defined>
    <meta:user-defined meta:name="OVERHEIDop.versieInformatie"/>
  </office:meta>
</office:document-meta>
</file>