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markt standplaatsvergunning aan Zuid Holland Bereikbaar om een standplaats in te nemen op de weekmarkt op 4 augustus 2026 van 8.00 tot 15.30 uur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markt standplaatsvergunning aan Zuid Holland Bereikbaar om een standplaats in te nemen op de weekmarkt op 4 augustus 2026 van 8.00 tot 15.3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6704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4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4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Toestemming voor een markt standplaatsvergunning aan Zuid Holland Bereikbaar om een standplaats in te nemen op de weekmarkt op 4 augustus 2026 van 8.00 tot 15.30 uur te Krimpen aan den IJssel</meta:user-defined>
    <meta:user-defined meta:name="DCTERMS.W3CDTF/DCTERMS.available">2026-07-31</meta:user-defined>
    <meta:user-defined meta:name="DCTERMS.W3CDTF/OVERHEIDop.jaargang">2026</meta:user-defined>
    <meta:user-defined meta:name="OVERHEIDop.publicationIssue">367044</meta:user-defined>
    <meta:user-defined meta:name="OVERHEIDop.GmbID/DC.identifier">gmb-2026-367044</meta:user-defined>
    <meta:user-defined meta:name="OVERHEIDop.versieInformatie"/>
  </office:meta>
</office:document-meta>
</file>