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J.H.Leopoldhof 74 1382TK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maken muurdoorbraak</text:p>
            <text:p text:style-name="common-al">Zaakadres: J.H.Leopoldhof 74 1382TK Weesp</text:p>
            <text:p text:style-name="common-al">Datum ontvangst: 09-06-2026</text:p>
            <text:p text:style-name="common-al">Zaaknummer: Z2026-026168</text:p>
            <text:p text:style-name="common-al">DSO-nummer: 202606090057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03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03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03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6168</meta:user-defined>
    <meta:user-defined meta:name="DCTERMS.abstract">maken van een sparing in de muur tussen keuken en woonkame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J.H.Leopoldhof 74 1382TK Weesp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7037</meta:user-defined>
    <meta:user-defined meta:name="OVERHEIDop.GmbID/DC.identifier">gmb-2026-367037</meta:user-defined>
    <meta:user-defined meta:name="OVERHEIDop.versieInformatie"/>
  </office:meta>
</office:document-meta>
</file>