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gemeentedag van de Sebakerk bij de Jacobus Koelmanschool aan de Vijverlaan op 12 september 2026 van 15.00 tot 19.30 uur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gemeentedag van de Sebakerk bij de Jacobus Koelmanschool aan de Vijverlaan op 12 september 2026 van 15.00 tot 19.3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common-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last-al">U kunt dit ook digitaal doen bij genoemde rechtbank via http://loket.rechtspraak.nl/bestuursrecht.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70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DC.title">Toestemming voor een gemeentedag van de Sebakerk bij de Jacobus Koelmanschool aan de Vijverlaan op 12 september 2026 van 15.00 tot 19.30 uur te Krimpen aan den IJssel</meta:user-defined>
    <meta:user-defined meta:name="DCTERMS.W3CDTF/DCTERMS.available">2026-07-31</meta:user-defined>
    <meta:user-defined meta:name="DCTERMS.W3CDTF/OVERHEIDop.jaargang">2026</meta:user-defined>
    <meta:user-defined meta:name="OVERHEIDop.publicationIssue">367036</meta:user-defined>
    <meta:user-defined meta:name="OVERHEIDop.GmbID/DC.identifier">gmb-2026-367036</meta:user-defined>
    <meta:user-defined meta:name="OVERHEIDop.versieInformatie"/>
  </office:meta>
</office:document-meta>
</file>